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dd305399c3a444d15e6e1f8d22be64e.png"/>
  <manifest:file-entry manifest:media-type="image/png" manifest:full-path="Pictures/967faf09cc9b4cf9d058d20f6bece1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_aleatoire"/><text:bookmark-start text:name="__RefHeading___configurer_un_tirage_aleatoire_1"/><text:bookmark-start text:name="configurer_un_tirage_aleatoire"/>Configurer un tirage aléatoire<text:bookmark-end text:name="__RefHeading___configurer_un_tirage_aleatoire_1"/><text:bookmark-end text:name="configurer_un_tirage_aleatoire"/></text:h>
      <text:h text:style-name="Heading_20_2" text:outline-level="2"><text:bookmark-start text:name="__RefHeading___solution_1tirage_aleatoire_des_questions_2"/><text:bookmark-start text:name="solution_1tirage_aleatoire_des_questions"/>Solution 1 : tirage aléatoire des questions<text:bookmark-end text:name="__RefHeading___solution_1tirage_aleatoire_des_questions_2"/><text:bookmark-end text:name="solution_1tirage_aleatoire_des_questions"/></text:h>
      <text:h text:style-name="Heading_20_2" text:outline-level="2"><text:bookmark-start text:name="__RefHeading___solution_2tirage_aleatoire_de_sujets_predefinis_3"/><text:bookmark-start text:name="solution_2tirage_aleatoire_de_sujets_predefinis"/>Solution 2 : tirage aléatoire de sujets prédéfinis<text:bookmark-end text:name="__RefHeading___solution_2tirage_aleatoire_de_sujets_predefinis_3"/><text:bookmark-end text:name="solution_2tirage_aleatoire_de_sujets_predefinis"/></text:h>
      <text:p text:style-name="Text_20_body">Pour faire un tirage aléatoire entre N sujets pour chaque étudiant, il faut :</text:p>
      <text:h text:style-name="Heading_20_3" text:outline-level="3"><text:bookmark-start text:name="__RefHeading___etape_1creer_des_sujets_4"/><text:bookmark-start text:name="etape_1creer_des_sujets"/>Étape 1 : créer des sujets<text:bookmark-end text:name="__RefHeading___etape_1creer_des_sujets_4"/><text:bookmark-end text:name="etape_1creer_des_sujets"/></text:h>
      <text:list text:style-name="List_20_1" text:continue-numbering="false">
        <text:list-item>
          <text:p text:style-name="LastListParagraph_List_20_1_Content_First"> Se reporter à la documentation : <text:a xlink:type="simple" xlink:href="https://webcemu.unicaen.fr/doku.php?id=moodle:creer_test" text:style-name="Internet_20_link" text:visited-style-name="Visited_20_Internet_20_Link">Paramétrer un test</text:a></text:p>
        </text:list-item>
      </text:list>
      <text:h text:style-name="Heading_20_3" text:outline-level="3"><text:bookmark-start text:name="__RefHeading___etape_2definir_les_groupes_aleatoires_5"/><text:bookmark-start text:name="etape_2definir_les_groupes_aleatoires"/>Étape 2 : définir les groupes aléatoires<text:bookmark-end text:name="__RefHeading___etape_2definir_les_groupes_aleatoires_5"/><text:bookmark-end text:name="etape_2definir_les_groupes_aleatoires"/></text:h>
      <text:list text:style-name="List_20_1" text:continue-numbering="false">
        <text:list-item>
          <text:p text:style-name="LastListParagraph_List_20_1_Content_First"> Se reporter à la documentation : <text:a xlink:type="simple" xlink:href="https://webcemu.unicaen.fr/doku.php?id=moodle:gestion_des_groupes:creer_des_groupes_aleatoires" text:style-name="Internet_20_link" text:visited-style-name="Visited_20_Internet_20_Link">Créer des groupes aléatoires</text:a></text:p>
        </text:list-item>
      </text:list>
      <text:h text:style-name="Heading_20_3" text:outline-level="3"><text:bookmark-start text:name="__RefHeading___etape_3affecter_les_sujets_aux_groupes_aleatoires_6"/><text:bookmark-start text:name="etape_3affecter_les_sujets_aux_groupes_aleatoires"/>Étape 3 : affecter les sujets aux groupes aléatoires<text:bookmark-end text:name="__RefHeading___etape_3affecter_les_sujets_aux_groupes_aleatoires_6"/><text:bookmark-end text:name="etape_3affecter_les_sujets_aux_groupes_aleatoires"/></text:h>
      <text:list text:style-name="List_20_1" text:continue-numbering="false">
        <text:list-item>
          <text:p text:style-name="LastListParagraph_List_20_1_Content_First"> ajouter une restriction d’accès dans chaque sujet (par exemple : accès au sujet 1 restreint au groupe A) : </text:p>
        </text:list-item>
      </text:list>
      <text:p text:style-name="Text_20_body"><draw:frame draw:style-name="mediacenter" draw:name="0" text:anchor-type="paragraph" draw:z-index="0" svg:width="17.515416666667cm" style:rel-width="100%" svg:height="8.651875cm" style:rel-height="scale"><draw:image xlink:href="Pictures/7dd305399c3a444d15e6e1f8d22be64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symbole œil pour cacher ce sujet aux autres groupes (de cette manière, chaque étudiant ne verra que le sujet qui lui est destiné, cela évite d'éventuelles confusions).</text:p>
        </text:list-item>
      </text:list>
      <text:p text:style-name="Text_20_body"><draw:frame draw:style-name="mediacenter" draw:name="1" text:anchor-type="paragraph" draw:z-index="1" svg:width="17.383125cm" style:rel-width="100%" svg:height="5.635625cm" style:rel-height="scale"><draw:image xlink:href="Pictures/967faf09cc9b4cf9d058d20f6bece12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5::13:40</meta:creation-date>
    <dc:creator>Generated</dc:creator>
    <dc:date>2026-08-21T15::13:40</dc:date>
    <dc:language>en-US</dc:language>
    <meta:editing-cycles>1</meta:editing-cycles>
    <meta:editing-duration>PT0S</meta:editing-duration>
    <dc:title>moodle:test_aleatoire</dc:title>
  </office:meta>
</office:document-meta>
</file>