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2d197c5b1ba32168d5e290146be3d.png"/>
  <manifest:file-entry manifest:media-type="image/png" manifest:full-path="Pictures/a07759eb3a6a08f9d9d623b97f025252.png"/>
  <manifest:file-entry manifest:media-type="image/png" manifest:full-path="Pictures/11c1b2eeace6d87a24df1f79b654f0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vrai_faux"/><text:bookmark-start text:name="__RefHeading___question_vrai_faux_1"/><text:bookmark-start text:name="question_vrai_faux"/>Question Vrai/Faux<text:bookmark-end text:name="__RefHeading___question_vrai_faux_1"/><text:bookmark-end text:name="question_vrai_faux"/></text:h>
      <text:p text:style-name="Text_20_body">Dans une question Vrai/Faux, l'étudiant dispose d'une proposition qu'il doit identifier comme correcte ou incorrecte et cocher Vrai ou Faux. </text:p>
      <text:p text:style-name="Text_20_body">Dans le menu d'ajout de question, choisir l'option “Vrai/Faux” :</text:p>
      <text:p text:style-name="Text_20_body"><draw:frame draw:style-name="mediacenter" draw:name="0" text:anchor-type="paragraph" draw:z-index="0" svg:width="14.499166666667cm" svg:height="16.801041666667cm"><draw:image xlink:href="Pictures/f992d197c5b1ba32168d5e290146be3d.png" xlink:type="simple" xlink:show="embed" xlink:actuate="onLoad"/></draw:frame></text:p>
      <text:p text:style-name="Text_20_body">Vous devez identifier la bonne réponse :</text:p>
      <text:p text:style-name="Text_20_body"><draw:frame draw:style-name="mediacenter" draw:name="1" text:anchor-type="paragraph" draw:z-index="1" svg:width="33.02cm" style:rel-width="100%" svg:height="18.044583333333cm" style:rel-height="scale"><draw:image xlink:href="Pictures/a07759eb3a6a08f9d9d623b97f025252.png" xlink:type="simple" xlink:show="embed" xlink:actuate="onLoad"/></draw:frame></text:p>
      <text:p text:style-name="Text_20_body">Le feedback de chaque réponse ne sera affiché que si l'étudiant coche cette réponse (contrairement au feedback général qui s'affiche à tous).</text:p>
      <text:p text:style-name="Text_20_body">La pénalité appliquée par défaut pour la question de type vrai-faux est de 1. Cela signifie que l'étudiant doit fournir la bonne réponse au premier essai, sous peine de n'obtenir aucun point.</text:p>
      <text:p text:style-name="Text_20_body"><draw:frame draw:style-name="mediacenter" draw:name="2" text:anchor-type="paragraph" draw:z-index="2" svg:width="8.7047916666667cm" svg:height="2.936875cm"><draw:image xlink:href="Pictures/11c1b2eeace6d87a24df1f79b654f0a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9::47:25</meta:creation-date>
    <dc:creator>Generated</dc:creator>
    <dc:date>2026-08-25T09::47:25</dc:date>
    <dc:language>en-US</dc:language>
    <meta:editing-cycles>1</meta:editing-cycles>
    <meta:editing-duration>PT0S</meta:editing-duration>
    <dc:title>moodle:test:vrai_faux</dc:title>
  </office:meta>
</office:document-meta>
</file>