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251cdced376ebd6ece4b0534950a1f.png"/>
  <manifest:file-entry manifest:media-type="image/png" manifest:full-path="Pictures/28604f644253dc6ff573e3bfa97fb73a.png"/>
  <manifest:file-entry manifest:media-type="image/png" manifest:full-path="Pictures/207860538f527587ad185432ea44fdec.png"/>
  <manifest:file-entry manifest:media-type="image/png" manifest:full-path="Pictures/d2eda75ee27b1258859d8e3beec815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telecharger_resultats"/><text:bookmark-start text:name="__RefHeading___telecharger_les_resultats_d_un_test_1"/><text:bookmark-start text:name="telecharger_les_resultats_d_un_test"/>Télécharger les résultats d'un "Test"<text:bookmark-end text:name="__RefHeading___telecharger_les_resultats_d_un_test_1"/><text:bookmark-end text:name="telecharger_les_resultats_d_un_test"/></text:h>
      <text:h text:style-name="Heading_20_2" text:outline-level="2"><text:bookmark-start text:name="__RefHeading___etape_1acceder_aux_resultats_en_ligne_du_test_2"/><text:bookmark-start text:name="etape_1acceder_aux_resultats_en_ligne_du_test"/>Étape 1 : Accéder aux résultats en ligne du test<text:bookmark-end text:name="__RefHeading___etape_1acceder_aux_resultats_en_ligne_du_test_2"/><text:bookmark-end text:name="etape_1acceder_aux_resultats_en_ligne_du_test"/></text:h>
      <text:list text:style-name="List_20_1" text:continue-numbering="false">
        <text:list-item>
          <text:p text:style-name="List_20_1_Content_First"> cliquer sur le test ;</text:p>
        </text:list-item>
        <text:list-item>
          <text:p text:style-name="List_20_1_Content_Last"> cliquer ensuite sur le nombre de tentatives ou sur Rouage/Résultat/Notes :</text:p>
        </text:list-item>
      </text:list>
      <text:p text:style-name="Text_20_body"><draw:frame draw:style-name="mediacenter" draw:name="0" text:anchor-type="paragraph" draw:z-index="0" svg:width="20.902083333333cm" style:rel-width="100%" svg:height="7.7522916666667cm" style:rel-height="scale"><draw:image xlink:href="Pictures/55251cdced376ebd6ece4b0534950a1f.png" xlink:type="simple" xlink:show="embed" xlink:actuate="onLoad"/></draw:frame></text:p>
      <text:h text:style-name="Heading_20_2" text:outline-level="2"><text:bookmark-start text:name="__RefHeading___etape_2si_besoin_selectionner_le_groupe_3"/><text:bookmark-start text:name="etape_2si_besoin_selectionner_le_groupe"/>Étape 2 : Si besoin, sélectionner le groupe<text:bookmark-end text:name="__RefHeading___etape_2si_besoin_selectionner_le_groupe_3"/><text:bookmark-end text:name="etape_2si_besoin_selectionner_le_groupe"/></text:h>
      <text:p text:style-name="Text_20_body"><draw:frame draw:style-name="mediacenter" draw:name="1" text:anchor-type="paragraph" draw:z-index="1" svg:width="16.166041666667cm" svg:height="6.5616666666667cm"><draw:image xlink:href="Pictures/28604f644253dc6ff573e3bfa97fb73a.png" xlink:type="simple" xlink:show="embed" xlink:actuate="onLoad"/></draw:frame></text:p>
      <text:h text:style-name="Heading_20_2" text:outline-level="2"><text:bookmark-start text:name="__RefHeading___etape_3selectionner_le_format_de_telechargement_4"/><text:bookmark-start text:name="etape_3selectionner_le_format_de_telechargement"/>Étape 3 : Sélectionner le format de téléchargement<text:bookmark-end text:name="__RefHeading___etape_3selectionner_le_format_de_telechargement_4"/><text:bookmark-end text:name="etape_3selectionner_le_format_de_telechargement"/></text:h>
      <text:p text:style-name="Text_20_body"><draw:frame draw:style-name="mediacenter" draw:name="2" text:anchor-type="paragraph" draw:z-index="2" svg:width="20.875625cm" style:rel-width="100%" svg:height="15.689791666667cm" style:rel-height="scale"><draw:image xlink:href="Pictures/207860538f527587ad185432ea44fdec.png" xlink:type="simple" xlink:show="embed" xlink:actuate="onLoad"/></draw:frame></text:p>
      <text:h text:style-name="Heading_20_2" text:outline-level="2"><text:bookmark-start text:name="__RefHeading___etape_4cliquer_sur_telecharger_5"/><text:bookmark-start text:name="etape_4cliquer_sur_telecharger"/>Étape 4 : Cliquer sur télécharger<text:bookmark-end text:name="__RefHeading___etape_4cliquer_sur_telecharger_5"/><text:bookmark-end text:name="etape_4cliquer_sur_telecharger"/></text:h>
      <text:p text:style-name="Text_20_body"><draw:frame draw:style-name="mediacenter" draw:name="3" text:anchor-type="paragraph" draw:z-index="3" svg:width="14.631458333333cm" svg:height="2.143125cm"><draw:image xlink:href="Pictures/d2eda75ee27b1258859d8e3beec8152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0::24:56</meta:creation-date>
    <dc:creator>Generated</dc:creator>
    <dc:date>2026-08-14T10::24:56</dc:date>
    <dc:language>en-US</dc:language>
    <meta:editing-cycles>1</meta:editing-cycles>
    <meta:editing-duration>PT0S</meta:editing-duration>
    <dc:title>moodle:test:telecharger_resultats</dc:title>
  </office:meta>
</office:document-meta>
</file>