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636c5fbd8ba90b1ae88e8712a7bcc.png"/>
  <manifest:file-entry manifest:media-type="image/png" manifest:full-path="Pictures/aa08ba8edbaa53dc2df5ace1c82d5ee0.png"/>
  <manifest:file-entry manifest:media-type="image/png" manifest:full-path="Pictures/f82411936893c4aeabb15e3364ca66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masquer_la_visibilite"/><text:bookmark-start text:name="__RefHeading___masquer_la_visibilite_des_groupes_aux_etudiants_1"/><text:bookmark-start text:name="masquer_la_visibilite_des_groupes_aux_etudiants"/>Masquer la visibilité des groupes aux étudiants<text:bookmark-end text:name="__RefHeading___masquer_la_visibilite_des_groupes_aux_etudiants_1"/><text:bookmark-end text:name="masquer_la_visibilite_des_groupes_aux_etudiants"/></text:h>
      <text:p text:style-name="Text_20_body">Vous souhaitez mettre en place un sujet d'examen ou un exercice différent à chaque groupe ?
Néanmoins, vous souhaitez que la composition des groupes ne soit pas connue des étudiants afin d'empêcher la communication entre les membres ? </text:p>
      <text:p text:style-name="Text_20_body">Il est facile pour un étudiant de le savoir. Il lui suffit de consulter le bloc “Participants” sur l'espace de cours afin de consulter la répartition des groupes :</text:p>
      <text:p text:style-name="Text_20_body"><draw:frame draw:style-name="mediacenter" draw:name="0" text:anchor-type="paragraph" draw:z-index="0" svg:width="15.875cm" style:rel-width="100%" svg:height="6.7667456021651cm" style:rel-height="scale"><draw:image xlink:href="Pictures/072636c5fbd8ba90b1ae88e8712a7bcc.png" xlink:type="simple" xlink:show="embed" xlink:actuate="onLoad"/></draw:frame></text:p>
      <text:p text:style-name="Text_20_body">La solution est d'accéder aux permissions du cours afin de retirer la visibilité du bloc Participants aux étudiants.</text:p>
      <text:h text:style-name="Heading_20_1" text:outline-level="1"><text:bookmark-start text:name="__RefHeading___acceder_aux_permissions_du_cours_2"/><text:bookmark-start text:name="acceder_aux_permissions_du_cours"/>1- Accéder aux permissions du cours<text:bookmark-end text:name="__RefHeading___acceder_aux_permissions_du_cours_2"/><text:bookmark-end text:name="acceder_aux_permissions_du_cours"/></text:h>
      <text:p text:style-name="Text_20_body">Pour accéder aux permissions du cours, vous cliquez sur la <text:span text:style-name="Strong_20_Emphasis">roue dentée en haut à droit</text:span> de votre espace de cours et vous sélectionnez “<text:span text:style-name="Strong_20_Emphasis">Plus</text:span>”</text:p>
      <text:p text:style-name="Text_20_body">Vous vous retrouvez dans l'administration du cours. Nous souhaitons agir sur le droit des utilisateurs, donc, sélectionnez la rubrique “Utilisateurs” puis plus bas, cliquez sur “Permissions”</text:p>
      <text:p text:style-name="Text_20_body"><draw:frame draw:style-name="mediacenter" draw:name="1" text:anchor-type="paragraph" draw:z-index="1" svg:width="10.583333333333cm" style:rel-width="100%" svg:height="5.9671985815603cm" style:rel-height="scale"><draw:image xlink:href="Pictures/aa08ba8edbaa53dc2df5ace1c82d5ee0.png" xlink:type="simple" xlink:show="embed" xlink:actuate="onLoad"/></draw:frame></text:p>
      <text:p text:style-name="Text_20_body">2- Retirer la permission “Participants” aux Etudiants</text:p>
      <text:p text:style-name="Text_20_body">Vous vous retrouvez à présent dans l'ensemble des permissions du cours. </text:p>
      <text:p text:style-name="Text_20_body">1) Pour accéder directement à votre besoin, vous saisissez dans la barre de recherche : “<text:span text:style-name="Strong_20_Emphasis">Participants</text:span>”. Agissant comme un filtre, vous accédez à l'ensemble des permissions qui sont rattachées aux termes “Participants”. </text:p>
      <text:p text:style-name="Text_20_body">2) Vous trouverez la permission “Voir les Participants” et vous constatez que plusieurs rôles dont les “Etudiants” peuvent consulter ce bloc</text:p>
      <text:p text:style-name="Text_20_body">3) Cliquez sur la corbeille situé à côté du rôle “Etudiants” et confirmer afin de lui retirer ce droit. </text:p>
      <text:p text:style-name="Text_20_body"><draw:frame draw:style-name="mediacenter" draw:name="2" text:anchor-type="paragraph" draw:z-index="2" svg:width="10.583333333333cm" style:rel-width="100%" svg:height="4.930724725944cm" style:rel-height="scale"><draw:image xlink:href="Pictures/f82411936893c4aeabb15e3364ca6650.png" xlink:type="simple" xlink:show="embed" xlink:actuate="onLoad"/></draw:frame></text:p>
      <text:p text:style-name="Text_20_body">A présent, vos étudiants ne peuvent plus accéder au bloc “Participants” du cours et ainsi, consulter la composition des grou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59:05</meta:creation-date>
    <dc:creator>Generated</dc:creator>
    <dc:date>2026-08-12T15::59:05</dc:date>
    <dc:language>en-US</dc:language>
    <meta:editing-cycles>1</meta:editing-cycles>
    <meta:editing-duration>PT0S</meta:editing-duration>
    <dc:title>moodle:test:masquer_la_visibilite</dc:title>
  </office:meta>
</office:document-meta>
</file>