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d1456becace885f9f2c4e06f56b61e.png"/>
  <manifest:file-entry manifest:media-type="image/png" manifest:full-path="Pictures/f951cb7ec5e5bb7467df5d93fa48fe67.png"/>
  <manifest:file-entry manifest:media-type="image/png" manifest:full-path="Pictures/ae5393391ab388b323263b1fd30cfe8b.png"/>
  <manifest:file-entry manifest:media-type="image/png" manifest:full-path="Pictures/d5bbb1425f6df0690b68ab118c1e69c7.png"/>
  <manifest:file-entry manifest:media-type="image/png" manifest:full-path="Pictures/3f458ace026a56ab6656343469d0c3af.png"/>
  <manifest:file-entry manifest:media-type="image/png" manifest:full-path="Pictures/bf31779092b0b432eb2e276a9d22236c.png"/>
  <manifest:file-entry manifest:media-type="image/png" manifest:full-path="Pictures/85ab44eba9db081aaac50aafbb1135a7.png"/>
  <manifest:file-entry manifest:media-type="image/png" manifest:full-path="Pictures/1975352546ed6194fe87a2aa4df2494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majoration_temps"/><text:bookmark-start text:name="__RefHeading___configurer_une_majoration_de_temps_exquart_et_tiers_temps_1"/><text:bookmark-start text:name="configurer_une_majoration_de_temps_exquart_et_tiers_temps"/>Configurer une majoration de temps (ex : quart et tiers temps)<text:bookmark-end text:name="__RefHeading___configurer_une_majoration_de_temps_exquart_et_tiers_temps_1"/><text:bookmark-end text:name="configurer_une_majoration_de_temps_exquart_et_tiers_temps"/></text:h>
      <text:h text:style-name="Heading_20_2" text:outline-level="2"><text:bookmark-start text:name="__RefHeading___solution_1traitement_individuel_2"/><text:bookmark-start text:name="solution_1traitement_individuel"/>solution 1 : traitement individuel<text:bookmark-end text:name="__RefHeading___solution_1traitement_individuel_2"/><text:bookmark-end text:name="solution_1traitement_individuel"/></text:h>
      <text:h text:style-name="Heading_20_3" text:outline-level="3"><text:bookmark-start text:name="__RefHeading___etape_1ouvrir_le_test_3"/><text:bookmark-start text:name="etape_1ouvrir_le_test"/>Étape 1 : ouvrir le test<text:bookmark-end text:name="__RefHeading___etape_1ouvrir_le_test_3"/><text:bookmark-end text:name="etape_1ouvrir_le_test"/></text:h>
      <text:p text:style-name="Text_20_body"><draw:frame draw:style-name="mediacenter" draw:name="0" text:anchor-type="paragraph" draw:z-index="0" svg:width="9.7102083333333cm" svg:height="2.8575cm"><draw:image xlink:href="Pictures/69d1456becace885f9f2c4e06f56b61e.png" xlink:type="simple" xlink:show="embed" xlink:actuate="onLoad"/></draw:frame></text:p>
      <text:h text:style-name="Heading_20_3" text:outline-level="3"><text:bookmark-start text:name="__RefHeading___etape_2acceder_a_derogations_utilisateur_4"/><text:bookmark-start text:name="etape_2acceder_a_derogations_utilisateur"/>Étape 2 : accéder à "Dérogations utilisateur"<text:bookmark-end text:name="__RefHeading___etape_2acceder_a_derogations_utilisateur_4"/><text:bookmark-end text:name="etape_2acceder_a_derogations_utilisateur"/></text:h>
      <text:p text:style-name="Text_20_body"><draw:frame draw:style-name="mediacenter" draw:name="1" text:anchor-type="paragraph" draw:z-index="1" svg:width="23.442083333333cm" style:rel-width="100%" svg:height="7.46125cm" style:rel-height="scale"><draw:image xlink:href="Pictures/f951cb7ec5e5bb7467df5d93fa48fe67.png" xlink:type="simple" xlink:show="embed" xlink:actuate="onLoad"/></draw:frame></text:p>
      <text:h text:style-name="Heading_20_3" text:outline-level="3"><text:bookmark-start text:name="__RefHeading___etape_3cliquer_sur_ajouter_une_derogation_d_utilisateur_5"/><text:bookmark-start text:name="etape_3cliquer_sur_ajouter_une_derogation_d_utilisateur"/>Étape 3 : cliquer sur "Ajouter une dérogation d'utilisateur"<text:bookmark-end text:name="__RefHeading___etape_3cliquer_sur_ajouter_une_derogation_d_utilisateur_5"/><text:bookmark-end text:name="etape_3cliquer_sur_ajouter_une_derogation_d_utilisateur"/></text:h>
      <text:p text:style-name="Text_20_body"><draw:frame draw:style-name="mediacenter" draw:name="2" text:anchor-type="paragraph" draw:z-index="2" svg:width="6.429375cm" svg:height="2.6722916666667cm"><draw:image xlink:href="Pictures/ae5393391ab388b323263b1fd30cfe8b.png" xlink:type="simple" xlink:show="embed" xlink:actuate="onLoad"/></draw:frame></text:p>
      <text:p text:style-name="Text_20_body">voici l’interface “Dérogation utilisateur” qui s'affiche : </text:p>
      <text:p text:style-name="Text_20_body"><draw:frame draw:style-name="mediacenter" draw:name="3" text:anchor-type="paragraph" draw:z-index="3" svg:width="19.446875cm" style:rel-width="100%" svg:height="10.821458333333cm" style:rel-height="scale"><draw:image xlink:href="Pictures/d5bbb1425f6df0690b68ab118c1e69c7.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interface de dérogation reprend les informations inscrites dans les paramètres du test.</text:p>
          </table:table-cell>
        </table:table-row>
      </table:table>
      <text:h text:style-name="Heading_20_3" text:outline-level="3"><text:bookmark-start text:name="__RefHeading___etape_4selectionner_un_utilisateur_6"/><text:bookmark-start text:name="etape_4selectionner_un_utilisateur"/>Étape 4 : sélectionner un utilisateur<text:bookmark-end text:name="__RefHeading___etape_4selectionner_un_utilisateur_6"/><text:bookmark-end text:name="etape_4selectionner_un_utilisateur"/></text:h>
      <text:list text:style-name="List_20_1" text:continue-numbering="false">
        <text:list-item>
          <text:p text:style-name="LastListParagraph_List_20_1_Content_First"> taper le prénom puis le nom de l'apprenant bénéficiant d'une majoration de temps, puis cliquer sur la proposition correcte fournie :</text:p>
        </text:list-item>
      </text:list>
      <text:p text:style-name="Text_20_body"><draw:frame draw:style-name="mediacenter" draw:name="5" text:anchor-type="paragraph" draw:z-index="5" svg:width="12.805833333333cm" svg:height="5.635625cm"><draw:image xlink:href="Pictures/bf31779092b0b432eb2e276a9d22236c.png" xlink:type="simple" xlink:show="embed" xlink:actuate="onLoad"/></draw:frame></text:p>
      <text:h text:style-name="Heading_20_3" text:outline-level="3"><text:bookmark-start text:name="__RefHeading___etape_5ajuster_le_temps_de_passation_7"/><text:bookmark-start text:name="etape_5ajuster_le_temps_de_passation"/>Étape 5 : ajuster le temps de passation<text:bookmark-end text:name="__RefHeading___etape_5ajuster_le_temps_de_passation_7"/><text:bookmark-end text:name="etape_5ajuster_le_temps_de_passation"/></text:h>
      <text:p text:style-name="Text_20_body"><draw:frame draw:style-name="mediacenter" draw:name="6" text:anchor-type="paragraph" draw:z-index="6" svg:width="13.573125cm" svg:height="4.1010416666667cm"><draw:image xlink:href="Pictures/85ab44eba9db081aaac50aafbb1135a7.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7" text:anchor-type="as-char" draw:z-index="7"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Ici, l’étudiant bénéficie d'un tiers temps sur une épreuve d'une heure, soit 20 minutes de plus que les autres candidats. ce qui signifie qu'il doit avoir 80 minutes de temps de passation en tout.
</text:p>
          </table:table-cell>
        </table:table-row>
      </table:table>
      <text:h text:style-name="Heading_20_3" text:outline-level="3"><text:bookmark-start text:name="__RefHeading___etape_6ajuster_le_temps_de_passation_8"/><text:bookmark-start text:name="etape_6ajuster_le_temps_de_passation"/>Étape 6 : ajuster le temps de passation<text:bookmark-end text:name="__RefHeading___etape_6ajuster_le_temps_de_passation_8"/><text:bookmark-end text:name="etape_6ajuster_le_temps_de_passation"/></text:h>
      <text:p text:style-name="Text_20_body"><draw:frame draw:style-name="mediacenter" draw:name="8" text:anchor-type="paragraph" draw:z-index="8" svg:width="11.535833333333cm" svg:height="1.5345833333333cm"><draw:image xlink:href="Pictures/1975352546ed6194fe87a2aa4df24946.png" xlink:type="simple" xlink:show="embed" xlink:actuate="onLoad"/></draw:frame></text:p>
      <text:h text:style-name="Heading_20_2" text:outline-level="2"><text:bookmark-start text:name="__RefHeading___solution_2traitement_en_lot_par_groupe_9"/><text:bookmark-start text:name="solution_2traitement_en_lot_par_groupe"/>solution 2 : traitement en lot (par groupe)<text:bookmark-end text:name="__RefHeading___solution_2traitement_en_lot_par_groupe_9"/><text:bookmark-end text:name="solution_2traitement_en_lot_par_group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21:42</meta:creation-date>
    <dc:creator>Generated</dc:creator>
    <dc:date>2026-08-14T01::21:42</dc:date>
    <dc:language>en-US</dc:language>
    <meta:editing-cycles>1</meta:editing-cycles>
    <meta:editing-duration>PT0S</meta:editing-duration>
    <dc:title>moodle:test:majoration_temps</dc:title>
  </office:meta>
</office:document-meta>
</file>