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035272baf3d38bb5d6498025fdd574.png"/>
  <manifest:file-entry manifest:media-type="image/png" manifest:full-path="Pictures/ca8c77fbaaa089e2cc15bb56edf364c4.png"/>
  <manifest:file-entry manifest:media-type="image/png" manifest:full-path="Pictures/1c44d89629fa6cd5fb39ac27016abf3f.png"/>
  <manifest:file-entry manifest:media-type="image/png" manifest:full-path="Pictures/ae44d192942779b27326b354751a16e5.png"/>
  <manifest:file-entry manifest:media-type="image/png" manifest:full-path="Pictures/f05c3938a11e5cec6992a713a861dc0d.png"/>
  <manifest:file-entry manifest:media-type="image/png" manifest:full-path="Pictures/03303c6837d21a971df4e2b9916be11f.png"/>
  <manifest:file-entry manifest:media-type="image/png" manifest:full-path="Pictures/bb1c10b490595831db6597270f7f9169.png"/>
  <manifest:file-entry manifest:media-type="image/png" manifest:full-path="Pictures/f0f0ec24aa4ff0003b2b376d3ed1a347.png"/>
  <manifest:file-entry manifest:media-type="image/png" manifest:full-path="Pictures/c6589a38258fad428c24329d88b15470.png"/>
  <manifest:file-entry manifest:media-type="image/png" manifest:full-path="Pictures/dc15b82730e6f9a23182f5a7c8daecd1.png"/>
  <manifest:file-entry manifest:media-type="image/png" manifest:full-path="Pictures/be4e2db3e7a763126d36960560b2c8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fichier"/><text:bookmark-start text:name="__RefHeading___mettre_a_disposition_un_fichier_a_telecharger_dans_une_question_1"/><text:bookmark-start text:name="mettre_a_disposition_un_fichier_a_telecharger_dans_une_question"/>Mettre à disposition un fichier à télécharger dans une question<text:bookmark-end text:name="__RefHeading___mettre_a_disposition_un_fichier_a_telecharger_dans_une_question_1"/><text:bookmark-end text:name="mettre_a_disposition_un_fichier_a_telecharger_dans_une_question"/></text:h>
      <text:p text:style-name="Text_20_body">Il arrive que l'on veuille insérer dans une question un fichier téléchargeable (tableur, pdf, carte mentale…) qui n'est pas directement intégrable au travers du texte de la question comme une image, un audio ou une vidéo. Pour intégrer un fichier téléchargeable, nous allons créer un <text:span text:style-name="underline">lien de téléchargement interne</text:span>. </text:p>
      <text:h text:style-name="Heading_20_2" text:outline-level="2"><text:bookmark-start text:name="__RefHeading___etape_1televerser_le_fichier_2"/><text:bookmark-start text:name="etape_1televerser_le_fichier"/>Étape 1 : téléverser le fichier<text:bookmark-end text:name="__RefHeading___etape_1televerser_le_fichier_2"/><text:bookmark-end text:name="etape_1televerser_le_fichier"/></text:h>
      <text:list text:style-name="List_20_1" text:continue-numbering="false">
        <text:list-item>
          <text:p text:style-name="LastListParagraph_List_20_1_Content_First"> cliquer sur l’icône “Gestion des fichiers” : </text:p>
        </text:list-item>
      </text:list>
      <text:p text:style-name="Text_20_body"><draw:frame draw:style-name="mediacenter" draw:name="0" text:anchor-type="paragraph" draw:z-index="0" svg:width="14.393333333333cm" svg:height="7.8316666666667cm"><draw:image xlink:href="Pictures/be035272baf3d38bb5d6498025fdd574.png" xlink:type="simple" xlink:show="embed" xlink:actuate="onLoad"/></draw:frame></text:p>
      <text:list text:style-name="List_20_1" text:continue-numbering="false">
        <text:list-item>
          <text:p text:style-name="LastListParagraph_List_20_1_Content_First"> Glisser-déposer le fichier : </text:p>
        </text:list-item>
      </text:list>
      <text:p text:style-name="Text_20_body"><draw:frame draw:style-name="mediacenter" draw:name="1" text:anchor-type="paragraph" draw:z-index="1" svg:width="13.837708333333cm" svg:height="6.6145833333333cm"><draw:image xlink:href="Pictures/ca8c77fbaaa089e2cc15bb56edf364c4.png" xlink:type="simple" xlink:show="embed" xlink:actuate="onLoad"/></draw:frame></text:p>
      <text:list text:style-name="List_20_1" text:continue-numbering="false">
        <text:list-item>
          <text:p text:style-name="LastListParagraph_List_20_1_Content_First"> Fermer le gestionnaire de fichier : </text:p>
        </text:list-item>
      </text:list>
      <text:p text:style-name="Text_20_body"><draw:frame draw:style-name="mediacenter" draw:name="2" text:anchor-type="paragraph" draw:z-index="2" svg:width="16.166041666667cm" svg:height="15.319375cm"><draw:image xlink:href="Pictures/1c44d89629fa6cd5fb39ac27016abf3f.png" xlink:type="simple" xlink:show="embed" xlink:actuate="onLoad"/></draw:frame></text:p>
      <text:h text:style-name="Heading_20_2" text:outline-level="2"><text:bookmark-start text:name="__RefHeading___etape_2selectionner_le_texte_support_du_lien_3"/><text:bookmark-start text:name="etape_2selectionner_le_texte_support_du_lien"/>Étape 2 : sélectionner le texte support du lien<text:bookmark-end text:name="__RefHeading___etape_2selectionner_le_texte_support_du_lien_3"/><text:bookmark-end text:name="etape_2selectionner_le_texte_support_du_lien"/></text:h>
      <text:p text:style-name="Text_20_body"><draw:frame draw:style-name="mediacenter" draw:name="3" text:anchor-type="paragraph" draw:z-index="3" svg:width="14.472708333333cm" svg:height="7.858125cm"><draw:image xlink:href="Pictures/ae44d192942779b27326b354751a16e5.png" xlink:type="simple" xlink:show="embed" xlink:actuate="onLoad"/></draw:frame></text:p>
      <text:h text:style-name="Heading_20_2" text:outline-level="2"><text:bookmark-start text:name="__RefHeading___etape_3lancer_l_insertion_d_un_lien_4"/><text:bookmark-start text:name="etape_3lancer_l_insertion_d_un_lien"/>Étape 3 : lancer l'insertion d'un lien<text:bookmark-end text:name="__RefHeading___etape_3lancer_l_insertion_d_un_lien_4"/><text:bookmark-end text:name="etape_3lancer_l_insertion_d_un_lien"/></text:h>
      <text:list text:style-name="List_20_1" text:continue-numbering="false">
        <text:list-item>
          <text:p text:style-name="LastListParagraph_List_20_1_Content_First"> cliquer sur le bouton “Lien” : </text:p>
        </text:list-item>
      </text:list>
      <text:p text:style-name="Text_20_body"><draw:frame draw:style-name="mediacenter" draw:name="4" text:anchor-type="paragraph" draw:z-index="4" svg:width="14.366875cm" svg:height="7.8845833333333cm"><draw:image xlink:href="Pictures/f05c3938a11e5cec6992a713a861dc0d.png" xlink:type="simple" xlink:show="embed" xlink:actuate="onLoad"/></draw:frame></text:p>
      <text:h text:style-name="Heading_20_2" text:outline-level="2"><text:bookmark-start text:name="__RefHeading___etape_4selectionner_le_fichier_5"/><text:bookmark-start text:name="etape_4selectionner_le_fichier"/>Étape 4 : sélectionner le fichier<text:bookmark-end text:name="__RefHeading___etape_4selectionner_le_fichier_5"/><text:bookmark-end text:name="etape_4selectionner_le_fichier"/></text:h>
      <text:list text:style-name="List_20_1" text:continue-numbering="false">
        <text:list-item>
          <text:p text:style-name="LastListParagraph_List_20_1_Content_First"> Cliquer sur “<text:span text:style-name="Strong_20_Emphasis">Parcourir les dépôts</text:span>” : </text:p>
        </text:list-item>
      </text:list>
      <text:p text:style-name="Text_20_body"><draw:frame draw:style-name="mediacenter" draw:name="5" text:anchor-type="paragraph" draw:z-index="5" svg:width="8.493125cm" svg:height="4.60375cm"><draw:image xlink:href="Pictures/03303c6837d21a971df4e2b9916be11f.png" xlink:type="simple" xlink:show="embed" xlink:actuate="onLoad"/></draw:frame></text:p>
      <text:list text:style-name="List_20_1" text:continue-numbering="false">
        <text:list-item>
          <text:p text:style-name="LastListParagraph_List_20_1_Content_First"> cliquer sur “<text:span text:style-name="Strong_20_Emphasis">Fichiers intégrés</text:span>” : </text:p>
        </text:list-item>
      </text:list>
      <text:p text:style-name="Text_20_body"><draw:frame draw:style-name="mediacenter" draw:name="6" text:anchor-type="paragraph" draw:z-index="6" svg:width="16.007291666667cm" svg:height="11.985625cm"><draw:image xlink:href="Pictures/bb1c10b490595831db6597270f7f9169.png" xlink:type="simple" xlink:show="embed" xlink:actuate="onLoad"/></draw:frame></text:p>
      <text:list text:style-name="List_20_1" text:continue-numbering="false">
        <text:list-item>
          <text:p text:style-name="LastListParagraph_List_20_1_Content_First"> cliquer sur le nom de votre fichier : </text:p>
        </text:list-item>
      </text:list>
      <text:p text:style-name="Text_20_body"><draw:frame draw:style-name="mediacenter" draw:name="7" text:anchor-type="paragraph" draw:z-index="7" svg:width="16.007291666667cm" svg:height="12.012083333333cm"><draw:image xlink:href="Pictures/f0f0ec24aa4ff0003b2b376d3ed1a347.png" xlink:type="simple" xlink:show="embed" xlink:actuate="onLoad"/></draw:frame></text:p>
      <text:list text:style-name="List_20_1" text:continue-numbering="false">
        <text:list-item>
          <text:p text:style-name="LastListParagraph_List_20_1_Content_First"> Cliquer sur “<text:span text:style-name="Strong_20_Emphasis">Sélectionner ce fichier</text:span>” : </text:p>
        </text:list-item>
      </text:list>
      <text:p text:style-name="Text_20_body"><draw:frame draw:style-name="mediacenter" draw:name="8" text:anchor-type="paragraph" draw:z-index="8" svg:width="8.1491666666667cm" svg:height="6.2177083333333cm"><draw:image xlink:href="Pictures/c6589a38258fad428c24329d88b15470.png" xlink:type="simple" xlink:show="embed" xlink:actuate="onLoad"/></draw:frame></text:p>
      <text:h text:style-name="Heading_20_2" text:outline-level="2"><text:bookmark-start text:name="__RefHeading___etape_5verifier_la_fonctionnalite_du_lien_de_telechargement_interne_6"/><text:bookmark-start text:name="etape_5verifier_la_fonctionnalite_du_lien_de_telechargement_interne"/>Étape 5 : vérifier la fonctionnalité du lien de téléchargement interne<text:bookmark-end text:name="__RefHeading___etape_5verifier_la_fonctionnalite_du_lien_de_telechargement_interne_6"/><text:bookmark-end text:name="etape_5verifier_la_fonctionnalite_du_lien_de_telechargement_interne"/></text:h>
      <text:list text:style-name="List_20_1" text:continue-numbering="false">
        <text:list-item>
          <text:p text:style-name="LastListParagraph_List_20_1_Content_First"> Observer que le texte support du lien a changé de couleur et qu'il se souligne quand vous passer la souris dessus : </text:p>
        </text:list-item>
      </text:list>
      <text:p text:style-name="Text_20_body"><draw:frame draw:style-name="mediacenter" draw:name="9" text:anchor-type="paragraph" draw:z-index="9" svg:width="14.472708333333cm" svg:height="7.77875cm"><draw:image xlink:href="Pictures/dc15b82730e6f9a23182f5a7c8daecd1.png" xlink:type="simple" xlink:show="embed" xlink:actuate="onLoad"/></draw:frame></text:p>
      <text:list text:style-name="List_20_1" text:continue-numbering="false">
        <text:list-item>
          <text:p text:style-name="LastListParagraph_List_20_1_Content_First"> Lors de la prévisualisation la question, cliquer sur le lien pour vérifier sa fonctionnalité : </text:p>
        </text:list-item>
      </text:list>
      <text:p text:style-name="Text_20_body"><draw:frame draw:style-name="mediacenter" draw:name="10" text:anchor-type="paragraph" draw:z-index="10" svg:width="13.520208333333cm" svg:height="3.0427083333333cm"><draw:image xlink:href="Pictures/be4e2db3e7a763126d36960560b2c83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8::56:10</meta:creation-date>
    <dc:creator>Generated</dc:creator>
    <dc:date>2026-08-15T08::56:10</dc:date>
    <dc:language>en-US</dc:language>
    <meta:editing-cycles>1</meta:editing-cycles>
    <meta:editing-duration>PT0S</meta:editing-duration>
    <dc:title>moodle:test:fichier</dc:title>
  </office:meta>
</office:document-meta>
</file>