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bbb7f9223d4a2a824995982645a56637.png"/>
  <manifest:file-entry manifest:media-type="image/png" manifest:full-path="Pictures/8d4c1e809f5558d50c2292400a5ac7e5.png"/>
  <manifest:file-entry manifest:media-type="image/png" manifest:full-path="Pictures/712efce3f300a2d135f3fb6c3b8d3118.png"/>
  <manifest:file-entry manifest:media-type="image/png" manifest:full-path="Pictures/6de2285f8db5514bf4bf67e1d976967a.png"/>
  <manifest:file-entry manifest:media-type="image/png" manifest:full-path="Pictures/fa34b1767d8dee8d668ad2fc3dc004de.png"/>
  <manifest:file-entry manifest:media-type="image/png" manifest:full-path="Pictures/2eeacfde57ac2a319cfdc9628c2d2dff.png"/>
  <manifest:file-entry manifest:media-type="image/png" manifest:full-path="Pictures/2c6ac7e425fc366a00f1d786c44901e6.png"/>
  <manifest:file-entry manifest:media-type="image/png" manifest:full-path="Pictures/6108d74108a823d26d7ff5de3792134e.png"/>
  <manifest:file-entry manifest:media-type="image/png" manifest:full-path="Pictures/b8294a02a4c865ca2710efa2b093cf68.png"/>
  <manifest:file-entry manifest:media-type="image/png" manifest:full-path="Pictures/b702f607ef15aad8096b21809e614089.png"/>
  <manifest:file-entry manifest:media-type="image/png" manifest:full-path="Pictures/6bd4aa891f29db4a06ceeb32f3e608b2.png"/>
  <manifest:file-entry manifest:media-type="image/png" manifest:full-path="Pictures/9af99fc719fe3913dc6b3bcb72beb8e9.png"/>
  <manifest:file-entry manifest:media-type="image/png" manifest:full-path="Pictures/f54990ec59c8faf98ff8e5e1e08ca6b8.png"/>
  <manifest:file-entry manifest:media-type="image/png" manifest:full-path="Pictures/e3bc7d66fa0e56010974bf2e37c1a75a.png"/>
  <manifest:file-entry manifest:media-type="image/png" manifest:full-path="Pictures/116bac9ff8e6e2ce9e55d85233e61160.png"/>
  <manifest:file-entry manifest:media-type="image/png" manifest:full-path="Pictures/5ad24ea9cfd131c7a217923eae44fdf2.png"/>
  <manifest:file-entry manifest:media-type="image/png" manifest:full-path="Pictures/7bb78c7ba8b062162f8221bcdd5c169a.png"/>
  <manifest:file-entry manifest:media-type="image/png" manifest:full-path="Pictures/2d5b368638b2fd7879eb0ea3a7eda5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disponibilite"/><text:bookmark-start text:name="__RefHeading___configurer_la_disponibilite_d_un_test_evaluation_par_groupes_1"/><text:bookmark-start text:name="configurer_la_disponibilite_d_un_test_evaluation_par_groupes"/>Configurer la disponibilité d'un test (évaluation par groupes)<text:bookmark-end text:name="__RefHeading___configurer_la_disponibilite_d_un_test_evaluation_par_groupes_1"/><text:bookmark-end text:name="configurer_la_disponibilite_d_un_test_evaluation_par_groupes"/></text:h>
      <text:p text:style-name="Text_20_body">Cette page traite de deux séries d'éléments de configuration de l'activité “Test”, qui sont complémentaires :</text:p>
      <text:list text:style-name="List_20_1" text:continue-numbering="false">
        <text:list-item>
          <text:p text:style-name="List_20_1_Content_First"> les paramètres temporels ;</text:p>
        </text:list-item>
        <text:list-item>
          <text:p text:style-name="List_20_1_Content_Last"> les spécificités par population d'étudiants (groupes, tiers-temps, etc.).</text:p>
        </text:list-item>
      </text:list>
      <text:p text:style-name="Text_20_body">Elle explique notamment comment gérer des passages de test en créneaux par groupes, pour des gros effectif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text:span text:style-name="Strong_20_Emphasis">ATTENTION !!!</text:span>En cas de définition de dérogations utilisateurs ou groupes, <text:span text:style-name="Strong_20_Emphasis">bien vérifier sur la page récapitulative</text:span> des dérogations que la configuration voulue a été <text:span text:style-name="Strong_20_Emphasis">complètement</text:span> prise en compte. </text:p>
            <text:p text:style-name="Text_20_body">En effet, dans certaines circonstances, quand une dérogation utilisateur ne déroge pas à un réglage commun, même s'il y a entre les 2 une dérogation de groupe différente, la dérogation utilisateur peut être ignorée (alors qu'elle a pourtant son utilité face à la dérogation de groupe).</text:p>
            <text:p text:style-name="Text_20_body">Par exemple sur une date de fermeture</text:p>
            <text:list text:style-name="List_20_1" text:continue-numbering="false">
              <text:list-item>
                <text:p text:style-name="List_20_1_Content_First"> réglage du test = 10h35, dérogation de groupe = 9h35, dérogation utilisateur = 10h35.</text:p>
              </text:list-item>
              <text:list-item>
                <text:p text:style-name="List_20_1_Content"> dérogation utilisateur = réglage du test, donc <text:span text:style-name="Strong_20_Emphasis">dérogation utilisateur ignorée</text:span></text:p>
              </text:list-item>
              <text:list-item>
                <text:p text:style-name="List_20_1_Content"> MAIS comme dérogation de groupe est prioritaire sur le réglage du test, c'est 9h35 qui s'appliquera au groupe</text:p>
              </text:list-item>
              <text:list-item>
                <text:p text:style-name="List_20_1_Content_Last"> Conséquence finale pour l'utilisateur = 9h35 !</text:p>
              </text:list-item>
            </text:list>
            <text:p text:style-name="Text_20_body">Si la dérogation utilisateur avait été à 10h36, par exemple, elle n'aurait pas été ignorée et se serait appliqué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Cette page omet volontairement de décrire d'éventuels réglages de restrictions d'accès par groupe pour la gestion des créneaux, car cette approche est fortement déconseillée.(Voir <text:a xlink:type="simple" xlink:href="https://webcemu.unicaen.fr/doku.php?id=moodle4_nouveautes:moodle:test_comparaison_restriction_derogation" text:style-name="Internet_20_link" text:visited-style-name="Visited_20_Internet_20_Link">"Comparaison : dérogations par groupe versus restriction d'accès"</text:a>)</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text:span text:style-name="Strong_20_Emphasis">Pour que les notes des tests ne remontent pas dans le carnet de note :</text:span>Lorsque la date de fermeture d'un test est réglée dans les paramétrages initiaux et que nous devons réutiliser le test pour une session ultérieure, par exemple, <text:span text:style-name="Strong_20_Emphasis">cette méthode est préconisée</text:span>. </text:p>
            <text:p text:style-name="Text_20_body">En effet, s'il n'y a pas de dérogation, l'élément d'évaluation dans le carnet de note est verrouillé automatiquement à la fermeture. Si dérogation, le verrouillage se fait à la fin de la dernière date de fermeture. S'il est fait ultérieurement par une modification des dates de fermetures initiales, l'élément d’évaluation étant  verrouillé, les notes du test ne remontent pas dans le carnet de note. Il faut alors déverrouiller l'élément dans les réglages du carnet de note, puis recalculer les notes dans le test. </text:p>
          </table:table-cell>
        </table:table-row>
      </table:table>
      <text:h text:style-name="Heading_20_2" text:outline-level="2"><text:bookmark-start text:name="__RefHeading___parametres_temporels_2"/><text:bookmark-start text:name="parametres_temporels"/>Paramètres temporels<text:bookmark-end text:name="__RefHeading___parametres_temporels_2"/><text:bookmark-end text:name="parametres_temporels"/></text:h>
      <text:p text:style-name="Text_20_body">Il faut distinguer plusieurs caractéristiques :</text:p>
      <text:list text:style-name="List_20_1" text:continue-numbering="false">
        <text:list-item>
          <text:p text:style-name="List_20_1_Content_First"> la période pendant laquelle l'étudiant peut faire le test, définie par les dates et heures d'<text:span text:style-name="Strong_20_Emphasis">ouverture</text:span> et de <text:span text:style-name="Strong_20_Emphasis">fermeture</text:span> ;</text:p>
        </text:list-item>
        <text:list-item>
          <text:p text:style-name="List_20_1_Content"> le temps dont il dispose pour réaliser le test, une fois celui-ci démarré, défini par le <text:span text:style-name="Strong_20_Emphasis">temps disponible</text:span> ;</text:p>
        </text:list-item>
        <text:list-item>
          <text:p text:style-name="List_20_1_Content_Last"> le <text:span text:style-name="Strong_20_Emphasis">nombre de tentatives</text:span> qu'il peut réaliser, autrement dit le nombre de fois où il peut réaliser le même test.</text:p>
        </text:list-item>
      </text:list>
      <text:p text:style-name="Text_20_body"><draw:frame draw:style-name="mediacenter" draw:name="3" text:anchor-type="paragraph" draw:z-index="3" svg:width="23.865416666667cm" style:rel-width="100%" svg:height="13.440833333333cm" style:rel-height="scale"><draw:image xlink:href="Pictures/8d4c1e809f5558d50c2292400a5ac7e5.png" xlink:type="simple" xlink:show="embed" xlink:actuate="onLoad"/></draw:frame></text:p>
      <text:p text:style-name="Text_20_body">Le temps disponible permet de définir le temps laissé à l'étudiant pour effectuer son test. Pour que ce réglage ait un sens, il faut que le créneau soit suffisamment large pour permettre à la (ou aux) tentative(s) d'aller potentiellement jusqu'à son(leur) terme.</text:p>
      <text:h text:style-name="Heading_20_2" text:outline-level="2"><text:bookmark-start text:name="__RefHeading___acces_specifiquesgroupes_et_utilisateurs_3"/><text:bookmark-start text:name="acces_specifiquesgroupes_et_utilisateurs"/>Accès spécifiques : groupes et utilisateurs<text:bookmark-end text:name="__RefHeading___acces_specifiquesgroupes_et_utilisateurs_3"/><text:bookmark-end text:name="acces_specifiquesgroupes_et_utilisateurs"/></text:h>
      <text:p text:style-name="Text_20_body">Selon les besoins, les accès peuvent être définis :</text:p>
      <text:list text:style-name="List_20_1" text:continue-numbering="false">
        <text:list-item>
          <text:p text:style-name="List_20_1_Content_First"> globalement, c'est-à-dire pour tous les étudiants ayant accès au test, dans les “<text:span text:style-name="Strong_20_Emphasis">Paramètres</text:span>” du test, dans les rubriques “<text:span text:style-name="Strong_20_Emphasis">Temps</text:span>” et “<text:span text:style-name="Strong_20_Emphasis">Note</text:span>” ;</text:p>
        </text:list-item>
        <text:list-item>
          <text:p text:style-name="List_20_1_Content"> groupe par groupe, quand les effectifs le justifient, dans les “<text:span text:style-name="Strong_20_Emphasis">Dérogations de groupe</text:span>” ;</text:p>
        </text:list-item>
        <text:list-item>
          <text:p text:style-name="List_20_1_Content_Last"> pour des utilisateurs spécifiques (tiers-temps ou autres) ou en cas d'incident ponctuel, dans les “<text:span text:style-name="Strong_20_Emphasis">Dérogations utilisateur</text:span>”.</text:p>
        </text:list-item>
      </text:list>
      <text:p text:style-name="Text_20_body"><draw:frame draw:style-name="mediacenter" draw:name="4" text:anchor-type="paragraph" draw:z-index="4" svg:width="9.128125cm" svg:height="7.6729166666667cm"><draw:image xlink:href="Pictures/712efce3f300a2d135f3fb6c3b8d3118.png" xlink:type="simple" xlink:show="embed" xlink:actuate="onLoad"/></draw:frame></text:p>
      <text:h text:style-name="Heading_20_1" text:outline-level="1"><text:bookmark-start text:name="__RefHeading___articulation_des_parametres_temporels_4"/><text:bookmark-start text:name="articulation_des_parametres_temporels"/>Articulation des paramètres temporels<text:bookmark-end text:name="__RefHeading___articulation_des_parametres_temporels_4"/><text:bookmark-end text:name="articulation_des_parametres_temporels"/></text:h>
      <text:p text:style-name="Text_20_body">Les dates et heures d'ouverture et fermeture priment sur le temps disponible. Il faut donc prévoir un espace de temps suffisamment large pour y accueillir la ou les tentatives (selon le réglage), en considérant leur temps de disponibilité : </text:p>
      <text:p text:style-name="Text_20_body"><draw:frame draw:style-name="media" draw:name="5" text:anchor-type="as-char" draw:z-index="5" svg:width="20.716875cm" style:rel-width="100%" svg:height="5.2122916666667cm" style:rel-height="scale"><draw:image xlink:href="Pictures/6de2285f8db5514bf4bf67e1d976967a.png" xlink:type="simple" xlink:show="embed" xlink:actuate="onLoad"/></draw:frame></text:p>
      <text:p text:style-name="Text_20_body">(<text:a xlink:type="simple" xlink:href="https://webcemu.unicaen.fr/lib/exe/fetch.php?media=moodle:parametres_temporels_test_moodle.zip" text:style-name="Internet_20_link" text:visited-style-name="Visited_20_Internet_20_Link">source zip</text:a>)</text:p>
      <text:p text:style-name="Text_20_body">Par exemple, avec la configuration suivante :</text:p>
      <text:list text:style-name="List_20_1" text:continue-numbering="false">
        <text:list-item>
          <text:p text:style-name="List_20_1_Content_First"> ouverture à 13:00 ;</text:p>
        </text:list-item>
        <text:list-item>
          <text:p text:style-name="List_20_1_Content"> fermeture à 13:30 ;</text:p>
        </text:list-item>
        <text:list-item>
          <text:p text:style-name="List_20_1_Content_Last"> temps disponible 1:00.</text:p>
        </text:list-item>
      </text:list>
      <text:p text:style-name="Text_20_body">Si le test démarre à 13:15, la plateforme indique que le temps restant est de 0:15, c'est-à-dire le temps qui sépare l'heure actuelle de 13:30 (heure de fermeture). Le temps disponible d'1:00, qui aurait du conduire à un temps restant d'1 heure, n'est pas prioritaire.</text:p>
      <text:p text:style-name="Text_20_body"><draw:frame draw:style-name="media" draw:name="configuration du test Legend" text:anchor-type="as-char" draw:z-index="0" svg:width="10.583333333333cm"><draw:text-box><text:p text:style-name="legendcenter"><draw:frame draw:style-name="media" draw:name="configuration du test" text:anchor-type="as-char" draw:z-index="6" svg:width="10.583333333333cm" svg:height="3.2070707070707cm"><draw:image xlink:href="Pictures/fa34b1767d8dee8d668ad2fc3dc004de.png" xlink:type="simple" xlink:show="embed" xlink:actuate="onLoad"/></draw:frame>configuration du test</text:p></draw:text-box></draw:frame>
<draw:frame draw:style-name="media" draw:name="Affichage au lancement du test à 13h15 Legend" text:anchor-type="as-char" draw:z-index="0" svg:width="10.583333333333cm"><draw:text-box><text:p text:style-name="legendcenter"><draw:frame draw:style-name="media" draw:name="Affichage au lancement du test à 13h15" text:anchor-type="as-char" draw:z-index="7" svg:width="10.583333333333cm" svg:height="4.3218113612004cm"><draw:image xlink:href="Pictures/2eeacfde57ac2a319cfdc9628c2d2dff.png" xlink:type="simple" xlink:show="embed" xlink:actuate="onLoad"/></draw:frame>Affichage au lancement du test à 13h15</text:p></draw:text-box></draw:frame>
<draw:frame draw:style-name="media" draw:name="temps restant à 13h15 Legend" text:anchor-type="as-char" draw:z-index="0" svg:width="10.583333333333cm" style:rel-width="100%"><draw:text-box><text:p text:style-name="legendcenter"><draw:frame draw:style-name="media" draw:name="temps restant à 13h15" text:anchor-type="as-char" draw:z-index="8" svg:width="10.583333333333cm" style:rel-width="100%" svg:height="9.5058112505811cm" style:rel-height="scale"><draw:image xlink:href="Pictures/2c6ac7e425fc366a00f1d786c44901e6.png" xlink:type="simple" xlink:show="embed" xlink:actuate="onLoad"/></draw:frame>temps restant à 13h15</text:p></draw:text-box></draw:frame></text:p>
      <text:h text:style-name="Heading_20_1" text:outline-level="1"><text:bookmark-start text:name="__RefHeading___articulation_des_specificites_par_population_5"/><text:bookmark-start text:name="articulation_des_specificites_par_population"/>Articulation des spécificités par population<text:bookmark-end text:name="__RefHeading___articulation_des_specificites_par_population_5"/><text:bookmark-end text:name="articulation_des_specificites_par_population"/></text:h>
      <text:p text:style-name="Text_20_body">Autre point, <text:span text:style-name="Strong_20_Emphasis">les dérogations utilisateurs ont priorité sur les dérogations de groupe, elles-mêmes prioritaires sur les paramètres du test</text:span>.</text:p>
      <text:p text:style-name="Text_20_body"><draw:frame draw:style-name="mediacenter" draw:name="9" text:anchor-type="paragraph" draw:z-index="9" svg:width="16.166041666667cm" svg:height="5.4504166666667cm"><draw:image xlink:href="Pictures/6108d74108a823d26d7ff5de3792134e.png" xlink:type="simple" xlink:show="embed" xlink:actuate="onLoad"/></draw:frame>
(<text:a xlink:type="simple" xlink:href="https://webcemu.unicaen.fr/lib/exe/fetch.php?media=moodle:priorites_reglages_test_moodle.zip" text:style-name="Internet_20_link" text:visited-style-name="Visited_20_Internet_20_Link">source</text:a>)</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Si des restrictions d'accès sont présentes, elles sont prioritaires sur les autres réglages.
</text:p>
          </table:table-cell>
        </table:table-row>
      </table:table>
      <text:p text:style-name="Text_20_body">Par exemple, avec ces paramètres de test (sans dérogations) :</text:p>
      <text:p text:style-name="Text_20_body"><draw:frame draw:style-name="media" draw:name="paramètres du test Legend" text:anchor-type="as-char" draw:z-index="0" svg:width="15.875cm" style:rel-width="100%"><draw:text-box><text:p text:style-name="legendcenter"><draw:frame draw:style-name="media" draw:name="paramètres du test" text:anchor-type="as-char" draw:z-index="11" svg:width="15.875cm" style:rel-width="100%" svg:height="9.066009557945cm" style:rel-height="scale"><draw:image xlink:href="Pictures/b8294a02a4c865ca2710efa2b093cf68.png" xlink:type="simple" xlink:show="embed" xlink:actuate="onLoad"/></draw:frame>paramètres du test</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2" svg:width="10.583333333333cm" svg:height="4.6267452006981cm"><draw:image xlink:href="Pictures/b702f607ef15aad8096b21809e614089.png" xlink:type="simple" xlink:show="embed" xlink:actuate="onLoad"/></draw:frame>conséquences pour l'étudiant</text:p></draw:text-box></draw:frame></text:p>
      <text:p text:style-name="Text_20_body">Si on ajoute (sans modifier les paramètres du test) la dérogation de groupe ci-dessous pour le groupe “a”, dans lequel se trouve l'étudiant :</text:p>
      <text:p text:style-name="Text_20_body"><draw:frame draw:style-name="media" draw:name="Dérogation de groupe Legend" text:anchor-type="as-char" draw:z-index="0" svg:width="15.875cm" style:rel-width="100%"><draw:text-box><text:p text:style-name="legendcenter"><draw:frame draw:style-name="media" draw:name="Dérogation de groupe" text:anchor-type="as-char" draw:z-index="13" svg:width="15.875cm" style:rel-width="100%" svg:height="6.6942771084337cm" style:rel-height="scale"><draw:image xlink:href="Pictures/6bd4aa891f29db4a06ceeb32f3e608b2.png" xlink:type="simple" xlink:show="embed" xlink:actuate="onLoad"/></draw:frame>Dérogation de groupe</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4" svg:width="10.583333333333cm" svg:height="5.5660493827161cm"><draw:image xlink:href="Pictures/9af99fc719fe3913dc6b3bcb72beb8e9.png" xlink:type="simple" xlink:show="embed" xlink:actuate="onLoad"/></draw:frame>conséquences pour l'étudiant</text:p></draw:text-box></draw:frame></text:p>
      <text:p text:style-name="Text_20_body">Si on ajoute encore (sans modifier les réglages précédents) une dérogation utilisateur pour cet étudiant (“Peter Parker”) :</text:p>
      <text:p text:style-name="Text_20_body"><draw:frame draw:style-name="media" draw:name="Dérogation utilisateur Legend" text:anchor-type="as-char" draw:z-index="0" svg:width="15.875cm" style:rel-width="100%"><draw:text-box><text:p text:style-name="legendcenter"><draw:frame draw:style-name="media" draw:name="Dérogation utilisateur" text:anchor-type="as-char" draw:z-index="15" svg:width="15.875cm" style:rel-width="100%" svg:height="7.7844879518072cm" style:rel-height="scale"><draw:image xlink:href="Pictures/f54990ec59c8faf98ff8e5e1e08ca6b8.png" xlink:type="simple" xlink:show="embed" xlink:actuate="onLoad"/></draw:frame>Dérogation utilisateur</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6" svg:width="10.583333333333cm" svg:height="4.92125cm"><draw:image xlink:href="Pictures/e3bc7d66fa0e56010974bf2e37c1a75a.png" xlink:type="simple" xlink:show="embed" xlink:actuate="onLoad"/></draw:frame>conséquences pour l'étudiant</text:p></draw:text-box></draw:frame></text:p>
      <text:h text:style-name="Heading_20_1" text:outline-level="1"><text:bookmark-start text:name="__RefHeading___en_conclusion_6"/><text:bookmark-start text:name="en_conclusion"/>En conclusion<text:bookmark-end text:name="__RefHeading___en_conclusion_6"/><text:bookmark-end text:name="en_conclusion"/></text:h>
      <text:p text:style-name="Text_20_body">Les dates et heures d'ouverture/fermeture permettent de définir un créneau de passage. Le temps disponible et le nombre de tentatives définissent la liberté laissée à l'étudiant pour exécuter son test, dans ce créneau.</text:p>
      <text:p text:style-name="Text_20_body">Ensuite, la stratégie à adopter dépend des effectifs.</text:p>
      <text:h text:style-name="Heading_20_2" text:outline-level="2"><text:bookmark-start text:name="__RefHeading___un_seul_creneau_7"/><text:bookmark-start text:name="un_seul_creneau"/>Un seul créneau<text:bookmark-end text:name="__RefHeading___un_seul_creneau_7"/><text:bookmark-end text:name="un_seul_creneau"/></text:h>
      <text:p text:style-name="Text_20_body">Tous les étudiants passent le test en même temps.</text:p>
      <text:p text:style-name="Text_20_body">On utilisera :</text:p>
      <text:list text:style-name="List_20_1" text:continue-numbering="false">
        <text:list-item>
          <text:p text:style-name="List_20_1_Content_First"> les réglages dans les <text:span text:style-name="Strong_20_Emphasis">Paramètres</text:span> du test (rubriques <text:span text:style-name="Emphasis">Temps</text:span> et <text:span text:style-name="Emphasis">Note</text:span>) ;</text:p>
        </text:list-item>
        <text:list-item>
          <text:p text:style-name="List_20_1_Content_Last"> une ou des <text:span text:style-name="Strong_20_Emphasis">dérogation utilisateurs</text:span> pour gérer les cas particuliers, tiers temps ou incidents.</text:p>
        </text:list-item>
      </text:list>
      <text:h text:style-name="Heading_20_2" text:outline-level="2"><text:bookmark-start text:name="__RefHeading___un_creneau_par_groupe_8"/><text:bookmark-start text:name="un_creneau_par_groupe"/>Un créneau par groupe<text:bookmark-end text:name="__RefHeading___un_creneau_par_groupe_8"/><text:bookmark-end text:name="un_creneau_par_groupe"/></text:h>
      <text:p text:style-name="Text_20_body">Quand les effectifs sont suffisamment importants pour nécessiter des passages par groupe dans différents créneaux de temps, on créera :</text:p>
      <text:list text:style-name="List_20_1" text:continue-numbering="false">
        <text:list-item>
          <text:p text:style-name="List_20_1_Content_First"> une <text:span text:style-name="Strong_20_Emphasis">dérogation de groupe</text:span> pour chaque groupe, ce qui permettra de définir les différents créneaux de passage ;</text:p>
        </text:list-item>
        <text:list-item>
          <text:p text:style-name="List_20_1_Content_Last"> une ou des <text:span text:style-name="Strong_20_Emphasis">dérogation(s) utilisateurs</text:span> pour gérer les cas particuliers, tiers temps ou incidents.</text:p>
        </text:list-item>
      </text:list>
      <text:p text:style-name="Text_20_body">En revanche, on pourra ignorer les <text:span text:style-name="Emphasis">Paramètres</text:span> du test (rubriques <text:span text:style-name="Emphasis">Temps</text:span> et réglage <text:span text:style-name="Emphasis">Temps disponible</text:span>) s'ils sont “écrasés” par les différentes dérogations mentionnées ci-avant.</text:p>
      <text:p text:style-name="Text_20_body">Par exemple :</text:p>
      <text:p text:style-name="Text_20_body"><draw:frame draw:style-name="mediacenter" draw:name="Réglages de temps désactivés Legend" text:anchor-type="paragraph" draw:z-index="0" svg:width="22.06625cm" style:rel-width="100%"><draw:text-box><text:p text:style-name="legendcenter"><draw:frame draw:style-name="mediacenter" draw:name="Réglages de temps désactivés" text:anchor-type="paragraph" draw:z-index="17" svg:width="22.06625cm" style:rel-width="100%" svg:height="5.5297916666667cm" style:rel-height="scale"><draw:image xlink:href="Pictures/116bac9ff8e6e2ce9e55d85233e61160.png" xlink:type="simple" xlink:show="embed" xlink:actuate="onLoad"/></draw:frame>Réglages de temps désactivés</text:p></draw:text-box></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8" text:anchor-type="as-char" draw:z-index="18"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Il est possible de panacher :</text:p>
            <text:list text:style-name="List_20_1" text:continue-numbering="false">
              <text:list-item>
                <text:p text:style-name="List_20_1_Content_First"> des réglages communs (dans les <text:span text:style-name="Emphasis">Paramètres</text:span> du test), comme par exemple un <text:span text:style-name="Emphasis">Temps disponible</text:span> activé et réglé à 1 heure, s'appliquant ainsi à tous les groupes ;</text:p>
              </text:list-item>
              <text:list-item>
                <text:p text:style-name="List_20_1_Content_Last"> des réglages spécifiques par groupe (dans les <text:span text:style-name="Emphasis">Dérogations de groupe</text:span>), comme par exemple les dates et heures des ouvertures et fermetures du test, pour définir des créneaux.</text:p>
              </text:list-item>
            </text:list>
            <text:p text:style-name="Text_20_body"><draw:frame draw:style-name="mediacenter" draw:name="Dans les paramètres du test Legend" text:anchor-type="paragraph" draw:z-index="0" svg:width="13.229166666667cm" style:rel-width="100%"><draw:text-box><text:p text:style-name="legendcenter"><draw:frame draw:style-name="mediacenter" draw:name="Dans les paramètres du test" text:anchor-type="paragraph" draw:z-index="19" svg:width="13.229166666667cm" style:rel-width="100%" svg:height="2.7872772536688cm" style:rel-height="scale"><draw:image xlink:href="Pictures/7bb78c7ba8b062162f8221bcdd5c169a.png" xlink:type="simple" xlink:show="embed" xlink:actuate="onLoad"/></draw:frame>Dans les paramètres du test</text:p></draw:text-box></draw:frame>
<draw:frame draw:style-name="mediacenter" draw:name="Dans les dérogations de groupe Legend" text:anchor-type="paragraph" draw:z-index="0" svg:width="13.229166666667cm" style:rel-width="100%"><draw:text-box><text:p text:style-name="legendcenter"><draw:frame draw:style-name="mediacenter" draw:name="Dans les dérogations de groupe" text:anchor-type="paragraph" draw:z-index="20" svg:width="13.229166666667cm" style:rel-width="100%" svg:height="3.9532194948417cm" style:rel-height="scale"><draw:image xlink:href="Pictures/2d5b368638b2fd7879eb0ea3a7eda5f9.png" xlink:type="simple" xlink:show="embed" xlink:actuate="onLoad"/></draw:frame>Dans les dérogations de groupe</text:p></draw:text-box></draw:fram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0::02:22</meta:creation-date>
    <dc:creator>Generated</dc:creator>
    <dc:date>2026-08-09T10::02:22</dc:date>
    <dc:language>en-US</dc:language>
    <meta:editing-cycles>1</meta:editing-cycles>
    <meta:editing-duration>PT0S</meta:editing-duration>
    <dc:title>moodle:test:disponibilite</dc:title>
  </office:meta>
</office:document-meta>
</file>