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2f38bd7c4af2912d02967927fd9e4978.png"/>
  <manifest:file-entry manifest:media-type="image/png" manifest:full-path="Pictures/735a01552be3303c8d6bb7f0ce1a8e43.png"/>
  <manifest:file-entry manifest:media-type="image/png" manifest:full-path="Pictures/673b5b9801183ad4b116324e2bd971f3.png"/>
  <manifest:file-entry manifest:media-type="image/png" manifest:full-path="Pictures/6df4e74c4b15657bc623ce112a092864.png"/>
  <manifest:file-entry manifest:media-type="image/png" manifest:full-path="Pictures/d06fa41cf5b145e7b7b052cf642a0a5a.png"/>
  <manifest:file-entry manifest:media-type="image/png" manifest:full-path="Pictures/9a0a97bb6e2a9fa109c198daeebfd98c.png"/>
  <manifest:file-entry manifest:media-type="image/png" manifest:full-path="Pictures/434634944d052b3f5c50c45c6eff2998.png"/>
  <manifest:file-entry manifest:media-type="image/png" manifest:full-path="Pictures/673ad5718145e45e0554e963bd487a29.png"/>
  <manifest:file-entry manifest:media-type="image/png" manifest:full-path="Pictures/55e0d614b4bd084bf51f39245e805f4e.png"/>
  <manifest:file-entry manifest:media-type="image/png" manifest:full-path="Pictures/3eec7c9e8a0113f2180ca9b6912eed4d.png"/>
  <manifest:file-entry manifest:media-type="image/png" manifest:full-path="Pictures/bbb7f9223d4a2a824995982645a56637.png"/>
  <manifest:file-entry manifest:media-type="image/png" manifest:full-path="Pictures/0514eaf3c6654bde49794ac5d3b738c5.png"/>
  <manifest:file-entry manifest:media-type="image/png" manifest:full-path="Pictures/0e990f530a99b32d192dd34fdd0563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table-cell-properties fo:padding="0.3cm" fo:border="0.002cm solid #000000"/>
    </style:style>
    <style:style style:name="PluginODTAutoStyle_Paragraph_4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creer_un_test"/><text:bookmark-start text:name="__RefHeading___creer_un_test_1"/><text:bookmark-start text:name="creer_un_test"/>Créer un test<text:bookmark-end text:name="__RefHeading___creer_un_test_1"/><text:bookmark-end text:name="creer_un_tes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activité « Test » permet de concevoir des exercices d'auto-évaluation (correction automatique)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vous avez un grand nombre de questions, nous vous recommandons de les créer directement dans la <text:a xlink:type="simple" xlink:href="https://webcemu.unicaen.fr/doku.php?id=moodle4_nouveautes:moodle:test:banque_questions" text:style-name="Internet_20_link" text:visited-style-name="Visited_20_Internet_20_Link">banque de questions</text:a> en particulier si vous souhaitez les classer en différentes catégories.</text:p>
          </table:table-cell>
        </table:table-row>
      </table:table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p text:style-name="Text_20_body"><draw:frame draw:style-name="mediacenter" draw:name="2" text:anchor-type="paragraph" draw:z-index="2" svg:width="4.3391666666667cm" svg:height="1.6933333333333cm"><draw:image xlink:href="Pictures/2f38bd7c4af2912d02967927fd9e4978.png" xlink:type="simple" xlink:show="embed" xlink:actuate="onLoad"/></draw:frame></text:p>
      <text:h text:style-name="Heading_20_2" text:outline-level="2"><text:bookmark-start text:name="__RefHeading___etape_2cliquer_sur_ajouter_une_activite_ou_une_ressource_3"/><text:bookmark-start text:name="etape_2cliquer_sur_ajouter_une_activite_ou_une_ressource"/>Étape 2 : Cliquer sur "Ajouter une activité ou une ressource"<text:bookmark-end text:name="__RefHeading___etape_2cliquer_sur_ajouter_une_activite_ou_une_ressource_3"/><text:bookmark-end text:name="etape_2cliquer_sur_ajouter_une_activite_ou_une_ressource"/></text:h>
      <text:p text:style-name="Text_20_body"><draw:frame draw:style-name="mediacenter" draw:name="3" text:anchor-type="paragraph" draw:z-index="3" svg:width="5.3710416666667cm" svg:height="1.984375cm"><draw:image xlink:href="Pictures/735a01552be3303c8d6bb7f0ce1a8e43.png" xlink:type="simple" xlink:show="embed" xlink:actuate="onLoad"/></draw:frame></text:p>
      <text:h text:style-name="Heading_20_2" text:outline-level="2"><text:bookmark-start text:name="__RefHeading___etape_3selectionner_l_activite_test_4"/><text:bookmark-start text:name="etape_3selectionner_l_activite_test"/>Étape 3 : Sélectionner l'activité "Test"<text:bookmark-end text:name="__RefHeading___etape_3selectionner_l_activite_test_4"/><text:bookmark-end text:name="etape_3selectionner_l_activite_test"/></text:h>
      <text:p text:style-name="Text_20_body"><draw:frame draw:style-name="media" draw:name="4" text:anchor-type="as-char" draw:z-index="4" svg:width="10.583333333333cm" svg:height="15.314384151593cm"><draw:image xlink:href="Pictures/673b5b9801183ad4b116324e2bd971f3.png" xlink:type="simple" xlink:show="embed" xlink:actuate="onLoad"/></draw:frame></text:p>
      <text:h text:style-name="Heading_20_2" text:outline-level="2"><text:bookmark-start text:name="__RefHeading___etape_4donner_un_nom_a_ce_test_5"/><text:bookmark-start text:name="etape_4donner_un_nom_a_ce_test"/>Étape 4 : Donner un nom à ce test<text:bookmark-end text:name="__RefHeading___etape_4donner_un_nom_a_ce_test_5"/><text:bookmark-end text:name="etape_4donner_un_nom_a_ce_test"/></text:h>
      <text:p text:style-name="Text_20_body"><draw:frame draw:style-name="mediacenter" draw:name="5" text:anchor-type="paragraph" draw:z-index="5" svg:width="18.547291666667cm" style:rel-width="100%" svg:height="3.2808333333333cm" style:rel-height="scale"><draw:image xlink:href="Pictures/6df4e74c4b15657bc623ce112a092864.png" xlink:type="simple" xlink:show="embed" xlink:actuate="onLoad"/></draw:frame></text:p>
      <text:h text:style-name="Heading_20_2" text:outline-level="2"><text:bookmark-start text:name="__RefHeading___etape_5enregistrer_et_afficher_6"/><text:bookmark-start text:name="etape_5enregistrer_et_afficher"/>Étape 5 : Enregistrer et afficher<text:bookmark-end text:name="__RefHeading___etape_5enregistrer_et_afficher_6"/><text:bookmark-end text:name="etape_5enregistrer_et_afficher"/></text:h>
      <text:p text:style-name="Text_20_body"><draw:frame draw:style-name="mediacenter" draw:name="6" text:anchor-type="paragraph" draw:z-index="6" svg:width="11.006666666667cm" svg:height="1.74625cm"><draw:image xlink:href="Pictures/d06fa41cf5b145e7b7b052cf642a0a5a.png" xlink:type="simple" xlink:show="embed" xlink:actuate="onLoad"/></draw:frame></text:p>
      <text:h text:style-name="Heading_20_2" text:outline-level="2"><text:bookmark-start text:name="__RefHeading___etape_6cliquer_sur_modifier_le_test_7"/><text:bookmark-start text:name="etape_6cliquer_sur_modifier_le_test"/>Étape 6 : Cliquer sur "Modifier le test"<text:bookmark-end text:name="__RefHeading___etape_6cliquer_sur_modifier_le_test_7"/><text:bookmark-end text:name="etape_6cliquer_sur_modifier_le_test"/></text:h>
      <text:p text:style-name="Text_20_body"><draw:frame draw:style-name="mediacenter" draw:name="7" text:anchor-type="paragraph" draw:z-index="7" svg:width="11.191875cm" svg:height="4.9477083333333cm"><draw:image xlink:href="Pictures/9a0a97bb6e2a9fa109c198daeebfd98c.png" xlink:type="simple" xlink:show="embed" xlink:actuate="onLoad"/></draw:frame></text:p>
      <text:h text:style-name="Heading_20_2" text:outline-level="2"><text:bookmark-start text:name="__RefHeading___etape_7choisir_sur_combien_de_points_est_le_test_8"/><text:bookmark-start text:name="etape_7choisir_sur_combien_de_points_est_le_test"/>Étape 7 : Choisir sur combien de points est le test<text:bookmark-end text:name="__RefHeading___etape_7choisir_sur_combien_de_points_est_le_test_8"/><text:bookmark-end text:name="etape_7choisir_sur_combien_de_points_est_le_test"/></text:h>
      <text:list text:style-name="List_20_1" text:continue-numbering="false">
        <text:list-item>
          <text:p text:style-name="LastListParagraph_List_20_1_Content_First"> par défaut, le test est noté sur 10 points mais vous pouvez choisir de le régler sur 20 points : </text:p>
        </text:list-item>
      </text:list>
      <text:p text:style-name="Text_20_body"><draw:frame draw:style-name="mediacenter" draw:name="8" text:anchor-type="paragraph" draw:z-index="8" svg:width="8.3079166666667cm" svg:height="3.095625cm"><draw:image xlink:href="Pictures/434634944d052b3f5c50c45c6eff2998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r sur “enregistrer” : </text:p>
        </text:list-item>
      </text:list>
      <text:p text:style-name="Text_20_body"><draw:frame draw:style-name="mediacenter" draw:name="9" text:anchor-type="paragraph" draw:z-index="9" svg:width="7.46125cm" svg:height="2.2225cm"><draw:image xlink:href="Pictures/673ad5718145e45e0554e963bd487a29.png" xlink:type="simple" xlink:show="embed" xlink:actuate="onLoad"/></draw:frame>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Quel que soit le total de point de vos questions, Moodle effectuera le produit en croix automatiquement pour ramener le nombre total des points du test à la note que vous avez indiqué.</text:p>
          </table:table-cell>
        </table:table-row>
      </table:table>
      <text:h text:style-name="Heading_20_2" text:outline-level="2"><text:bookmark-start text:name="__RefHeading___etape_8cliquer_sur_ajouter_une_question_9"/><text:bookmark-start text:name="etape_8cliquer_sur_ajouter_une_question"/>Étape 8 : cliquer sur "Ajouter une question"<text:bookmark-end text:name="__RefHeading___etape_8cliquer_sur_ajouter_une_question_9"/><text:bookmark-end text:name="etape_8cliquer_sur_ajouter_une_question"/></text:h>
      <text:p text:style-name="Text_20_body"><draw:frame draw:style-name="mediacenter" draw:name="11" text:anchor-type="paragraph" draw:z-index="11" svg:width="20.79625cm" style:rel-width="100%" svg:height="6.905625cm" style:rel-height="scale"><draw:image xlink:href="Pictures/55e0d614b4bd084bf51f39245e805f4e.png" xlink:type="simple" xlink:show="embed" xlink:actuate="onLoad"/></draw:frame></text:p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12" text:anchor-type="as-char" draw:z-index="12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Si vous avez créé vos questions dans la banque de questions, choisir “de la banque de question” et passez à l'étape 10.</text:p>
          </table:table-cell>
        </table:table-row>
      </table:table>
      <text:h text:style-name="Heading_20_2" text:outline-level="2"><text:bookmark-start text:name="__RefHeading___etape_9choisir_le_type_de_question_et_cliquer_sur_ajouter_10"/><text:bookmark-start text:name="etape_9choisir_le_type_de_question_et_cliquer_sur_ajouter"/>Étape 9 : Choisir le type de question et cliquer sur "Ajouter"<text:bookmark-end text:name="__RefHeading___etape_9choisir_le_type_de_question_et_cliquer_sur_ajouter_10"/><text:bookmark-end text:name="etape_9choisir_le_type_de_question_et_cliquer_sur_ajouter"/></text:h>
      <text:p text:style-name="Text_20_body"><draw:frame draw:style-name="mediacenter" draw:name="13" text:anchor-type="paragraph" draw:z-index="13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14" text:anchor-type="as-char" draw:z-index="14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a description des types de questions n'est pas toujours suffisante pour effectuer un choix éclairé, n'hésitez pas à vous reporter à la documentation : <text:a xlink:type="simple" xlink:href="https://webcemu.unicaen.fr/doku.php?id=moodle4_nouveautes:moodle:test:choix_questions" text:style-name="Internet_20_link" text:visited-style-name="Visited_20_Internet_20_Link">Choisir les types de questions dans Moodle</text:a></text:p>
          </table:table-cell>
        </table:table-row>
      </table:table>
      <text:h text:style-name="Heading_20_2" text:outline-level="2"><text:bookmark-start text:name="__RefHeading___etape_10parametrer_la_question_et_enregistrer_11"/><text:bookmark-start text:name="etape_10parametrer_la_question_et_enregistrer"/>Étape 10 : Paramétrer la question et enregistrer<text:bookmark-end text:name="__RefHeading___etape_10parametrer_la_question_et_enregistrer_11"/><text:bookmark-end text:name="etape_10parametrer_la_question_et_enregistrer"/></text:h>
      <text:list text:style-name="List_20_1" text:continue-numbering="false">
        <text:list-item>
          <text:p text:style-name="LastListParagraph_List_20_1_Content_First"> Vous devez compléter les différents champs et options proposées. Voir la documentation : <text:a xlink:type="simple" xlink:href="https://webcemu.unicaen.fr/doku.php?id=moodle4_nouveautes:moodle:test:parametrer_question" text:style-name="Internet_20_link" text:visited-style-name="Visited_20_Internet_20_Link">Comment paramétrer les différents types de question</text:a>.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5" text:anchor-type="as-char" draw:z-index="15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es mises en forme (code informatique) indésirab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r</text:span>”.</text:p>
        </text:list-item>
      </text:list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6" text:anchor-type="as-char" draw:z-index="1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Astuce : si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7" text:anchor-type="paragraph" draw:z-index="17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ext:h text:style-name="Heading_20_2" text:outline-level="2"><text:bookmark-start text:name="__RefHeading___etape_11ajouter_autant_de_question_que_necessaire_et_fermer_le_test_12"/><text:bookmark-start text:name="etape_11ajouter_autant_de_question_que_necessaire_et_fermer_le_test"/>Étape 11 : Ajouter autant de question que nécessaire et fermer le test<text:bookmark-end text:name="__RefHeading___etape_11ajouter_autant_de_question_que_necessaire_et_fermer_le_test_12"/><text:bookmark-end text:name="etape_11ajouter_autant_de_question_que_necessaire_et_fermer_le_test"/></text:h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18" text:anchor-type="as-char" draw:z-index="1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Pour les questions de type : 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</text:p>
            <text:p text:style-name="Text_20_body">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p text:style-name="Text_20_body">Si besoin, vous pouvez : <text:a xlink:type="simple" xlink:href="https://webcemu.unicaen.fr/doku.php?id=moodle4_nouveautes:moodle:test:chapitrage" text:style-name="Internet_20_link" text:visited-style-name="Visited_20_Internet_20_Link">Chapitrer le test</text:a></text:p>
      <text:h text:style-name="Heading_20_2" text:outline-level="2"><text:bookmark-start text:name="__RefHeading___etape_12previsualiser_le_test_13"/><text:bookmark-start text:name="etape_12previsualiser_le_test"/>Étape 12 : prévisualiser le test<text:bookmark-end text:name="__RefHeading___etape_12previsualiser_le_test_13"/><text:bookmark-end text:name="etape_12previsualiser_le_test"/></text:h>
      <text:p text:style-name="Text_20_body">Dernière étape et pour vérifier que le test se déroule comme attendu, il convient de le prévisualiser.</text:p>
      <text:list text:style-name="List_20_1" text:continue-numbering="false">
        <text:list-item>
          <text:p text:style-name="LastListParagraph_List_20_1_Content_First"> Cliquer de nouveau sur le test, puis sur son rouage et sélectionner “Prévisualisation” : </text:p>
        </text:list-item>
      </text:list>
      <text:p text:style-name="Text_20_body"><draw:frame draw:style-name="mediacenter" draw:name="19" text:anchor-type="paragraph" draw:z-index="19" svg:width="18.282708333333cm" style:rel-width="100%" svg:height="4.8683333333333cm" style:rel-height="scale"><draw:image xlink:href="Pictures/0e990f530a99b32d192dd34fdd056374.png" xlink:type="simple" xlink:show="embed" xlink:actuate="onLoad"/></draw:frame></text:p>
      <text:h text:style-name="Heading_20_1" text:outline-level="1"><text:bookmark-start text:name="__RefHeading___parametrages_avances_14"/><text:bookmark-start text:name="parametrages_avances"/>Paramétrages avancés<text:bookmark-end text:name="__RefHeading___parametrages_avances_14"/><text:bookmark-end text:name="parametrages_avances"/></text:h>
      <text:p text:style-name="Text_20_body">Se reporter à la page générale : <text:a xlink:type="simple" xlink:href="https://webcemu.unicaen.fr/doku.php?id=moodle4_nouveautes:moodle:test" text:style-name="Internet_20_link" text:visited-style-name="Visited_20_Internet_20_Link">"TES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table-cell-properties fo:padding="0.3cm" fo:border="0.002cm solid #000000"/>
    </style:style>
    <style:style style:name="PluginODTAutoStyle_Paragraph_4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8::23:09</meta:creation-date>
    <dc:creator>Generated</dc:creator>
    <dc:date>2026-08-14T18::23:09</dc:date>
    <dc:language>en-US</dc:language>
    <meta:editing-cycles>1</meta:editing-cycles>
    <meta:editing-duration>PT0S</meta:editing-duration>
    <dc:title>moodle:test:creer_un_test</dc:title>
  </office:meta>
</office:document-meta>
</file>