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2eab9f1a891b332e90475696ae2fed.png"/>
  <manifest:file-entry manifest:media-type="image/png" manifest:full-path="Pictures/6f22f977e610e78b4609d915a0a8158e.png"/>
  <manifest:file-entry manifest:media-type="image/png" manifest:full-path="Pictures/2d40ae9d302eb1365d6180eaa0b57e3b.png"/>
  <manifest:file-entry manifest:media-type="image/png" manifest:full-path="Pictures/475338e3443695618f73ea547e827b1c.png"/>
  <manifest:file-entry manifest:media-type="image/png" manifest:full-path="Pictures/d59e5359cca6574393d534a56883dd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omposition_correction"/><text:bookmark-start text:name="__RefHeading___corriger_une_question_de_type_composition_1"/><text:bookmark-start text:name="corriger_une_question_de_type_composition"/>Corriger une question de type composition<text:bookmark-end text:name="__RefHeading___corriger_une_question_de_type_composition_1"/><text:bookmark-end text:name="corriger_une_question_de_type_composition"/></text:h>
      <text:h text:style-name="Heading_20_2" text:outline-level="2"><text:bookmark-start text:name="__RefHeading___etape_1acceder_a_l_interface_de_correction_manuelle_du_test_2"/><text:bookmark-start text:name="etape_1acceder_a_l_interface_de_correction_manuelle_du_test"/>Étape 1 : Accéder à l'interface de correction manuelle du test<text:bookmark-end text:name="__RefHeading___etape_1acceder_a_l_interface_de_correction_manuelle_du_test_2"/><text:bookmark-end text:name="etape_1acceder_a_l_interface_de_correction_manuelle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<text:span text:style-name="Strong_20_Emphasis">Rouage/Résultat/Évaluation manuelle</text:span> :</text:p>
        </text:list-item>
      </text:list>
      <text:p text:style-name="Text_20_body"><draw:frame draw:style-name="mediacenter" draw:name="0" text:anchor-type="paragraph" draw:z-index="0" svg:width="14.022916666667cm" svg:height="7.4877083333333cm"><draw:image xlink:href="Pictures/eb2eab9f1a891b332e90475696ae2fed.png" xlink:type="simple" xlink:show="embed" xlink:actuate="onLoad"/></draw:frame></text:p>
      <text:h text:style-name="Heading_20_2" text:outline-level="2"><text:bookmark-start text:name="__RefHeading___etape_2choisir_une_question_et_cliquer_sur_note_3"/><text:bookmark-start text:name="etape_2choisir_une_question_et_cliquer_sur_note"/>Étape 2 : Choisir une question et cliquer sur "note"<text:bookmark-end text:name="__RefHeading___etape_2choisir_une_question_et_cliquer_sur_note_3"/><text:bookmark-end text:name="etape_2choisir_une_question_et_cliquer_sur_note"/></text:h>
      <text:p text:style-name="Text_20_body"><draw:frame draw:style-name="mediacenter" draw:name="1" text:anchor-type="paragraph" draw:z-index="1" svg:width="14.155208333333cm" svg:height="6.1383333333333cm"><draw:image xlink:href="Pictures/6f22f977e610e78b4609d915a0a8158e.png" xlink:type="simple" xlink:show="embed" xlink:actuate="onLoad"/></draw:frame></text:p>
      <text:h text:style-name="Heading_20_2" text:outline-level="2"><text:bookmark-start text:name="__RefHeading___etape_3inscrire_le_commentaire_et_la_note_souhaitee_pour_le_premier_etudiant_4"/><text:bookmark-start text:name="etape_3inscrire_le_commentaire_et_la_note_souhaitee_pour_le_premier_etudiant"/>Étape 3 : Inscrire le commentaire et la note souhaitée pour le premier étudiant<text:bookmark-end text:name="__RefHeading___etape_3inscrire_le_commentaire_et_la_note_souhaitee_pour_le_premier_etudiant_4"/><text:bookmark-end text:name="etape_3inscrire_le_commentaire_et_la_note_souhaitee_pour_le_premier_etudiant"/></text:h>
      <text:p text:style-name="Text_20_body"><draw:frame draw:style-name="mediacenter" draw:name="2" text:anchor-type="paragraph" draw:z-index="2" svg:width="13.626041666667cm" svg:height="12.514791666667cm"><draw:image xlink:href="Pictures/2d40ae9d302eb1365d6180eaa0b57e3b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et faire de même avec l'étudiant suivant et ainsi de suite.</text:p>
        </text:list-item>
      </text:list>
      <text:h text:style-name="Heading_20_2" text:outline-level="2"><text:bookmark-start text:name="__RefHeading___etape_4poursuivre_jusqu_a_epuisement_5"/><text:bookmark-start text:name="etape_4poursuivre_jusqu_a_epuisement"/>Étape 4 : poursuivre jusqu'à épuisement...<text:bookmark-end text:name="__RefHeading___etape_4poursuivre_jusqu_a_epuisement_5"/><text:bookmark-end text:name="etape_4poursuivre_jusqu_a_epuisement"/></text:h>
      <text:list text:style-name="List_20_1" text:continue-numbering="false">
        <text:list-item>
          <text:p text:style-name="LastListParagraph_List_20_1_Content_First"> En bas de page, cliquer sur “<text:span text:style-name="Strong_20_Emphasis">Enregistrer et aller à la page suivante</text:span>”</text:p>
        </text:list-item>
      </text:list>
      <text:p text:style-name="Text_20_body"><draw:frame draw:style-name="mediacenter" draw:name="3" text:anchor-type="paragraph" draw:z-index="3" svg:width="13.599583333333cm" svg:height="13.361458333333cm"><draw:image xlink:href="Pictures/475338e3443695618f73ea547e827b1c.png" xlink:type="simple" xlink:show="embed" xlink:actuate="onLoad"/></draw:frame></text:p>
      <text:list text:style-name="List_20_1" text:continue-numbering="false">
        <text:list-item>
          <text:p text:style-name="LastListParagraph_List_20_1_Content_First"> Faire ainsi jusqu'à épuisement de la liste des questions à évaluer : </text:p>
        </text:list-item>
      </text:list>
      <text:p text:style-name="Text_20_body"><draw:frame draw:style-name="mediacenter" draw:name="4" text:anchor-type="paragraph" draw:z-index="4" svg:width="14.12875cm" svg:height="7.46125cm"><draw:image xlink:href="Pictures/d59e5359cca6574393d534a56883dd7f.png" xlink:type="simple" xlink:show="embed" xlink:actuate="onLoad"/></draw:frame></text:p>
      <text:list text:style-name="List_20_1" text:continue-numbering="false">
        <text:list-item>
          <text:p text:style-name="LastListParagraph_List_20_1_Content_First"> Toutes les questions à évaluer sont notées. Vous pouvez quitter cette interface.</text:p>
        </text:list-item>
      </text:list>
      <text:h text:style-name="Heading_20_2" text:outline-level="2"><text:bookmark-start text:name="__RefHeading___je_veux_corriger_la_question_d_un_etudiant_en_particulier_6"/><text:bookmark-start text:name="je_veux_corriger_la_question_d_un_etudiant_en_particulier"/>Je veux corriger la question d'un étudiant en particulier<text:bookmark-end text:name="__RefHeading___je_veux_corriger_la_question_d_un_etudiant_en_particulier_6"/><text:bookmark-end text:name="je_veux_corriger_la_question_d_un_etudiant_en_particulier"/></text:h>
      <text:list text:style-name="List_20_1" text:continue-numbering="false">
        <text:list-item>
          <text:p text:style-name="LastListParagraph_List_20_1_Content_First">  <text:a xlink:type="simple" xlink:href="https://webcemu.unicaen.fr/doku.php?id=moodle:test:correction_composition" text:style-name="Internet_20_link" text:visited-style-name="Visited_20_Internet_20_Link">Effectuer une correction individualisée d'une question de type "Composition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9::18:42</meta:creation-date>
    <dc:creator>Generated</dc:creator>
    <dc:date>2026-08-14T09::18:42</dc:date>
    <dc:language>en-US</dc:language>
    <meta:editing-cycles>1</meta:editing-cycles>
    <meta:editing-duration>PT0S</meta:editing-duration>
    <dc:title>moodle:test:composition_correction</dc:title>
  </office:meta>
</office:document-meta>
</file>