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0d61f54e81c4c8fc802182eca4ab4c9.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text:bookmark-start text:name="__RefHeading___choisir_les_types_de_question_dans_moodle_1"/><text:bookmark-start text:name="choisir_les_types_de_question_dans_moodle"/>Choisir les types de question dans Moodle<text:bookmark-end text:name="__RefHeading___choisir_les_types_de_question_dans_moodle_1"/><text:bookmark-end text:name="choisir_les_types_de_question_dans_moodle"/></text:h>
      <text:p text:style-name="Text_20_body">Moodle propose un grand nombre de types de question. Or, il n'est pas toujours aisé de savoir quel usage faire de chaque type. Le type de question recommandé va varier en fonction du format d'items souhaité et de la méthode de cotation employée.</text:p>
      <text:p text:style-name="Text_20_body">Ce tutoriel a pour objectif de vous aider à choisir le type de question dans Moodle approprié en fonction du format d'item souhaité et de la méthode de cotation employée.</text:p>
      <text:p text:style-name="Text_20_body"><draw:frame draw:style-name="mediacenter" draw:name="0" text:anchor-type="paragraph" draw:z-index="0" svg:width="9.286875cm" svg:height="7.46125cm"><draw:image xlink:href="Pictures/d0d61f54e81c4c8fc802182eca4ab4c9.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i vous souhaitez mettre à disposition une information qui concerne plusieurs questions (texte valable pour plusieurs questions, consigne commune, texte d'une étude de cas suivie de plusieurs questions, directives communes…), vous pouvez utiliser la question de type “<text:a xlink:type="simple" xlink:href="https://webcemu.unicaen.fr/doku.php?id=moodle:test:choix_questions:description" text:style-name="Internet_20_link" text:visited-style-name="Visited_20_Internet_20_Link">Description</text:a>”, un format qui ne nécessite pas de réponse.</text:p>
          </table:table-cell>
        </table:table-row>
      </table:table>
      <text:h text:style-name="Heading_20_2" text:outline-level="2"><text:bookmark-start text:name="__RefHeading___cotation_additive_simple_2"/><text:bookmark-start text:name="cotation_additive_simple"/>Cotation additive simple<text:bookmark-end text:name="__RefHeading___cotation_additive_simple_2"/><text:bookmark-end text:name="cotation_additive_simple"/></text:h>
      <table:table table:style-name="Table">
        <table:table-column/>
        <table:table-column/>
        <table:table-row>
          <table:table-cell office:value-type="string" table:style-name="tablecell">
            <text:p text:style-name="tablealignleft"> <text:span text:style-name="Strong_20_Emphasis">Format d’items souhaité</text:span></text:p>
          </table:table-cell>
          <table:table-cell office:value-type="string" table:style-name="tablecell">
            <text:p text:style-name="tablealignleft"><text:span text:style-name="Strong_20_Emphasis">Types de questions Moodle adaptées à une méthode de cotation additive simple</text:span></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 Question à choix multiples à réponse unique (QRU)</text:p>
          </table:table-cell>
          <table:table-cell office:value-type="string" table:style-name="tablecell">
            <text:p text:style-name="tablealignleft"><text:a xlink:type="simple" xlink:href="https://webcemu.unicaen.fr/doku.php?id=moodle:test:choix_questions:qru_choix_multiples" text:style-name="Internet_20_link" text:visited-style-name="Visited_20_Internet_20_Link">"Choix multiple" (QRU)</text:a> et <text:a xlink:type="simple" xlink:href="https://webcemu.unicaen.fr/doku.php?id=moodle:test:choix_questions:calculee_choix_multiples" text:style-name="Internet_20_link" text:visited-style-name="Visited_20_Internet_20_Link">"Calculée à choix multiples"</text:a> avec l’option “une seule réponse” et note des réponses incorrectes réglées sur “Aucun”, <text:a xlink:type="simple" xlink:href="https://webcemu.unicaen.fr/doku.php?id=moodle:test:choix_questions:qru_mot_manquant" text:style-name="Internet_20_link" text:visited-style-name="Visited_20_Internet_20_Link">"Sélectionner le mot manquant"</text:a> (idéal pour un <text:span text:style-name="underline">texte à trous</text:span> avec des propositions adaptées pour chaque trou à compléter).</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choix multiples à réponses multiples (QRM)</text:p>
          </table:table-cell>
          <table:table-cell office:value-type="string" table:style-name="tablecell">
            <text:p text:style-name="tablealignleft">La question à choix multiple sans usage des pourcentages négatifs, c'est-à-dire avec les réponses incorrectes réglées sur aucun, n'est pas recommandé puisque si l'étudiant coche toutes les réponses, il obtient alors la note maximale. Une solution consiste à transformer la QRM en vrai-faux généralisé soit avec plusieurs questions de type <text:a xlink:type="simple" xlink:href="https://webcemu.unicaen.fr/doku.php?id=moodle:test:choix_questions:vrai-faux" text:style-name="Internet_20_link" text:visited-style-name="Visited_20_Internet_20_Link">"Vrai-Faux"</text:a>, soit avec une question de type <text:a xlink:type="simple" xlink:href="https://webcemu.unicaen.fr/doku.php?id=moodle:test:choix_questions:vrai-faux_generalise" text:style-name="Internet_20_link" text:visited-style-name="Visited_20_Internet_20_Link">"Sélectionner le mot manquant"</text:a>. Dans ce dernier cas, on invite alors l'apprenant à se positionner sur chaque proposition avec un menu déroulant correct/incorrect, vrai/faux, conforme/non conforme… La question de type “Sélectionner le mot manquant” permet de regrouper tous les vrai-faux en une seule question mais fait perdre la possibilité de mélanger l'ordre des propositions à évaluer.</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vrai-faux (QVF)</text:p>
          </table:table-cell>
          <table:table-cell office:value-type="string" table:style-name="tablecell">
            <text:p text:style-name="tablealignleft"><text:a xlink:type="simple" xlink:href="https://webcemu.unicaen.fr/doku.php?id=moodle:test:choix_questions:vrai-faux" text:style-name="Internet_20_link" text:visited-style-name="Visited_20_Internet_20_Link">"Vrai-Faux"</text:a></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appariement (QA)</text:p>
          </table:table-cell>
          <table:table-cell office:value-type="string" table:style-name="tablecell">
            <text:p text:style-name="tablealignleft"><text:a xlink:type="simple" xlink:href="https://webcemu.unicaen.fr/doku.php?id=moodle:test:choix_questions:appariement" text:style-name="Internet_20_link" text:visited-style-name="Visited_20_Internet_20_Link">"Appariement"</text:a>, <text:a xlink:type="simple" xlink:href="https://webcemu.unicaen.fr/doku.php?id=moodle:test:choix_questions:glisser_deposer_texte" text:style-name="Internet_20_link" text:visited-style-name="Visited_20_Internet_20_Link">"Glisser déposer sur texte"</text:a> (idéal pour un <text:span text:style-name="underline">texte à trous</text:span> avec une série de propositions valables pour l'ensemble des trous à compléter), <text:a xlink:type="simple" xlink:href="https://webcemu.unicaen.fr/doku.php?id=moodle:test:choix_questions:glisser_deposer_image" text:style-name="Internet_20_link" text:visited-style-name="Visited_20_Internet_20_Link">"Glisser déposer sur image"</text:a> (idéal pour un <text:span text:style-name="underline">schéma à annoter</text:span>), <text:a xlink:type="simple" xlink:href="https://webcemu.unicaen.fr/doku.php?id=moodle:test:choix_questions:glisser_deposer_marqueur" text:style-name="Internet_20_link" text:visited-style-name="Visited_20_Internet_20_Link">"Marqueurs à glisser-déposer"</text:a>.</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courte (QROC), dite aussi question à réponse brève</text:p>
          </table:table-cell>
          <table:table-cell office:value-type="string" table:style-name="tablecell">
            <text:p text:style-name="tablealignleft"><text:a xlink:type="simple" xlink:href="https://webcemu.unicaen.fr/doku.php?id=moodle:test:choix_questions:qroc" text:style-name="Internet_20_link" text:visited-style-name="Visited_20_Internet_20_Link">"Réponse courte"</text:a>, <text:a xlink:type="simple" xlink:href="https://webcemu.unicaen.fr/doku.php?id=moodle:test:choix_questions:qroc_numerique" text:style-name="Internet_20_link" text:visited-style-name="Visited_20_Internet_20_Link">"Numérique"</text:a>, <text:a xlink:type="simple" xlink:href="https://webcemu.unicaen.fr/doku.php?id=moodle:test:choix_questions:qroc_calculee_simple" text:style-name="Internet_20_link" text:visited-style-name="Visited_20_Internet_20_Link">"Calculée simple"</text:a>, <text:a xlink:type="simple" xlink:href="https://webcemu.unicaen.fr/doku.php?id=moodle:test:choix_questions:qroc_calculee" text:style-name="Internet_20_link" text:visited-style-name="Visited_20_Internet_20_Link">"Calculée"</text:a> avec dans tous les cas une correction envisageant une marge d'erreur acceptée ou partiellement acceptée (graphies légèrement erronées ou synonymes proches non contre-indiqués, intervalle autour de la réponse numérique attendu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longue (QROL), dite aussi question à réponse narrative</text:p>
          </table:table-cell>
          <table:table-cell office:value-type="string" table:style-name="tablecell">
            <text:p text:style-name="tablealignleft"><text:a xlink:type="simple" xlink:href="https://webcemu.unicaen.fr/doku.php?id=moodle:test:choix_questions:composition" text:style-name="Internet_20_link" text:visited-style-name="Visited_20_Internet_20_Link">"Composition"</text:a> (Attention, question non automatisable, à correction manuel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emandant une performance (ex : étude de cas, situation professionnelle, cas clinique, etc.)</text:p>
          </table:table-cell>
          <table:table-cell office:value-type="string" table:style-name="tablecell">
            <text:p text:style-name="tablealignleft"><text:a xlink:type="simple" xlink:href="https://webcemu.unicaen.fr/doku.php?id=moodle:test:deroule_progressif" text:style-name="Internet_20_link" text:visited-style-name="Visited_20_Internet_20_Link">Test à déroulé progressif</text:a> utilisant les différents formats de questions ; Test de concordance de script (réalisable sous la forme d’une question à choix multip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
      <text:h text:style-name="Heading_20_2" text:outline-level="2"><text:bookmark-start text:name="__RefHeading___cotation_additive_corrigee_3"/><text:bookmark-start text:name="cotation_additive_corrigee"/>Cotation additive corrigée<text:bookmark-end text:name="__RefHeading___cotation_additive_corrigee_3"/><text:bookmark-end text:name="cotation_additive_corrigee"/></text:h>
      <table:table table:style-name="Table">
        <table:table-column/>
        <table:table-column/>
        <table:table-row>
          <table:table-cell office:value-type="string" table:style-name="tablecell">
            <text:p text:style-name="tablealignleft"> <text:span text:style-name="Strong_20_Emphasis">Formats d’items souhaité</text:span></text:p>
          </table:table-cell>
          <table:table-cell office:value-type="string" table:style-name="tablecell">
            <text:p text:style-name="tablealignleft"><text:span text:style-name="Strong_20_Emphasis">Types de questions Moodle adaptées à une méthode de cotation additive corrigée</text:span></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 Question à choix multiples à réponse unique (QRU)</text:p>
          </table:table-cell>
          <table:table-cell office:value-type="string" table:style-name="tablecell">
            <text:p text:style-name="tablealignleft"><text:a xlink:type="simple" xlink:href="https://webcemu.unicaen.fr/doku.php?id=moodle:test:choix_questions:qru_choix_multiples" text:style-name="Internet_20_link" text:visited-style-name="Visited_20_Internet_20_Link">"Choix multiple" (QRU)</text:a> avec l’option “une seule réponse” et les notes des réponses incorrectes réglées sur “Aucun”. Si le candidat coche une réponse incorrecte, il aura une note négative qui se répercutera sur sa note globa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choix multiples à réponses multiples (QRM)</text:p>
          </table:table-cell>
          <table:table-cell office:value-type="string" table:style-name="tablecell">
            <text:p text:style-name="tablealignleft"><text:a xlink:type="simple" xlink:href="https://webcemu.unicaen.fr/doku.php?id=moodle:test:choix_questions:qrm_choix_multiples" text:style-name="Internet_20_link" text:visited-style-name="Visited_20_Internet_20_Link">"Choix multiple (QRM)"</text:a> et/ou <text:a xlink:type="simple" xlink:href="https://webcemu.unicaen.fr/doku.php?id=moodle:test:choix_questions:calculee_choix_multiples" text:style-name="Internet_20_link" text:visited-style-name="Visited_20_Internet_20_Link">"Calculée à choix multiples"</text:a> avec pour les deux types de question l’option “réponses multiples autorisées” et les note des réponses incorrectes réglées sur des pourcentages négatifs. La somme des pourcentages positifs et négatifs doit faire zéro. Exemple : deux réponses correctes à +50 % et trois réponses incorrectes à -33 %. <text:span text:style-name="underline">Attention, pas de note globale négative pour une QRM.</text:span> À la différence de la question à réponse unique, la note minimale à une question à réponse multiple est zéro. Les points négatifs à une QRM ne se répercutent pas sur la note globale du candidat.</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vrai-faux (QVF)</text:p>
          </table:table-cell>
          <table:table-cell office:value-type="string" table:style-name="tablecell">
            <text:p text:style-name="tablealignleft"><text:a xlink:type="simple" xlink:href="https://webcemu.unicaen.fr/doku.php?id=moodle:test:choix_questions:qvf_choix_multiple" text:style-name="Internet_20_link" text:visited-style-name="Visited_20_Internet_20_Link">"Choix multiple (QVF)"</text:a> avec l’option “une seule réponse”, 100 % pour la réponse correcte et -100 % pour la réponse incorrect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appariement</text:p>
          </table:table-cell>
          <table:table-cell office:value-type="string" table:style-name="tablecell">
            <text:p text:style-name="tablealignleft">La question d'appariement n'existe pas dans Moodle avec une cotation additive corrigée. Il faut lui substituer une question à choix multiple classiqu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courte (QROC), dite aussi question à réponse brève</text:p>
          </table:table-cell>
          <table:table-cell office:value-type="string" table:style-name="tablecell">
            <text:p text:style-name="tablealignleft"><text:a xlink:type="simple" xlink:href="https://webcemu.unicaen.fr/doku.php?id=moodle:test:choix_questions:qroc" text:style-name="Internet_20_link" text:visited-style-name="Visited_20_Internet_20_Link">"Réponse courte"</text:a>, <text:a xlink:type="simple" xlink:href="https://webcemu.unicaen.fr/doku.php?id=moodle:test:choix_questions:qroc_texte_a_trous" text:style-name="Internet_20_link" text:visited-style-name="Visited_20_Internet_20_Link">"Texte à trous"</text:a> (à écrire), <text:a xlink:type="simple" xlink:href="https://webcemu.unicaen.fr/doku.php?id=moodle:test:choix_questions:qroc_numerique" text:style-name="Internet_20_link" text:visited-style-name="Visited_20_Internet_20_Link">"Numérique"</text:a>, <text:a xlink:type="simple" xlink:href="https://webcemu.unicaen.fr/doku.php?id=moodle:test:choix_questions:qroc_calculee_simple" text:style-name="Internet_20_link" text:visited-style-name="Visited_20_Internet_20_Link">"Calculée simple"</text:a>, <text:a xlink:type="simple" xlink:href="https://webcemu.unicaen.fr/doku.php?id=moodle:test:choix_questions:qroc_calculee" text:style-name="Internet_20_link" text:visited-style-name="Visited_20_Internet_20_Link">"Calculée"</text:a> avec dans tous les cas une correction envisageant une marge d'erreur acceptée ou partiellement acceptée  (graphies légèrement erronées ou synonymes proches non contre-indiqués, intervalle autour de la réponse numérique attendu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longue (QROL), dite aussi question à réponse narrative</text:p>
          </table:table-cell>
          <table:table-cell office:value-type="string" table:style-name="tablecell">
            <text:p text:style-name="tablealignleft"><text:a xlink:type="simple" xlink:href="https://webcemu.unicaen.fr/doku.php?id=moodle:test:choix_questions:composition" text:style-name="Internet_20_link" text:visited-style-name="Visited_20_Internet_20_Link">"Composition"</text:a> (Attention, question non automatisable, à correction manuel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emandant une performance (ex : étude de cas, situation professionnelle, cas clinique, etc.)</text:p>
          </table:table-cell>
          <table:table-cell office:value-type="string" table:style-name="tablecell">
            <text:p text:style-name="tablealignleft"><text:a xlink:type="simple" xlink:href="https://webcemu.unicaen.fr/doku.php?id=moodle:test:deroule_progressif" text:style-name="Internet_20_link" text:visited-style-name="Visited_20_Internet_20_Link">Test à déroulé progressif</text:a> utilisant les différents formats de questions ; Test de concordance de script (réalisable sous la forme d’une question à choix multip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
      <text:h text:style-name="Heading_20_2" text:outline-level="2"><text:bookmark-start text:name="__RefHeading___cotation_additive_tout-ou-rien_4"/><text:bookmark-start text:name="cotation_additive_tout-ou-rien"/>Cotation additive tout-ou-rien<text:bookmark-end text:name="__RefHeading___cotation_additive_tout-ou-rien_4"/><text:bookmark-end text:name="cotation_additive_tout-ou-rien"/></text:h>
      <table:table table:style-name="Table">
        <table:table-column/>
        <table:table-column/>
        <table:table-row>
          <table:table-cell office:value-type="string" table:style-name="tablecell">
            <text:p text:style-name="tablealignleft"> <text:span text:style-name="Strong_20_Emphasis">Formats d’items souhaité</text:span></text:p>
          </table:table-cell>
          <table:table-cell office:value-type="string" table:style-name="tablecell">
            <text:p text:style-name="tablealignleft"><text:span text:style-name="Strong_20_Emphasis">Types de questions Moodle adaptées à une méthode de cotation additive tout-ou-rien</text:span></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 Question à choix multiples à réponse unique (QRU)</text:p>
          </table:table-cell>
          <table:table-cell office:value-type="string" table:style-name="tablecell">
            <text:p text:style-name="tablealignleft"><text:a xlink:type="simple" xlink:href="https://webcemu.unicaen.fr/doku.php?id=moodle:test:choix_questions:qru_choix_multiples" text:style-name="Internet_20_link" text:visited-style-name="Visited_20_Internet_20_Link">"Choix multiple" (QRU)</text:a> avec l’option “une seule réponse” et les note des réponses incorrectes réglées sur des pourcentages négatifs.</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choix multiples à réponses multiples (QRM)</text:p>
          </table:table-cell>
          <table:table-cell office:value-type="string" table:style-name="tablecell">
            <text:p text:style-name="tablealignleft"><text:a xlink:type="simple" xlink:href="https://webcemu.unicaen.fr/doku.php?id=moodle:test:choix_questions:choix_multiple-tout-ou-rien" text:style-name="Internet_20_link" text:visited-style-name="Visited_20_Internet_20_Link">"Choix multiple tout-ou-rien" (QRM)</text:a>.</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vrai-faux (QVF)</text:p>
          </table:table-cell>
          <table:table-cell office:value-type="string" table:style-name="tablecell">
            <text:p text:style-name="tablealignleft">Non recommandée : la question de type “Vrai-Faux” n'est pas très adaptée à une cotation de type tout-ou-rien car la probabilité de trouver la réponse correcte au hasard est trop importante. Cependant, une série de vrai-faux peut être astucieusement transformée en une <text:a xlink:type="simple" xlink:href="https://webcemu.unicaen.fr/doku.php?id=moodle:test:choix_questions:choix_multiple-tout-ou-rien" text:style-name="Internet_20_link" text:visited-style-name="Visited_20_Internet_20_Link">question à choix multiple tout-ou-rien (QRM)</text:a> dans laquelle on demande à l’étudiant de repérer les propositions vraies ou fausses selon la situation.</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appariement</text:p>
          </table:table-cell>
          <table:table-cell office:value-type="string" table:style-name="tablecell">
            <text:p text:style-name="tablealignleft">La question d'appariement n'existe pas dans Moodle avec une cotation additive tout-ou-rien. Il faut lui substituer une question à choix multiple classiqu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courte (QROC), dite aussi question à réponse brève</text:p>
          </table:table-cell>
          <table:table-cell office:value-type="string" table:style-name="tablecell">
            <text:p text:style-name="tablealignleft"><text:a xlink:type="simple" xlink:href="https://webcemu.unicaen.fr/doku.php?id=moodle:test:choix_questions:qroc" text:style-name="Internet_20_link" text:visited-style-name="Visited_20_Internet_20_Link">"Réponse courte"</text:a>, <text:a xlink:type="simple" xlink:href="https://webcemu.unicaen.fr/doku.php?id=moodle:test:choix_questions:qroc_texte_a_trous" text:style-name="Internet_20_link" text:visited-style-name="Visited_20_Internet_20_Link">"Texte à trous"</text:a> (à écrire), <text:a xlink:type="simple" xlink:href="https://webcemu.unicaen.fr/doku.php?id=moodle:test:choix_questions:qroc_numerique" text:style-name="Internet_20_link" text:visited-style-name="Visited_20_Internet_20_Link">"Numérique"</text:a>, <text:a xlink:type="simple" xlink:href="https://webcemu.unicaen.fr/doku.php?id=moodle:test:choix_questions:qroc_calculee_simple" text:style-name="Internet_20_link" text:visited-style-name="Visited_20_Internet_20_Link">"Calculée simple"</text:a>, <text:a xlink:type="simple" xlink:href="https://webcemu.unicaen.fr/doku.php?id=moodle:test:choix_questions:qroc_calculee" text:style-name="Internet_20_link" text:visited-style-name="Visited_20_Internet_20_Link">"Calculée"</text:a> avec dans tous les cas une correction envisageant une marge d'erreur acceptée ou partiellement acceptée  (graphies légèrement erronées ou synonymes proches non contre-indiqués, intervalle autour de la réponse numérique attendu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longue (QROL), dite aussi question à réponse narrative</text:p>
          </table:table-cell>
          <table:table-cell office:value-type="string" table:style-name="tablecell">
            <text:p text:style-name="tablealignleft"><text:a xlink:type="simple" xlink:href="https://webcemu.unicaen.fr/doku.php?id=moodle:test:choix_questions:composition" text:style-name="Internet_20_link" text:visited-style-name="Visited_20_Internet_20_Link">"Composition"</text:a> (Attention, question non automatisable, à correction manuel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emandant une performance (ex : étude de cas, situation professionnelle, cas clinique, etc.)</text:p>
          </table:table-cell>
          <table:table-cell office:value-type="string" table:style-name="tablecell">
            <text:p text:style-name="tablealignleft"><text:a xlink:type="simple" xlink:href="https://webcemu.unicaen.fr/doku.php?id=moodle:test:deroule_progressif" text:style-name="Internet_20_link" text:visited-style-name="Visited_20_Internet_20_Link">Test à déroulé progressif</text:a> utilisant les différents formats de questions ; Test de concordance de script (réalisable sous la forme d’une question à choix multip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
      <text:h text:style-name="Heading_20_2" text:outline-level="2"><text:bookmark-start text:name="__RefHeading___cas_particulier_des_schemas_a_annoter_5"/><text:bookmark-start text:name="cas_particulier_des_schemas_a_annoter"/>Cas particulier des schémas à annoter<text:bookmark-end text:name="__RefHeading___cas_particulier_des_schemas_a_annoter_5"/><text:bookmark-end text:name="cas_particulier_des_schemas_a_annoter"/></text:h>
      <text:p text:style-name="Text_20_body">Se reporter à la documentation dédiée : <text:a xlink:type="simple" xlink:href="https://webcemu.unicaen.fr/doku.php?id=moodle:test:choix_questions:schema" text:style-name="Internet_20_link" text:visited-style-name="Visited_20_Internet_20_Link">Choisir le type de question dans Moodle le plus adapté pour un schéma à annoter</text:a></text:p>
      <text:h text:style-name="Heading_20_2" text:outline-level="2"><text:bookmark-start text:name="__RefHeading___je_veux_en_savoir_plus_sur_le_choix_des_formats_d_items_6"/><text:bookmark-start text:name="je_veux_en_savoir_plus_sur_le_choix_des_formats_d_items"/>Je veux en savoir plus sur le choix des formats d'items<text:bookmark-end text:name="__RefHeading___je_veux_en_savoir_plus_sur_le_choix_des_formats_d_items_6"/><text:bookmark-end text:name="je_veux_en_savoir_plus_sur_le_choix_des_formats_d_items"/></text:h>
      <text:p text:style-name="Text_20_body">Se reporter à la documentation : <text:a xlink:type="simple" xlink:href="https://webcemu.unicaen.fr/doku.php?id=moodle:evaluer_choix_format_items" text:style-name="Internet_20_link" text:visited-style-name="Visited_20_Internet_20_Link">Choisir des formats d'items adaptés aux objectifs d'évaluation</text:a></text:p>
      <text:h text:style-name="Heading_20_2" text:outline-level="2"><text:bookmark-start text:name="__RefHeading___je_veux_en_savoir_plus_sur_les_methodes_de_cotation_7"/><text:bookmark-start text:name="je_veux_en_savoir_plus_sur_les_methodes_de_cotation"/>Je veux en savoir plus sur les méthodes de cotation<text:bookmark-end text:name="__RefHeading___je_veux_en_savoir_plus_sur_les_methodes_de_cotation_7"/><text:bookmark-end text:name="je_veux_en_savoir_plus_sur_les_methodes_de_cotation"/></text:h>
      <text:p text:style-name="Text_20_body">Se reporter à la documentation : <text:a xlink:type="simple" xlink:href="https://webcemu.unicaen.fr/doku.php?id=moodle:test:methode_cotation" text:style-name="Internet_20_link" text:visited-style-name="Visited_20_Internet_20_Link">Choisir une méthode de cotation (ou "scor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23::15:49</meta:creation-date>
    <dc:creator>Generated</dc:creator>
    <dc:date>2026-08-17T23::15:49</dc:date>
    <dc:language>en-US</dc:language>
    <meta:editing-cycles>1</meta:editing-cycles>
    <meta:editing-duration>PT0S</meta:editing-duration>
    <dc:title>moodle:test:choix_questions</dc:title>
  </office:meta>
</office:document-meta>
</file>