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148ec6a25c189f9c8225fb9d092a6b.png"/>
  <manifest:file-entry manifest:media-type="image/png" manifest:full-path="Pictures/5ad24ea9cfd131c7a217923eae44fdf2.png"/>
  <manifest:file-entry manifest:media-type="image/png" manifest:full-path="Pictures/32a891f807d7acd56d4f23963e7fe0dc.png"/>
  <manifest:file-entry manifest:media-type="image/png" manifest:full-path="Pictures/733b2fd604f1c1d9d82ce9dc73d4896e.png"/>
  <manifest:file-entry manifest:media-type="image/png" manifest:full-path="Pictures/662244da6fa763fa43811de5be8d3326.png"/>
  <manifest:file-entry manifest:media-type="image/png" manifest:full-path="Pictures/fb20723f398c3180a15a0b76755e2993.png"/>
  <manifest:file-entry manifest:media-type="image/png" manifest:full-path="Pictures/f09a0276b9e9108ebada178fbc285ccf.png"/>
  <manifest:file-entry manifest:media-type="image/png" manifest:full-path="Pictures/40b8eb3755731a5e728d7a2728baed1d.png"/>
  <manifest:file-entry manifest:media-type="image/png" manifest:full-path="Pictures/b889fec3dcdf04040188fc8ae34e4fe5.png"/>
  <manifest:file-entry manifest:media-type="image/png" manifest:full-path="Pictures/de7738eccd9160c6d55ee5306f6de1fc.png"/>
  <manifest:file-entry manifest:media-type="image/png" manifest:full-path="Pictures/480a0d9663ab3f4108722edd54fa9a2a.png"/>
  <manifest:file-entry manifest:media-type="image/png" manifest:full-path="Pictures/e74606afbdf581dd5b7c58656bff58ca.png"/>
  <manifest:file-entry manifest:media-type="image/png" manifest:full-path="Pictures/fe9a8fb63809040e47db9a11edf93a5f.png"/>
  <manifest:file-entry manifest:media-type="image/png" manifest:full-path="Pictures/32654805f4491dc49589ac7f1f411e64.png"/>
  <manifest:file-entry manifest:media-type="image/png" manifest:full-path="Pictures/92db5a246adca5c24e92780f2467459c.png"/>
  <manifest:file-entry manifest:media-type="image/png" manifest:full-path="Pictures/ee619cb334aae91386fa86791111c39b.png"/>
  <manifest:file-entry manifest:media-type="image/png" manifest:full-path="Pictures/728f13c41ba79eff207acd5127e4eceb.png"/>
  <manifest:file-entry manifest:media-type="image/png" manifest:full-path="Pictures/edf21937beec9628855b07e5d59f43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vrai-faux_generalise"/><text:bookmark-start text:name="__RefHeading___creer_une_question_de_type_vrai-faux_generalise_1"/><text:bookmark-start text:name="creer_une_question_de_type_vrai-faux_generalise"/>Créer une question de type Vrai-Faux généralisé<text:bookmark-end text:name="__RefHeading___creer_une_question_de_type_vrai-faux_generalise_1"/><text:bookmark-end text:name="creer_une_question_de_type_vrai-faux_generalise"/></text:h>
      <text:p text:style-name="Text_20_body"><draw:frame draw:style-name="mediacenter" draw:name="0" text:anchor-type="paragraph" draw:z-index="0" svg:width="2.1166666666667cm" svg:height="1.5345833333333cm"><draw:image xlink:href="Pictures/67148ec6a25c189f9c8225fb9d092a6b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On invite ici l'apprenant à se positionner sur chaque proposition d'une question à choix multiple avec un menu déroulant <text:span text:style-name="Strong_20_Emphasis">correct/incorrect</text:span>, <text:span text:style-name="Strong_20_Emphasis">vrai/faux</text:span>, <text:span text:style-name="Strong_20_Emphasis">conforme/non conforme</text:span> ou <text:span text:style-name="Strong_20_Emphasis">tout autre choix de type choix entre A ou B</text:span>. La question de type “Sélectionner les mots manquants” permet de regrouper tous les “vrai-faux” en une seule question synthétique mais fait perdre la possibilité de mélanger l'ordre des propositions à évaluer et fait perdre aussi la possibilité d'une analyse fine des réponses.</text:p>
          </table:table-cell>
        </table:table-row>
      </table:table>
      <text:h text:style-name="Heading_20_2" text:outline-level="2"><text:bookmark-start text:name="__RefHeading___etape_1choisir_le_type_de_question_2"/><text:bookmark-start text:name="etape_1choisir_le_type_de_question"/>Étape 1 : choisir le type de question<text:bookmark-end text:name="__RefHeading___etape_1choisir_le_type_de_question_2"/><text:bookmark-end text:name="etape_1choisir_le_type_de_question"/></text:h>
      <text:list text:style-name="List_20_1" text:continue-numbering="false">
        <text:list-item>
          <text:p text:style-name="LastListParagraph_List_20_1_Content_First"> sélectionner le type de question “Sélectionner le mot manquant” et cliquer sur “Ajouter” : </text:p>
        </text:list-item>
      </text:list>
      <text:p text:style-name="Text_20_body"><draw:frame draw:style-name="mediacenter" draw:name="2" text:anchor-type="paragraph" draw:z-index="2" svg:width="12.7cm" svg:height="14.948958333333cm"><draw:image xlink:href="Pictures/32a891f807d7acd56d4f23963e7fe0dc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3" text:anchor-type="paragraph" draw:z-index="3" svg:width="16.801041666667cm" svg:height="11.43cm"><draw:image xlink:href="Pictures/733b2fd604f1c1d9d82ce9dc73d4896e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webcemu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4" text:anchor-type="paragraph" draw:z-index="4" svg:width="12.885208333333cm" svg:height="1.5610416666667cm"><draw:image xlink:href="Pictures/662244da6fa763fa43811de5be8d3326.png" xlink:type="simple" xlink:show="embed" xlink:actuate="onLoad"/></draw:frame></text:p>
      <text:h text:style-name="Heading_20_2" text:outline-level="2"><text:bookmark-start text:name="__RefHeading___etape_4indiquer_le_texte_de_la_question_5"/><text:bookmark-start text:name="etape_4indiquer_le_texte_de_la_question"/>Étape 4 : indiquer le texte de la question<text:bookmark-end text:name="__RefHeading___etape_4indiquer_le_texte_de_la_question_5"/><text:bookmark-end text:name="etape_4indiquer_le_texte_de_la_question"/></text:h>
      <text:p text:style-name="Text_20_body"><draw:frame draw:style-name="mediacenter" draw:name="5" text:anchor-type="paragraph" draw:z-index="5" svg:width="15.636875cm" svg:height="7.3025cm"><draw:image xlink:href="Pictures/fb20723f398c3180a15a0b76755e2993.png" xlink:type="simple" xlink:show="embed" xlink:actuate="onLoad"/></draw:frame></text:p>
      <text:h text:style-name="Heading_20_2" text:outline-level="2"><text:bookmark-start text:name="__RefHeading___etape_5indiquer_le_nombre_de_points_6"/><text:bookmark-start text:name="etape_5indiquer_le_nombre_de_points"/>Étape 5 : indiquer le nombre de points<text:bookmark-end text:name="__RefHeading___etape_5indiquer_le_nombre_de_points_6"/><text:bookmark-end text:name="etape_5indiquer_le_nombre_de_points"/></text:h>
      <text:p text:style-name="Text_20_body"><draw:frame draw:style-name="mediacenter" draw:name="6" text:anchor-type="paragraph" draw:z-index="6" svg:width="9.8425cm" svg:height="1.4816666666667cm"><draw:image xlink:href="Pictures/f09a0276b9e9108ebada178fbc285ccf.png" xlink:type="simple" xlink:show="embed" xlink:actuate="onLoad"/></draw:frame></text:p>
      <text:h text:style-name="Heading_20_2" text:outline-level="2"><text:bookmark-start text:name="__RefHeading___etape_6indiquer_les_reponses_7"/><text:bookmark-start text:name="etape_6indiquer_les_reponses"/>Étape 6 : indiquer les réponses<text:bookmark-end text:name="__RefHeading___etape_6indiquer_les_reponses_7"/><text:bookmark-end text:name="etape_6indiquer_les_reponses"/></text:h>
      <text:list text:style-name="List_20_1" text:continue-numbering="false">
        <text:list-item>
          <text:p text:style-name="LastListParagraph_List_20_1_Content_First"> indiquer les mots ou expression qui seront disponible dans le menu déroulant</text:p>
        </text:list-item>
      </text:list>
      <text:p text:style-name="Text_20_body"><draw:frame draw:style-name="mediacenter" draw:name="7" text:anchor-type="paragraph" draw:z-index="7" svg:width="13.546666666667cm" svg:height="7.381875cm"><draw:image xlink:href="Pictures/40b8eb3755731a5e728d7a2728baed1d.png" xlink:type="simple" xlink:show="embed" xlink:actuate="onLoad"/></draw:frame></text:p>
      <text:h text:style-name="Heading_20_2" text:outline-level="2"><text:bookmark-start text:name="__RefHeading___etape_7indiquer_reponses_attendues_dans_le_texte_de_la_question_8"/><text:bookmark-start text:name="etape_7indiquer_reponses_attendues_dans_le_texte_de_la_question"/>Étape 7 : indiquer réponses attendues dans le texte de la question<text:bookmark-end text:name="__RefHeading___etape_7indiquer_reponses_attendues_dans_le_texte_de_la_question_8"/><text:bookmark-end text:name="etape_7indiquer_reponses_attendues_dans_le_texte_de_la_question"/></text:h>
      <text:list text:style-name="List_20_1" text:continue-numbering="false">
        <text:list-item>
          <text:p text:style-name="LastListParagraph_List_20_1_Content_First"> remonter au texte de la question et ajouter les numéros entre doubles crochets qui correspondants aux réponses attendues (ici, double crochet 1 pour les vrai et double crochet 2 pour les faux) :</text:p>
        </text:list-item>
      </text:list>
      <text:p text:style-name="Text_20_body"><draw:frame draw:style-name="mediacenter" draw:name="8" text:anchor-type="paragraph" draw:z-index="8" svg:width="15.610416666667cm" svg:height="6.7997916666667cm"><draw:image xlink:href="Pictures/b889fec3dcdf04040188fc8ae34e4fe5.png" xlink:type="simple" xlink:show="embed" xlink:actuate="onLoad"/></draw:frame></text:p>
      <text:h text:style-name="Heading_20_2" text:outline-level="2"><text:bookmark-start text:name="__RefHeading___etape_8previsualiser_9"/><text:bookmark-start text:name="etape_8previsualiser"/>Étape 8 : prévisualiser<text:bookmark-end text:name="__RefHeading___etape_8previsualiser_9"/><text:bookmark-end text:name="etape_8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9" text:anchor-type="paragraph" draw:z-index="9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0" text:anchor-type="paragraph" draw:z-index="10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: </text:p>
        </text:list-item>
      </text:list>
      <text:p text:style-name="Text_20_body"><draw:frame draw:style-name="mediacenter" draw:name="11" text:anchor-type="paragraph" draw:z-index="11" svg:width="11.773958333333cm" svg:height="5.1858333333333cm"><draw:image xlink:href="Pictures/e74606afbdf581dd5b7c58656bff58c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voyer et terminer” pour vérifier :</text:p>
        </text:list-item>
      </text:list>
      <text:p text:style-name="Text_20_body"><draw:frame draw:style-name="mediacenter" draw:name="12" text:anchor-type="paragraph" draw:z-index="12" svg:width="11.985625cm" svg:height="7.3554166666667cm"><draw:image xlink:href="Pictures/fe9a8fb63809040e47db9a11edf93a5f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recommencer autant que souhaité :</text:p>
        </text:list-item>
      </text:list>
      <text:p text:style-name="Text_20_body"><draw:frame draw:style-name="mediacenter" draw:name="13" text:anchor-type="paragraph" draw:z-index="13" svg:width="11.959166666667cm" svg:height="11.086041666667cm"><draw:image xlink:href="Pictures/32654805f4491dc49589ac7f1f411e64.png" xlink:type="simple" xlink:show="embed" xlink:actuate="onLoad"/></draw:frame></text:p>
      <text:list text:style-name="List_20_1" text:continue-numbering="false">
        <text:list-item>
          <text:p text:style-name="LastListParagraph_List_20_1_Content_First"> Fermer l'aperçu et revenez sur les étapes qui nécessitent des ajustements.</text:p>
        </text:list-item>
      </text:list>
      <text:p text:style-name="Text_20_body"><draw:frame draw:style-name="mediacenter" draw:name="14" text:anchor-type="paragraph" draw:z-index="14" svg:width="10.530416666667cm" svg:height="2.0902083333333cm"><draw:image xlink:href="Pictures/92db5a246adca5c24e92780f2467459c.png" xlink:type="simple" xlink:show="embed" xlink:actuate="onLoad"/></draw:frame></text:p>
      <text:h text:style-name="Heading_20_2" text:outline-level="2"><text:bookmark-start text:name="__RefHeading___etape_9cliquer_sur_enregistrer_10"/><text:bookmark-start text:name="etape_9cliquer_sur_enregistrer"/>Étape 9 : cliquer sur "Enregistrer"<text:bookmark-end text:name="__RefHeading___etape_9cliquer_sur_enregistrer_10"/><text:bookmark-end text:name="etape_9cliquer_sur_enregistrer"/></text:h>
      <text:p text:style-name="Text_20_body"><draw:frame draw:style-name="mediacenter" draw:name="15" text:anchor-type="paragraph" draw:z-index="15" svg:width="9.6572916666667cm" svg:height="3.175cm"><draw:image xlink:href="Pictures/ee619cb334aae91386fa86791111c39b.png" xlink:type="simple" xlink:show="embed" xlink:actuate="onLoad"/></draw:frame></text:p>
      <text:h text:style-name="Heading_20_1" text:outline-level="1"><text:bookmark-start text:name="__RefHeading___optionajouter_un_leurre_reponse_non_utile_11"/><text:bookmark-start text:name="optionajouter_un_leurre_reponse_non_utile"/>Option : ajouter un leurre (réponse non utile)<text:bookmark-end text:name="__RefHeading___optionajouter_un_leurre_reponse_non_utile_11"/><text:bookmark-end text:name="optionajouter_un_leurre_reponse_non_utile"/></text:h>
      <text:p text:style-name="Text_20_body">Pour cela, il suffit de créer un élément mais ne pas lui créer d'espace associé dans le texte. L'étudiant pourra utiliser ce choix leurre comme les autres.</text:p>
      <text:p text:style-name="Text_20_body"><draw:frame draw:style-name="mediacenter" draw:name="16" text:anchor-type="paragraph" draw:z-index="16" svg:width="16.721666666667cm" svg:height="5.159375cm"><draw:image xlink:href="Pictures/728f13c41ba79eff207acd5127e4eceb.png" xlink:type="simple" xlink:show="embed" xlink:actuate="onLoad"/></draw:frame></text:p>
      <text:p text:style-name="Text_20_body"><draw:frame draw:style-name="mediacenter" draw:name="17" text:anchor-type="paragraph" draw:z-index="17" svg:width="12.012083333333cm" svg:height="5.2122916666667cm"><draw:image xlink:href="Pictures/edf21937beec9628855b07e5d59f436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6:58</meta:creation-date>
    <dc:creator>Generated</dc:creator>
    <dc:date>2026-08-24T16::46:58</dc:date>
    <dc:language>en-US</dc:language>
    <meta:editing-cycles>1</meta:editing-cycles>
    <meta:editing-duration>PT0S</meta:editing-duration>
    <dc:title>moodle:test:choix_questions:vrai-faux_generalise</dc:title>
  </office:meta>
</office:document-meta>
</file>