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5233742edad4669edc8fe41f2621bf.png"/>
  <manifest:file-entry manifest:media-type="image/png" manifest:full-path="Pictures/4b7a93005e7b6c8454ed2fda3fee80a9.png"/>
  <manifest:file-entry manifest:media-type="image/png" manifest:full-path="Pictures/3f458ace026a56ab6656343469d0c3af.png"/>
  <manifest:file-entry manifest:media-type="image/jpeg" manifest:full-path="Pictures/e8a07c39b52e503d1e27ef1ef887cb64.jpg"/>
  <manifest:file-entry manifest:media-type="image/jpeg" manifest:full-path="Pictures/89d43af7699a198a6959ca4cec37164f.jpg"/>
  <manifest:file-entry manifest:media-type="image/jpeg" manifest:full-path="Pictures/e2dbae3cbc0d5d0b9852c2c327c41d62.jpg"/>
  <manifest:file-entry manifest:media-type="image/jpeg" manifest:full-path="Pictures/cec7eaaee6cac4df66777ddab414ed21.jpg"/>
  <manifest:file-entry manifest:media-type="image/jpeg" manifest:full-path="Pictures/9f685e327267799c72ea45dc6843d295.jpg"/>
  <manifest:file-entry manifest:media-type="image/jpeg" manifest:full-path="Pictures/6046d70e79643208fc4d8b69ae836082.jpg"/>
  <manifest:file-entry manifest:media-type="image/jpeg" manifest:full-path="Pictures/089ec4242243886c8bf05085ae51d234.jpg"/>
  <manifest:file-entry manifest:media-type="image/jpeg" manifest:full-path="Pictures/ab750d20569a6c4340903640ba344501.jpg"/>
  <manifest:file-entry manifest:media-type="image/jpeg" manifest:full-path="Pictures/903875590ba7d6d73fc819f6a2c08bd1.jpg"/>
  <manifest:file-entry manifest:media-type="image/jpeg" manifest:full-path="Pictures/3ef20dc9cfa946357e6c370e4d133077.jpg"/>
  <manifest:file-entry manifest:media-type="image/jpeg" manifest:full-path="Pictures/8ca36b9abb333f3f799bdedb98b9209a.jpg"/>
  <manifest:file-entry manifest:media-type="image/jpeg" manifest:full-path="Pictures/a3fea40572f27338a0c48fca9f10e4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vrai-faux"/><text:bookmark-start text:name="__RefHeading___creer_une_question_de_type_vrai-faux_1"/><text:bookmark-start text:name="creer_une_question_de_type_vrai-faux"/>Créer une question de type "Vrai-Faux"<text:bookmark-end text:name="__RefHeading___creer_une_question_de_type_vrai-faux_1"/><text:bookmark-end text:name="creer_une_question_de_type_vrai-faux"/></text:h>
      <text:p text:style-name="Text_20_body"><draw:frame draw:style-name="mediacenter" draw:name="0" text:anchor-type="paragraph" draw:z-index="0" svg:width="1.984375cm" svg:height="1.4552083333333cm"><draw:image xlink:href="Pictures/175233742edad4669edc8fe41f2621bf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Pour savoir comment créer les questions directement dans la banque de question, se reporter à la documentation : <text:a xlink:type="simple" xlink:href="https://webcemu.unicaen.fr/doku.php?id=moodle:test:banque_questions" text:style-name="Internet_20_link" text:visited-style-name="Visited_20_Internet_20_Link">Créer et gérer une banque de questions</text:a>. 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Le type de question « Vrai-Faux » ne concerne que la cotation additive simple. Nous utiliserons un autre format technique pour la cotation additive corrigée et le vrai-faux est plutôt déconseillé pour une cotation additive tout-ou-rien à mois de les rassembler sous la forme d'une <text:a xlink:type="simple" xlink:href="https://webcemu.unicaen.fr/doku.php?id=moodle:test:choix_questions:choix_multiple-tout-ou-rien" text:style-name="Internet_20_link" text:visited-style-name="Visited_20_Internet_20_Link">Question à choix multiple tout-ou-rien</text:a>. </text:p>
          </table:table-cell>
        </table:table-row>
      </table:table>
      <text:h text:style-name="Heading_20_2" text:outline-level="2"><text:bookmark-start text:name="__RefHeading___etape_1selectionner_le_type_de_question_vrai-faux_2"/><text:bookmark-start text:name="etape_1selectionner_le_type_de_question_vrai-faux"/>Étape 1 : Sélectionner le type de question « Vrai-Faux »<text:bookmark-end text:name="__RefHeading___etape_1selectionner_le_type_de_question_vrai-faux_2"/><text:bookmark-end text:name="etape_1selectionner_le_type_de_question_vrai-faux"/></text:h>
      <text:p text:style-name="Text_20_body"><draw:frame draw:style-name="media" draw:name="3" text:anchor-type="as-char" draw:z-index="3" svg:width="10.583333333333cm" svg:height="11.599811676083cm"><draw:image xlink:href="Pictures/e8a07c39b52e503d1e27ef1ef887cb64.jp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" draw:name="4" text:anchor-type="as-char" draw:z-index="4" svg:width="10.583333333333cm" style:rel-width="100%" svg:height="6.1807813911472cm" style:rel-height="scale"><draw:image xlink:href="Pictures/89d43af7699a198a6959ca4cec37164f.jpg" xlink:type="simple" xlink:show="embed" xlink:actuate="onLoad"/></draw:frame></text:p>
      <text:p text:style-name="Text_20_body">Si vous n'avez pas créé de catégorie spécifique pour classer vos questions, laissez la catégorie par Défaut. Si vous souhaitez en savoir plus sur le classement des questions, reportez-vous à la documentation : <text:a xlink:type="simple" xlink:href="https://webcemu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" draw:name="5" text:anchor-type="as-char" draw:z-index="5" svg:width="10.583333333333cm" style:rel-width="100%" svg:height="3.0258014931928cm" style:rel-height="scale"><draw:image xlink:href="Pictures/e2dbae3cbc0d5d0b9852c2c327c41d62.jpg" xlink:type="simple" xlink:show="embed" xlink:actuate="onLoad"/></draw:frame></text:p>
      <text:h text:style-name="Heading_20_2" text:outline-level="2"><text:bookmark-start text:name="__RefHeading___etape_4ecrire_la_consigne_5"/><text:bookmark-start text:name="etape_4ecrire_la_consigne"/>Étape 4 : Écrire la consigne<text:bookmark-end text:name="__RefHeading___etape_4ecrire_la_consigne_5"/><text:bookmark-end text:name="etape_4ecrire_la_consigne"/></text:h>
      <text:p text:style-name="Text_20_body"><draw:frame draw:style-name="media" draw:name="6" text:anchor-type="as-char" draw:z-index="6" svg:width="10.583333333333cm" style:rel-width="100%" svg:height="6.5983401546157cm" style:rel-height="scale"><draw:image xlink:href="Pictures/cec7eaaee6cac4df66777ddab414ed21.jpg" xlink:type="simple" xlink:show="embed" xlink:actuate="onLoad"/></draw:frame></text:p>
      <text:h text:style-name="Heading_20_2" text:outline-level="2"><text:bookmark-start text:name="__RefHeading___etape_5choisir_la_note_pour_une_bonne_reponse_6"/><text:bookmark-start text:name="etape_5choisir_la_note_pour_une_bonne_reponse"/>Étape 5 : Choisir la note pour une bonne réponse<text:bookmark-end text:name="__RefHeading___etape_5choisir_la_note_pour_une_bonne_reponse_6"/><text:bookmark-end text:name="etape_5choisir_la_note_pour_une_bonne_reponse"/></text:h>
      <text:p text:style-name="Text_20_body">Par défaut, la note maximale est mise à 1 mais c’est à vous de choisir.</text:p>
      <text:p text:style-name="Text_20_body"><draw:frame draw:style-name="media" draw:name="7" text:anchor-type="as-char" draw:z-index="7" svg:width="10.583333333333cm" style:rel-width="100%" svg:height="7.2368247694335cm" style:rel-height="scale"><draw:image xlink:href="Pictures/9f685e327267799c72ea45dc6843d295.jpg" xlink:type="simple" xlink:show="embed" xlink:actuate="onLoad"/></draw:frame></text:p>
      <text:h text:style-name="Heading_20_2" text:outline-level="2"><text:bookmark-start text:name="__RefHeading___etape_6choisir_la_reponse_correcte_7"/><text:bookmark-start text:name="etape_6choisir_la_reponse_correcte"/>Étape 6 : Choisir la réponse correcte<text:bookmark-end text:name="__RefHeading___etape_6choisir_la_reponse_correcte_7"/><text:bookmark-end text:name="etape_6choisir_la_reponse_correcte"/></text:h>
      <text:p text:style-name="Text_20_body"><draw:frame draw:style-name="media" draw:name="8" text:anchor-type="as-char" draw:z-index="8" svg:width="10.583333333333cm" style:rel-width="100%" svg:height="2.1370192307692cm" style:rel-height="scale"><draw:image xlink:href="Pictures/6046d70e79643208fc4d8b69ae836082.jpg" xlink:type="simple" xlink:show="embed" xlink:actuate="onLoad"/></draw:frame></text:p>
      <text:h text:style-name="Heading_20_2" text:outline-level="2"><text:bookmark-start text:name="__RefHeading___etape_9previsualiser_la_question_8"/><text:bookmark-start text:name="etape_9previsualiser_la_question"/>Étape 9 : Prévisualiser la question<text:bookmark-end text:name="__RefHeading___etape_9previsualiser_la_question_8"/><text:bookmark-end text:name="etape_9previsualiser_la_question"/></text:h>
      <text:list text:style-name="List_20_1" text:continue-numbering="false">
        <text:list-item>
          <text:p text:style-name="LastListParagraph_List_20_1_Content_First"> Cliquer sur « <text:span text:style-name="Strong_20_Emphasis">Enregistrer les modifications et continuer</text:span> »</text:p>
        </text:list-item>
      </text:list>
      <text:p text:style-name="Text_20_body"><draw:frame draw:style-name="media" draw:name="9" text:anchor-type="as-char" draw:z-index="9" svg:width="10.583333333333cm" svg:height="3.4981325863679cm"><draw:image xlink:href="Pictures/089ec4242243886c8bf05085ae51d234.jp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« <text:span text:style-name="Strong_20_Emphasis">Aperçu</text:span> » </text:p>
        </text:list-item>
      </text:list>
      <text:p text:style-name="Text_20_body"><draw:frame draw:style-name="media" draw:name="10" text:anchor-type="as-char" draw:z-index="10" svg:width="10.583333333333cm" svg:height="2.6398337112623cm"><draw:image xlink:href="Pictures/ab750d20569a6c4340903640ba344501.jpg" xlink:type="simple" xlink:show="embed" xlink:actuate="onLoad"/></draw:frame></text:p>
      <text:h text:style-name="Heading_20_2" text:outline-level="2"><text:bookmark-start text:name="__RefHeading___etape_10cliquer_sur_enregistrer_9"/><text:bookmark-start text:name="etape_10cliquer_sur_enregistrer"/>Étape 10 : Cliquer sur « Enregistrer »<text:bookmark-end text:name="__RefHeading___etape_10cliquer_sur_enregistrer_9"/><text:bookmark-end text:name="etape_10cliquer_sur_enregistrer"/></text:h>
      <text:p text:style-name="Text_20_body"><draw:frame draw:style-name="media" draw:name="11" text:anchor-type="as-char" draw:z-index="11" svg:width="10.583333333333cm" style:rel-width="100%" svg:height="3.9109271523179cm" style:rel-height="scale"><draw:image xlink:href="Pictures/903875590ba7d6d73fc819f6a2c08bd1.jpg" xlink:type="simple" xlink:show="embed" xlink:actuate="onLoad"/></draw:frame></text:p>
      <text:p text:style-name="Text_20_body">La question a été ajoutée dans votre banque de questions.</text:p>
      <text:h text:style-name="Heading_20_2" text:outline-level="2"><text:bookmark-start text:name="__RefHeading___optionfeedback_general_et_ou_specifique_10"/><text:bookmark-start text:name="optionfeedback_general_et_ou_specifique"/>Option : Feedback général et/ou spécifique<text:bookmark-end text:name="__RefHeading___optionfeedback_general_et_ou_specifique_10"/><text:bookmark-end text:name="optionfeedback_general_et_ou_specifique"/></text:h>
      <text:list text:style-name="List_20_1" text:continue-numbering="false">
        <text:list-item>
          <text:p text:style-name="LastListParagraph_List_20_1_Content_First"> Vous pouvez écrire un feedback général qui s’affichera après que l’étudiant ait validé sa réponse quel que soit sa réponse.</text:p>
        </text:list-item>
      </text:list>
      <text:p text:style-name="Text_20_body"><draw:frame draw:style-name="media" draw:name="12" text:anchor-type="as-char" draw:z-index="12" svg:width="10.583333333333cm" style:rel-width="100%" svg:height="5.125170998632cm" style:rel-height="scale"><draw:image xlink:href="Pictures/3ef20dc9cfa946357e6c370e4d133077.jp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ensuite écrire un feedback spécifique différencié selon que l’étudiant ait répondu vrai ou faux à la question.</text:p>
        </text:list-item>
      </text:list>
      <text:p text:style-name="Text_20_body"><draw:frame draw:style-name="media" draw:name="13" text:anchor-type="as-char" draw:z-index="13" svg:width="10.583333333333cm" style:rel-width="100%" svg:height="5.2193761384335cm" style:rel-height="scale"><draw:image xlink:href="Pictures/8ca36b9abb333f3f799bdedb98b9209a.jpg" xlink:type="simple" xlink:show="embed" xlink:actuate="onLoad"/></draw:frame>
<draw:frame draw:style-name="media" draw:name="14" text:anchor-type="as-char" draw:z-index="14" svg:width="10.583333333333cm" style:rel-width="100%" svg:height="5.2916666666667cm" style:rel-height="scale"><draw:image xlink:href="Pictures/a3fea40572f27338a0c48fca9f10e4d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6:53</meta:creation-date>
    <dc:creator>Generated</dc:creator>
    <dc:date>2026-08-24T16::46:53</dc:date>
    <dc:language>en-US</dc:language>
    <meta:editing-cycles>1</meta:editing-cycles>
    <meta:editing-duration>PT0S</meta:editing-duration>
    <dc:title>moodle:test:choix_questions:vrai-faux</dc:title>
  </office:meta>
</office:document-meta>
</file>