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67148ec6a25c189f9c8225fb9d092a6b.png"/>
  <manifest:file-entry manifest:media-type="image/png" manifest:full-path="Pictures/32a891f807d7acd56d4f23963e7fe0dc.png"/>
  <manifest:file-entry manifest:media-type="image/png" manifest:full-path="Pictures/733b2fd604f1c1d9d82ce9dc73d4896e.png"/>
  <manifest:file-entry manifest:media-type="image/png" manifest:full-path="Pictures/f3e01b4842c7fae5333219e03b91eedf.png"/>
  <manifest:file-entry manifest:media-type="image/png" manifest:full-path="Pictures/f80d26b2b1cfa28dc94672f1f3685b6f.png"/>
  <manifest:file-entry manifest:media-type="image/png" manifest:full-path="Pictures/f09a0276b9e9108ebada178fbc285ccf.png"/>
  <manifest:file-entry manifest:media-type="image/png" manifest:full-path="Pictures/523605d069c816ac491f55e03acbadc4.png"/>
  <manifest:file-entry manifest:media-type="image/png" manifest:full-path="Pictures/1d0f1236f2fe58138f3b188083d328ca.png"/>
  <manifest:file-entry manifest:media-type="image/png" manifest:full-path="Pictures/d430b9aeb0022ff88aeffbe50fc7a108.png"/>
  <manifest:file-entry manifest:media-type="image/png" manifest:full-path="Pictures/de7738eccd9160c6d55ee5306f6de1fc.png"/>
  <manifest:file-entry manifest:media-type="image/png" manifest:full-path="Pictures/480a0d9663ab3f4108722edd54fa9a2a.png"/>
  <manifest:file-entry manifest:media-type="image/png" manifest:full-path="Pictures/14464f5418dd88bb82dc8fb951305ef1.png"/>
  <manifest:file-entry manifest:media-type="image/png" manifest:full-path="Pictures/6d25934cfa9b5098706d9bb35abee288.png"/>
  <manifest:file-entry manifest:media-type="image/png" manifest:full-path="Pictures/479437aa4b855e29aa7a2814c378a4a2.png"/>
  <manifest:file-entry manifest:media-type="image/png" manifest:full-path="Pictures/bf44766ccb252cba1742f1c539147e53.png"/>
  <manifest:file-entry manifest:media-type="image/png" manifest:full-path="Pictures/ee619cb334aae91386fa86791111c39b.png"/>
  <manifest:file-entry manifest:media-type="image/png" manifest:full-path="Pictures/43c2cf3dc285c9a3251eeb93a03a9d98.png"/>
  <manifest:file-entry manifest:media-type="image/png" manifest:full-path="Pictures/48cf32afcf6a6012fbaa3714c22cee01.png"/>
  <manifest:file-entry manifest:media-type="image/png" manifest:full-path="Pictures/77a2df28d9ef7cf1902381890e73cb3d.png"/>
  <manifest:file-entry manifest:media-type="image/png" manifest:full-path="Pictures/251b9931802709aee05ffc2e597f256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odle:test:choix_questions:qru_mot_manquant"/><text:bookmark-start text:name="__RefHeading___creer_une_question_de_type_selectionner_le_mot_manquant_1"/><text:bookmark-start text:name="creer_une_question_de_type_selectionner_le_mot_manquant"/>Créer une question de type "Sélectionner le mot manquant"<text:bookmark-end text:name="__RefHeading___creer_une_question_de_type_selectionner_le_mot_manquant_1"/><text:bookmark-end text:name="creer_une_question_de_type_selectionner_le_mot_manquant"/></text:h>
      <text:p text:style-name="Text_20_body"><draw:frame draw:style-name="mediacenter" draw:name="0" text:anchor-type="paragraph" draw:z-index="0" svg:width="2.1166666666667cm" svg:height="1.5345833333333cm"><draw:image xlink:href="Pictures/67148ec6a25c189f9c8225fb9d092a6b.png" xlink:type="simple" xlink:show="embed" xlink:actuate="onLoad"/></draw:frame></text:p>
      <text:h text:style-name="Heading_20_2" text:outline-level="2"><text:bookmark-start text:name="__RefHeading___etape_1choisir_le_type_de_question_2"/><text:bookmark-start text:name="etape_1choisir_le_type_de_question"/>Étape 1 : choisir le type de question<text:bookmark-end text:name="__RefHeading___etape_1choisir_le_type_de_question_2"/><text:bookmark-end text:name="etape_1choisir_le_type_de_question"/></text:h>
      <text:list text:style-name="List_20_1" text:continue-numbering="false">
        <text:list-item>
          <text:p text:style-name="LastListParagraph_List_20_1_Content_First"> sélectionner le type de question “Sélectionner le mot manquant” et cliquer sur “Ajouter” : </text:p>
        </text:list-item>
      </text:list>
      <text:p text:style-name="Text_20_body"><draw:frame draw:style-name="mediacenter" draw:name="1" text:anchor-type="paragraph" draw:z-index="1" svg:width="12.7cm" svg:height="14.948958333333cm"><draw:image xlink:href="Pictures/32a891f807d7acd56d4f23963e7fe0dc.png" xlink:type="simple" xlink:show="embed" xlink:actuate="onLoad"/></draw:frame></text:p>
      <text:h text:style-name="Heading_20_2" text:outline-level="2"><text:bookmark-start text:name="__RefHeading___etape_2si_besoin_choisir_la_categorie_3"/><text:bookmark-start text:name="etape_2si_besoin_choisir_la_categorie"/>Étape 2 : si besoin, choisir la catégorie<text:bookmark-end text:name="__RefHeading___etape_2si_besoin_choisir_la_categorie_3"/><text:bookmark-end text:name="etape_2si_besoin_choisir_la_categorie"/></text:h>
      <text:p text:style-name="Text_20_body"><draw:frame draw:style-name="mediacenter" draw:name="2" text:anchor-type="paragraph" draw:z-index="2" svg:width="16.801041666667cm" svg:height="11.43cm"><draw:image xlink:href="Pictures/733b2fd604f1c1d9d82ce9dc73d4896e.png" xlink:type="simple" xlink:show="embed" xlink:actuate="onLoad"/></draw:frame></text:p>
      <text:p text:style-name="Text_20_body">Si vous n'avez pas créé de catégorie spécifique pour classer vos questions, laisser la catégorie par <text:span text:style-name="Strong_20_Emphasis">Défaut</text:span>. Si vous souhaitez en savoir plus sur le classement des questions, reportez-vous à la documentation : <text:a xlink:type="simple" xlink:href="https://webcemu.unicaen.fr/doku.php?id=moodle:test:banque_questions" text:style-name="Internet_20_link" text:visited-style-name="Visited_20_Internet_20_Link">Créer et gérer une banque de questions</text:a>.</text:p>
      <text:h text:style-name="Heading_20_2" text:outline-level="2"><text:bookmark-start text:name="__RefHeading___etape_3donner_un_nom_a_la_question_4"/><text:bookmark-start text:name="etape_3donner_un_nom_a_la_question"/>Étape 3 : donner un nom à la question<text:bookmark-end text:name="__RefHeading___etape_3donner_un_nom_a_la_question_4"/><text:bookmark-end text:name="etape_3donner_un_nom_a_la_question"/></text:h>
      <text:p text:style-name="Text_20_body"><draw:frame draw:style-name="mediacenter" draw:name="3" text:anchor-type="paragraph" draw:z-index="3" svg:width="18.758958333333cm" style:rel-width="100%" svg:height="1.825625cm" style:rel-height="scale"><draw:image xlink:href="Pictures/f3e01b4842c7fae5333219e03b91eedf.png" xlink:type="simple" xlink:show="embed" xlink:actuate="onLoad"/></draw:frame></text:p>
      <text:h text:style-name="Heading_20_2" text:outline-level="2"><text:bookmark-start text:name="__RefHeading___etape_4indiquer_la_consigne_et_le_texte_a_completer_5"/><text:bookmark-start text:name="etape_4indiquer_la_consigne_et_le_texte_a_completer"/>Étape 4 : indiquer la consigne et le texte à compléter<text:bookmark-end text:name="__RefHeading___etape_4indiquer_la_consigne_et_le_texte_a_completer_5"/><text:bookmark-end text:name="etape_4indiquer_la_consigne_et_le_texte_a_completer"/></text:h>
      <text:p text:style-name="Text_20_body"><draw:frame draw:style-name="mediacenter" draw:name="4" text:anchor-type="paragraph" draw:z-index="4" svg:width="21.801666666667cm" style:rel-width="100%" svg:height="10.715625cm" style:rel-height="scale"><draw:image xlink:href="Pictures/f80d26b2b1cfa28dc94672f1f3685b6f.png" xlink:type="simple" xlink:show="embed" xlink:actuate="onLoad"/></draw:frame></text:p>
      <text:h text:style-name="Heading_20_2" text:outline-level="2"><text:bookmark-start text:name="__RefHeading___etape_5indiquer_le_nombre_de_points_6"/><text:bookmark-start text:name="etape_5indiquer_le_nombre_de_points"/>Étape 5 : indiquer le nombre de points<text:bookmark-end text:name="__RefHeading___etape_5indiquer_le_nombre_de_points_6"/><text:bookmark-end text:name="etape_5indiquer_le_nombre_de_points"/></text:h>
      <text:p text:style-name="Text_20_body"><draw:frame draw:style-name="mediacenter" draw:name="5" text:anchor-type="paragraph" draw:z-index="5" svg:width="9.8425cm" svg:height="1.4816666666667cm"><draw:image xlink:href="Pictures/f09a0276b9e9108ebada178fbc285ccf.png" xlink:type="simple" xlink:show="embed" xlink:actuate="onLoad"/></draw:frame></text:p>
      <text:h text:style-name="Heading_20_2" text:outline-level="2"><text:bookmark-start text:name="__RefHeading___etape_6indiquer_les_mots_ou_expression_qui_seront_disponible_dans_le_menu_deroulant_7"/><text:bookmark-start text:name="etape_6indiquer_les_mots_ou_expression_qui_seront_disponible_dans_le_menu_deroulant"/>Étape 6 : indiquer les mots ou expression qui seront disponible dans le menu déroulant<text:bookmark-end text:name="__RefHeading___etape_6indiquer_les_mots_ou_expression_qui_seront_disponible_dans_le_menu_deroulant_7"/><text:bookmark-end text:name="etape_6indiquer_les_mots_ou_expression_qui_seront_disponible_dans_le_menu_deroulant"/></text:h>
      <text:p text:style-name="Text_20_body"><draw:frame draw:style-name="mediacenter" draw:name="6" text:anchor-type="paragraph" draw:z-index="6" svg:width="19.52625cm" style:rel-width="100%" svg:height="11.959166666667cm" style:rel-height="scale"><draw:image xlink:href="Pictures/523605d069c816ac491f55e03acbadc4.png" xlink:type="simple" xlink:show="embed" xlink:actuate="onLoad"/></draw:frame></text:p>
      <text:h text:style-name="Heading_20_2" text:outline-level="2"><text:bookmark-start text:name="__RefHeading___etape_7cocher_melanger_8"/><text:bookmark-start text:name="etape_7cocher_melanger"/>Étape 7 : cocher "Mélanger"<text:bookmark-end text:name="__RefHeading___etape_7cocher_melanger_8"/><text:bookmark-end text:name="etape_7cocher_melanger"/></text:h>
      <text:p text:style-name="Text_20_body">Cocher cette case permet de mélanger les éléments de réponse proposés dans les menus déroulants.</text:p>
      <text:p text:style-name="Text_20_body"><draw:frame draw:style-name="mediacenter" draw:name="7" text:anchor-type="paragraph" draw:z-index="7" svg:width="12.514791666667cm" svg:height="3.5189583333333cm"><draw:image xlink:href="Pictures/1d0f1236f2fe58138f3b188083d328ca.png" xlink:type="simple" xlink:show="embed" xlink:actuate="onLoad"/></draw:frame></text:p>
      <text:h text:style-name="Heading_20_2" text:outline-level="2"><text:bookmark-start text:name="__RefHeading___etape_8indiquer_les_trous_dans_le_texte_9"/><text:bookmark-start text:name="etape_8indiquer_les_trous_dans_le_texte"/>Étape 8 : indiquer les trous dans le texte<text:bookmark-end text:name="__RefHeading___etape_8indiquer_les_trous_dans_le_texte_9"/><text:bookmark-end text:name="etape_8indiquer_les_trous_dans_le_texte"/></text:h>
      <text:p text:style-name="Text_20_body"> * remonter au texte de la question et remplacer les mots indiqués plus bas par les symboles correspondants <text:a xlink:type="simple" xlink:href="https://webcemu.unicaen.fr/doku.php?id=moodle:test:choix_questions:1" text:style-name="Internet_20_link" text:visited-style-name="Visited_20_Internet_20_Link">1</text:a>, <text:a xlink:type="simple" xlink:href="https://webcemu.unicaen.fr/doku.php?id=moodle:test:choix_questions:2" text:style-name="Internet_20_link" text:visited-style-name="Visited_20_Internet_20_Link">2</text:a>, …</text:p>
      <text:p text:style-name="Text_20_body"><draw:frame draw:style-name="mediacenter" draw:name="8" text:anchor-type="paragraph" draw:z-index="8" svg:width="21.801666666667cm" style:rel-width="100%" svg:height="10.027708333333cm" style:rel-height="scale"><draw:image xlink:href="Pictures/d430b9aeb0022ff88aeffbe50fc7a108.png" xlink:type="simple" xlink:show="embed" xlink:actuate="onLoad"/></draw:frame></text:p>
      <text:h text:style-name="Heading_20_2" text:outline-level="2"><text:bookmark-start text:name="__RefHeading___etape_9previsualiser_10"/><text:bookmark-start text:name="etape_9previsualiser"/>Étape 9 : prévisualiser<text:bookmark-end text:name="__RefHeading___etape_9previsualiser_10"/><text:bookmark-end text:name="etape_9previsualiser"/></text:h>
      <text:list text:style-name="List_20_1" text:continue-numbering="false">
        <text:list-item>
          <text:p text:style-name="LastListParagraph_List_20_1_Content_First"> Cliquer sur “Enregistrer les modifications et continuer” : </text:p>
        </text:list-item>
      </text:list>
      <text:p text:style-name="Text_20_body"><draw:frame draw:style-name="mediacenter" draw:name="9" text:anchor-type="paragraph" draw:z-index="9" svg:width="7.77875cm" svg:height="2.8310416666667cm"><draw:image xlink:href="Pictures/de7738eccd9160c6d55ee5306f6de1fc.png" xlink:type="simple" xlink:show="embed" xlink:actuate="onLoad"/></draw:frame></text:p>
      <text:list text:style-name="List_20_1" text:continue-numbering="false">
        <text:list-item>
          <text:p text:style-name="LastListParagraph_List_20_1_Content_First"> Cliquer sur “Aperçu” :</text:p>
        </text:list-item>
      </text:list>
      <text:p text:style-name="Text_20_body"><draw:frame draw:style-name="mediacenter" draw:name="10" text:anchor-type="paragraph" draw:z-index="10" svg:width="9.7895833333333cm" svg:height="2.8045833333333cm"><draw:image xlink:href="Pictures/480a0d9663ab3f4108722edd54fa9a2a.png" xlink:type="simple" xlink:show="embed" xlink:actuate="onLoad"/></draw:frame></text:p>
      <text:list text:style-name="List_20_1" text:continue-numbering="false">
        <text:list-item>
          <text:p text:style-name="LastListParagraph_List_20_1_Content_First"> Tester la fonctionnalité de la question : </text:p>
        </text:list-item>
      </text:list>
      <text:p text:style-name="Text_20_body"><draw:frame draw:style-name="mediacenter" draw:name="11" text:anchor-type="paragraph" draw:z-index="11" svg:width="17.515416666667cm" style:rel-width="100%" svg:height="9.4720833333333cm" style:rel-height="scale"><draw:image xlink:href="Pictures/14464f5418dd88bb82dc8fb951305ef1.png" xlink:type="simple" xlink:show="embed" xlink:actuate="onLoad"/></draw:frame></text:p>
      <text:list text:style-name="List_20_1" text:continue-numbering="false">
        <text:list-item>
          <text:p text:style-name="LastListParagraph_List_20_1_Content_First"> cliquer sur “Envoyer et terminer” pour vérifier :</text:p>
        </text:list-item>
      </text:list>
      <text:p text:style-name="Text_20_body"><draw:frame draw:style-name="mediacenter" draw:name="12" text:anchor-type="paragraph" draw:z-index="12" svg:width="17.488958333333cm" style:rel-width="100%" svg:height="10.424583333333cm" style:rel-height="scale"><draw:image xlink:href="Pictures/6d25934cfa9b5098706d9bb35abee288.png" xlink:type="simple" xlink:show="embed" xlink:actuate="onLoad"/></draw:frame></text:p>
      <text:list text:style-name="List_20_1" text:continue-numbering="false">
        <text:list-item>
          <text:p text:style-name="LastListParagraph_List_20_1_Content_First"> vous pouvez recommencer autant que souhaité :</text:p>
        </text:list-item>
      </text:list>
      <text:p text:style-name="Text_20_body"><draw:frame draw:style-name="mediacenter" draw:name="13" text:anchor-type="paragraph" draw:z-index="13" svg:width="17.436041666667cm" style:rel-width="100%" svg:height="10.847916666667cm" style:rel-height="scale"><draw:image xlink:href="Pictures/479437aa4b855e29aa7a2814c378a4a2.png" xlink:type="simple" xlink:show="embed" xlink:actuate="onLoad"/></draw:frame></text:p>
      <text:list text:style-name="List_20_1" text:continue-numbering="false">
        <text:list-item>
          <text:p text:style-name="LastListParagraph_List_20_1_Content_First"> Fermer l'aperçu et revenez sur les étapes qui nécessitent des ajustements.</text:p>
        </text:list-item>
      </text:list>
      <text:p text:style-name="Text_20_body"><draw:frame draw:style-name="mediacenter" draw:name="14" text:anchor-type="paragraph" draw:z-index="14" svg:width="17.4625cm" style:rel-width="100%" svg:height="11.218333333333cm" style:rel-height="scale"><draw:image xlink:href="Pictures/bf44766ccb252cba1742f1c539147e53.png" xlink:type="simple" xlink:show="embed" xlink:actuate="onLoad"/></draw:frame></text:p>
      <text:h text:style-name="Heading_20_2" text:outline-level="2"><text:bookmark-start text:name="__RefHeading___etape_11cliquer_sur_enregistrer_11"/><text:bookmark-start text:name="etape_11cliquer_sur_enregistrer"/>Étape 11 : cliquer sur "Enregistrer"<text:bookmark-end text:name="__RefHeading___etape_11cliquer_sur_enregistrer_11"/><text:bookmark-end text:name="etape_11cliquer_sur_enregistrer"/></text:h>
      <text:p text:style-name="Text_20_body"><draw:frame draw:style-name="mediacenter" draw:name="15" text:anchor-type="paragraph" draw:z-index="15" svg:width="9.6572916666667cm" svg:height="3.175cm"><draw:image xlink:href="Pictures/ee619cb334aae91386fa86791111c39b.png" xlink:type="simple" xlink:show="embed" xlink:actuate="onLoad"/></draw:frame></text:p>
      <text:h text:style-name="Heading_20_1" text:outline-level="1"><text:bookmark-start text:name="__RefHeading___optionajouter_un_leurre_fausse_reponse_12"/><text:bookmark-start text:name="optionajouter_un_leurre_fausse_reponse"/>Option : ajouter un leurre (fausse réponse)<text:bookmark-end text:name="__RefHeading___optionajouter_un_leurre_fausse_reponse_12"/><text:bookmark-end text:name="optionajouter_un_leurre_fausse_reponse"/></text:h>
      <text:p text:style-name="Text_20_body">Pour cela, il suffit de créer un élément mais ne pas lui créer d'espace associé dans le texte. L'étudiant pourra utiliser ce choix leurre comme les autres.</text:p>
      <text:p text:style-name="Text_20_body"><draw:frame draw:style-name="mediacenter" draw:name="16" text:anchor-type="paragraph" draw:z-index="16" svg:width="20.187708333333cm" style:rel-width="100%" svg:height="7.858125cm" style:rel-height="scale"><draw:image xlink:href="Pictures/43c2cf3dc285c9a3251eeb93a03a9d98.png" xlink:type="simple" xlink:show="embed" xlink:actuate="onLoad"/></draw:frame></text:p>
      <text:p text:style-name="Text_20_body"><draw:frame draw:style-name="mediacenter" draw:name="17" text:anchor-type="paragraph" draw:z-index="17" svg:width="17.383125cm" style:rel-width="100%" svg:height="8.2020833333333cm" style:rel-height="scale"><draw:image xlink:href="Pictures/48cf32afcf6a6012fbaa3714c22cee01.png" xlink:type="simple" xlink:show="embed" xlink:actuate="onLoad"/></draw:frame></text:p>
      <text:h text:style-name="Heading_20_1" text:outline-level="1"><text:bookmark-start text:name="__RefHeading___optionfaire_des_groupes_d_elements_de_reponses_13"/><text:bookmark-start text:name="optionfaire_des_groupes_d_elements_de_reponses"/>Option : faire des groupes d'éléments de réponses<text:bookmark-end text:name="__RefHeading___optionfaire_des_groupes_d_elements_de_reponses_13"/><text:bookmark-end text:name="optionfaire_des_groupes_d_elements_de_reponses"/></text:h>
      <text:p text:style-name="Text_20_body">Dans certains textes à trous, il peut être utile de faire deux ou plus groupes d'éléments.</text:p>
      <text:p text:style-name="Text_20_body">Pour cela, on affectera une partie des réponses dans le Groupe A et une autre partie dans le groupe B : </text:p>
      <text:p text:style-name="Text_20_body"><draw:frame draw:style-name="mediacenter" draw:name="18" text:anchor-type="paragraph" draw:z-index="18" svg:width="19.949583333333cm" style:rel-width="100%" svg:height="7.6464583333333cm" style:rel-height="scale"><draw:image xlink:href="Pictures/77a2df28d9ef7cf1902381890e73cb3d.png" xlink:type="simple" xlink:show="embed" xlink:actuate="onLoad"/></draw:frame></text:p>
      <text:p text:style-name="Text_20_body">Le rendu pour le texte présenté est le suivant :</text:p>
      <text:p text:style-name="Text_20_body"><draw:frame draw:style-name="mediacenter" draw:name="19" text:anchor-type="paragraph" draw:z-index="19" svg:width="17.409583333333cm" style:rel-width="100%" svg:height="8.2020833333333cm" style:rel-height="scale"><draw:image xlink:href="Pictures/251b9931802709aee05ffc2e597f2562.png" xlink:type="simple" xlink:show="embed" xlink:actuate="onLoad"/></draw:frame></text:p>
      <text:p text:style-name="Text_20_body">Les éléments du groupe B ne peuvent être utilisés dans les zones dédiées au groupe A et vice-versa.</text:p>
      <text:h text:style-name="Heading_20_1" text:outline-level="1"><text:bookmark-start text:name="__RefHeading___en_savoir_plus_14"/><text:bookmark-start text:name="en_savoir_plus"/>En savoir plus<text:bookmark-end text:name="__RefHeading___en_savoir_plus_14"/><text:bookmark-end text:name="en_savoir_plus"/></text:h>
      <text:p text:style-name="Text_20_body">Se reporter à la documentation : <text:a xlink:type="simple" xlink:href="https://docs.moodle.org/3x/fr/Question_s%C3%A9lectionner_les_mots_manquants" text:style-name="Internet_20_link" text:visited-style-name="Visited_20_Internet_20_Link">Question "Sélectionner le mot manquant"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4T21::05:47</meta:creation-date>
    <dc:creator>Generated</dc:creator>
    <dc:date>2026-08-14T21::05:47</dc:date>
    <dc:language>en-US</dc:language>
    <meta:editing-cycles>1</meta:editing-cycles>
    <meta:editing-duration>PT0S</meta:editing-duration>
    <dc:title>moodle:test:choix_questions:qru_mot_manquant</dc:title>
  </office:meta>
</office:document-meta>
</file>