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d07b31d5c2a72184bdfa6ed85be8d10.png"/>
  <manifest:file-entry manifest:media-type="image/png" manifest:full-path="Pictures/4b7a93005e7b6c8454ed2fda3fee80a9.png"/>
  <manifest:file-entry manifest:media-type="image/png" manifest:full-path="Pictures/3f458ace026a56ab6656343469d0c3af.png"/>
  <manifest:file-entry manifest:media-type="image/jpeg" manifest:full-path="Pictures/ab4d1b8567398569d7ec43b773022e59.jpg"/>
  <manifest:file-entry manifest:media-type="image/jpeg" manifest:full-path="Pictures/7f15b81c46552712978f0795b47c8671.jpg"/>
  <manifest:file-entry manifest:media-type="image/jpeg" manifest:full-path="Pictures/24acf28cb023ecffa5a051f64e30e901.jpg"/>
  <manifest:file-entry manifest:media-type="image/jpeg" manifest:full-path="Pictures/8422d113d9dea998c7c5dd751e1a2d94.jpg"/>
  <manifest:file-entry manifest:media-type="image/png" manifest:full-path="Pictures/5ad24ea9cfd131c7a217923eae44fdf2.png"/>
  <manifest:file-entry manifest:media-type="image/jpeg" manifest:full-path="Pictures/dfcfc35eeb2c9be43edb3cd12f61c8db.jpg"/>
  <manifest:file-entry manifest:media-type="image/jpeg" manifest:full-path="Pictures/156c8077f801c7102f620a0d8b670add.jpg"/>
  <manifest:file-entry manifest:media-type="image/jpeg" manifest:full-path="Pictures/a03f30f4eaecc935cd1b5aa7ce5e1592.jpg"/>
  <manifest:file-entry manifest:media-type="image/jpeg" manifest:full-path="Pictures/9e882ebd8bd3792d3f960016df3b510e.jpg"/>
  <manifest:file-entry manifest:media-type="image/jpeg" manifest:full-path="Pictures/e505b2fe3918cc0b4c886ee4dd3ba08c.jpg"/>
  <manifest:file-entry manifest:media-type="image/jpeg" manifest:full-path="Pictures/a792eb74c4f9c9225477401d1706107f.jpg"/>
  <manifest:file-entry manifest:media-type="image/jpeg" manifest:full-path="Pictures/5f4782c208fa1ad95849d5a1ac1d92d9.jpg"/>
  <manifest:file-entry manifest:media-type="image/jpeg" manifest:full-path="Pictures/3d1a2e0de19c59cb0e307976299b528d.jpg"/>
  <manifest:file-entry manifest:media-type="image/jpeg" manifest:full-path="Pictures/532974ca301d594393f885ddf9409171.jpg"/>
  <manifest:file-entry manifest:media-type="image/jpeg" manifest:full-path="Pictures/4cefaa4aaa887328349afbdc170caa6f.jpg"/>
  <manifest:file-entry manifest:media-type="image/jpeg" manifest:full-path="Pictures/14a992f5ac919801833e58520eef719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choix_questions:qru_choix_multiples"/><text:bookmark-start text:name="__RefHeading___question_a_choix_multiples_a_reponse_unique_qru_1"/><text:bookmark-start text:name="question_a_choix_multiples_a_reponse_unique_qru"/>Question à choix multiples "à réponse unique" (QRU)<text:bookmark-end text:name="__RefHeading___question_a_choix_multiples_a_reponse_unique_qru_1"/><text:bookmark-end text:name="question_a_choix_multiples_a_reponse_unique_qru"/></text:h>
      <text:p text:style-name="Text_20_body"><draw:frame draw:style-name="mediacenter" draw:name="0" text:anchor-type="paragraph" draw:z-index="0" svg:width="1.7727083333333cm" svg:height="1.6404166666667cm"><draw:image xlink:href="Pictures/8d07b31d5c2a72184bdfa6ed85be8d10.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 Pour savoir comment créer une question directement dans la banque de question, cliquer ici :
<text:a xlink:type="simple" xlink:href="https://webcemu.unicaen.fr/doku.php?id=moodle:test:banque_questions:creation" text:style-name="Internet_20_link" text:visited-style-name="Visited_20_Internet_20_Link">https://webcemu.unicaen.fr/dokuwiki/doku.php?id=moodle:test:banque_questions:creation</text:a>. </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 text:anchor-type="as-char" draw:z-index="2"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 Le type de question « QRU » concerne la cotation additive simple, tout-ou-rien et corrigée.</text:p>
          </table:table-cell>
        </table:table-row>
      </table:table>
      <text:h text:style-name="Heading_20_2" text:outline-level="2"><text:bookmark-start text:name="__RefHeading___etape_1selectionner_le_type_de_question_choix_multiple_2"/><text:bookmark-start text:name="etape_1selectionner_le_type_de_question_choix_multiple"/>Étape 1 : Sélectionner le type de question « choix multiple »<text:bookmark-end text:name="__RefHeading___etape_1selectionner_le_type_de_question_choix_multiple_2"/><text:bookmark-end text:name="etape_1selectionner_le_type_de_question_choix_multiple"/></text:h>
      <text:p text:style-name="Text_20_body"><draw:frame draw:style-name="media" draw:name="3" text:anchor-type="as-char" draw:z-index="3" svg:width="10.583333333333cm" svg:height="4.1275cm"><draw:image xlink:href="Pictures/ab4d1b8567398569d7ec43b773022e59.jpg" xlink:type="simple" xlink:show="embed" xlink:actuate="onLoad"/></draw:frame></text:p>
      <text:h text:style-name="Heading_20_2" text:outline-level="2"><text:bookmark-start text:name="__RefHeading___etape_2si_besoin_choisir_la_categorie_3"/><text:bookmark-start text:name="etape_2si_besoin_choisir_la_categorie"/>Étape 2 : Si besoin, choisir la catégorie<text:bookmark-end text:name="__RefHeading___etape_2si_besoin_choisir_la_categorie_3"/><text:bookmark-end text:name="etape_2si_besoin_choisir_la_categorie"/></text:h>
      <text:p text:style-name="Text_20_body"><draw:frame draw:style-name="media" draw:name="4" text:anchor-type="as-char" draw:z-index="4" svg:width="10.583333333333cm" style:rel-width="100%" svg:height="6.1807813911472cm" style:rel-height="scale"><draw:image xlink:href="Pictures/7f15b81c46552712978f0795b47c8671.jpg" xlink:type="simple" xlink:show="embed" xlink:actuate="onLoad"/></draw:frame></text:p>
      <text:p text:style-name="Text_20_body">Si vous n'avez pas créé de catégorie spécifique pour classer vos questions, laissez la catégorie par Défaut. Si vous souhaitez en savoir plus sur le classement des questions, reportez-vous à la documentation : <text:a xlink:type="simple" xlink:href="https://webcemu.unicaen.fr/doku.php?id=moodle:test:banque_questions" text:style-name="Internet_20_link" text:visited-style-name="Visited_20_Internet_20_Link">Créer et gérer une banque de questions</text:a>.</text:p>
      <text:h text:style-name="Heading_20_2" text:outline-level="2"><text:bookmark-start text:name="__RefHeading___etape_3donner_un_nom_a_la_question_4"/><text:bookmark-start text:name="etape_3donner_un_nom_a_la_question"/>Étape 3 : Donner un nom à la question<text:bookmark-end text:name="__RefHeading___etape_3donner_un_nom_a_la_question_4"/><text:bookmark-end text:name="etape_3donner_un_nom_a_la_question"/></text:h>
      <text:p text:style-name="Text_20_body"><draw:frame draw:style-name="media" draw:name="5" text:anchor-type="as-char" draw:z-index="5" svg:width="10.583333333333cm" style:rel-width="100%" svg:height="2.3007246376812cm" style:rel-height="scale"><draw:image xlink:href="Pictures/24acf28cb023ecffa5a051f64e30e901.jpg" xlink:type="simple" xlink:show="embed" xlink:actuate="onLoad"/></draw:frame></text:p>
      <text:h text:style-name="Heading_20_2" text:outline-level="2"><text:bookmark-start text:name="__RefHeading___etape_4ecrire_la_consigne_amorce_5"/><text:bookmark-start text:name="etape_4ecrire_la_consigne_amorce"/>Étape 4 : Écrire la consigne (amorce)<text:bookmark-end text:name="__RefHeading___etape_4ecrire_la_consigne_amorce_5"/><text:bookmark-end text:name="etape_4ecrire_la_consigne_amorce"/></text:h>
      <text:p text:style-name="Text_20_body"><draw:frame draw:style-name="media" draw:name="6" text:anchor-type="as-char" draw:z-index="6" svg:width="10.583333333333cm" style:rel-width="100%" svg:height="6.5983401546157cm" style:rel-height="scale"><draw:image xlink:href="Pictures/8422d113d9dea998c7c5dd751e1a2d94.jpg" xlink:type="simple" xlink:show="embed" xlink:actuate="onLoad"/></draw:frame></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7" text:anchor-type="as-char" draw:z-index="7"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 Si besoin, n’hésitez pas à consulter la documentation : <text:a xlink:type="simple" xlink:href="https://webcemu.unicaen.fr/doku.php?id=moodle:wysiwyg" text:style-name="Internet_20_link" text:visited-style-name="Visited_20_Internet_20_Link">Utiliser l'éditeur de texte WYSIWYG</text:a> </text:p>
          </table:table-cell>
        </table:table-row>
      </table:table>
      <text:h text:style-name="Heading_20_2" text:outline-level="2"><text:bookmark-start text:name="__RefHeading___etape_5indiquer_le_nombre_de_points_6"/><text:bookmark-start text:name="etape_5indiquer_le_nombre_de_points"/>Étape 5 : Indiquer le nombre de points<text:bookmark-end text:name="__RefHeading___etape_5indiquer_le_nombre_de_points_6"/><text:bookmark-end text:name="etape_5indiquer_le_nombre_de_points"/></text:h>
      <text:p text:style-name="Text_20_body">Il s’agit du nombre de points que la question permettra d’obtenir dans le futur test.</text:p>
      <text:p text:style-name="Text_20_body"><draw:frame draw:style-name="media" draw:name="8" text:anchor-type="as-char" draw:z-index="8" svg:width="10.583333333333cm" style:rel-width="100%" svg:height="1.7290294246816cm" style:rel-height="scale"><draw:image xlink:href="Pictures/dfcfc35eeb2c9be43edb3cd12f61c8db.jpg" xlink:type="simple" xlink:show="embed" xlink:actuate="onLoad"/></draw:frame></text:p>
      <text:h text:style-name="Heading_20_2" text:outline-level="2"><text:bookmark-start text:name="__RefHeading___etape_6selectionner_une_seule_reponse_dans_le_champ_plusieurs_reponses_ou_une_seule_7"/><text:bookmark-start text:name="etape_6selectionner_une_seule_reponse_dans_le_champ_plusieurs_reponses_ou_une_seule"/>Étape 6 : Sélectionner « Une seule réponse » dans le champ « Plusieurs réponses ou une seule ? »<text:bookmark-end text:name="__RefHeading___etape_6selectionner_une_seule_reponse_dans_le_champ_plusieurs_reponses_ou_une_seule_7"/><text:bookmark-end text:name="etape_6selectionner_une_seule_reponse_dans_le_champ_plusieurs_reponses_ou_une_seule"/></text:h>
      <text:p text:style-name="Text_20_body"><draw:frame draw:style-name="media" draw:name="9" text:anchor-type="as-char" draw:z-index="9" svg:width="10.583333333333cm" svg:height="3.4395833333333cm"><draw:image xlink:href="Pictures/156c8077f801c7102f620a0d8b670add.jpg" xlink:type="simple" xlink:show="embed" xlink:actuate="onLoad"/></draw:frame></text:p>
      <text:h text:style-name="Heading_20_2" text:outline-level="2"><text:bookmark-start text:name="__RefHeading___etape_7ecrire_les_propositions_et_indiquer_leur_cotation_8"/><text:bookmark-start text:name="etape_7ecrire_les_propositions_et_indiquer_leur_cotation"/>Étape 7 : Écrire les propositions et indiquer leur cotation<text:bookmark-end text:name="__RefHeading___etape_7ecrire_les_propositions_et_indiquer_leur_cotation_8"/><text:bookmark-end text:name="etape_7ecrire_les_propositions_et_indiquer_leur_cotation"/></text:h>
      <text:h text:style-name="Heading_20_3" text:outline-level="3"><text:bookmark-start text:name="__RefHeading___cas_1cotation_additive_simple_et_tout-ou-rien_9"/><text:bookmark-start text:name="cas_1cotation_additive_simple_et_tout-ou-rien"/>Cas 1 : cotation additive simple et tout-ou-rien<text:bookmark-end text:name="__RefHeading___cas_1cotation_additive_simple_et_tout-ou-rien_9"/><text:bookmark-end text:name="cas_1cotation_additive_simple_et_tout-ou-rien"/></text:h>
      <text:p text:style-name="Text_20_body"><draw:frame draw:style-name="media" draw:name="10" text:anchor-type="as-char" draw:z-index="10" svg:width="10.583333333333cm" style:rel-width="100%" svg:height="7.0816872427984cm" style:rel-height="scale"><draw:image xlink:href="Pictures/a03f30f4eaecc935cd1b5aa7ce5e1592.jpg" xlink:type="simple" xlink:show="embed" xlink:actuate="onLoad"/></draw:frame></text:p>
      <text:h text:style-name="Heading_20_3" text:outline-level="3"><text:bookmark-start text:name="__RefHeading___cas_2cotation_additive_corrigee_10"/><text:bookmark-start text:name="cas_2cotation_additive_corrigee"/>Cas 2 : cotation additive corrigée<text:bookmark-end text:name="__RefHeading___cas_2cotation_additive_corrigee_10"/><text:bookmark-end text:name="cas_2cotation_additive_corrigee"/></text:h>
      <text:p text:style-name="Text_20_body"><draw:frame draw:style-name="media" draw:name="11" text:anchor-type="as-char" draw:z-index="11" svg:width="10.583333333333cm" style:rel-width="100%" svg:height="7.5389917695473cm" style:rel-height="scale"><draw:image xlink:href="Pictures/9e882ebd8bd3792d3f960016df3b510e.jpg" xlink:type="simple" xlink:show="embed" xlink:actuate="onLoad"/></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2" text:anchor-type="as-char" draw:z-index="12" svg:width="1.27cm" svg:height="1.27cm"><draw:image xlink:href="Pictures/4b7a93005e7b6c8454ed2fda3fee80a9.png" xlink:type="simple" xlink:show="embed" xlink:actuate="onLoad"/></draw:frame></text:p>
          </table:table-cell>
          <table:table-cell office:value-type="string" table:style-name="PluginODTAutoStyle_TableCell_19">
            <text:p text:style-name="PluginODTAutoStyle_Paragraph_20"> Une question à réponse unique (QRU) doit forcément avoir une réponse dont la note est 100 %. </text:p>
          </table:table-cell>
        </table:table-row>
      </table:table>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13" text:anchor-type="as-char" draw:z-index="13" svg:width="1.27cm" svg:height="1.27cm"><draw:image xlink:href="Pictures/5ad24ea9cfd131c7a217923eae44fdf2.png" xlink:type="simple" xlink:show="embed" xlink:actuate="onLoad"/></draw:frame></text:p>
          </table:table-cell>
          <table:table-cell office:value-type="string" table:style-name="PluginODTAutoStyle_TableCell_24">
            <text:p text:style-name="PluginODTAutoStyle_Paragraph_25"> Si besoin, n’hésitez pas à consulter la documentation : « Choisir une méthode de cotation (ou “scoring”) » dans laquelle est décrite le mécanisme d’attribution des points dans la méthode de cotation additive corrigée  (<text:a xlink:type="simple" xlink:href="https://webcemu.unicaen.fr/doku.php?id=moodle:test:methode_cotation" text:style-name="Internet_20_link" text:visited-style-name="Visited_20_Internet_20_Link">https://webcemu.unicaen.fr/dokuwiki/doku.php?id=moodle:test:methode_cotation</text:a>). </text:p>
          </table:table-cell>
        </table:table-row>
      </table:table>
      <text:h text:style-name="Heading_20_2" text:outline-level="2"><text:bookmark-start text:name="__RefHeading___etape_8cliquer_sur_enregistrer_les_modifications_et_continuer_11"/><text:bookmark-start text:name="etape_8cliquer_sur_enregistrer_les_modifications_et_continuer"/>Étape 8 : Cliquer sur « Enregistrer les modifications et continuer »<text:bookmark-end text:name="__RefHeading___etape_8cliquer_sur_enregistrer_les_modifications_et_continuer_11"/><text:bookmark-end text:name="etape_8cliquer_sur_enregistrer_les_modifications_et_continuer"/></text:h>
      <text:p text:style-name="Text_20_body"><draw:frame draw:style-name="media" draw:name="14" text:anchor-type="as-char" draw:z-index="14" svg:width="10.583333333333cm" svg:height="3.4981325863679cm"><draw:image xlink:href="Pictures/e505b2fe3918cc0b4c886ee4dd3ba08c.jpg" xlink:type="simple" xlink:show="embed" xlink:actuate="onLoad"/></draw:frame></text:p>
      <text:h text:style-name="Heading_20_2" text:outline-level="2"><text:bookmark-start text:name="__RefHeading___etape_9previsualiser_la_question_12"/><text:bookmark-start text:name="etape_9previsualiser_la_question"/>Étape 9 : Prévisualiser la question<text:bookmark-end text:name="__RefHeading___etape_9previsualiser_la_question_12"/><text:bookmark-end text:name="etape_9previsualiser_la_question"/></text:h>
      <text:list text:style-name="List_20_1" text:continue-numbering="false">
        <text:list-item>
          <text:p text:style-name="LastListParagraph_List_20_1_Content_First"> Cliquer sur « <text:span text:style-name="Strong_20_Emphasis">Aperçu</text:span> » : </text:p>
        </text:list-item>
      </text:list>
      <text:p text:style-name="Text_20_body"><draw:frame draw:style-name="media" draw:name="15" text:anchor-type="as-char" draw:z-index="15" svg:width="10.583333333333cm" svg:height="2.6398337112623cm"><draw:image xlink:href="Pictures/a792eb74c4f9c9225477401d1706107f.jpg" xlink:type="simple" xlink:show="embed" xlink:actuate="onLoad"/></draw:frame></text:p>
      <text:list text:style-name="List_20_1" text:continue-numbering="false">
        <text:list-item>
          <text:p text:style-name="LastListParagraph_List_20_1_Content_First"> Choisir une proposition et cliquer sur « <text:span text:style-name="Strong_20_Emphasis">Envoyer et Terminer</text:span> » :</text:p>
        </text:list-item>
      </text:list>
      <text:p text:style-name="Text_20_body"><draw:frame draw:style-name="media" draw:name="16" text:anchor-type="as-char" draw:z-index="16" svg:width="10.583333333333cm" svg:height="5.4128498727735cm"><draw:image xlink:href="Pictures/5f4782c208fa1ad95849d5a1ac1d92d9.jpg" xlink:type="simple" xlink:show="embed" xlink:actuate="onLoad"/></draw:frame></text:p>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17" text:anchor-type="as-char" draw:z-index="17" svg:width="1.27cm" svg:height="1.27cm"><draw:image xlink:href="Pictures/3f458ace026a56ab6656343469d0c3af.png" xlink:type="simple" xlink:show="embed" xlink:actuate="onLoad"/></draw:frame></text:p>
          </table:table-cell>
          <table:table-cell office:value-type="string" table:style-name="PluginODTAutoStyle_TableCell_29">
            <text:p text:style-name="PluginODTAutoStyle_Paragraph_30"> Les questions à réponse unique utilisent un <text:span text:style-name="Strong_20_Emphasis">bouton radio</text:span> (cercle à cocher) qui empêche de cocher une autre proposition. Dans les questions à réponses multiples, le bouton radio sera remplacé par une case à cocher qui permettra de sélectionner plusieurs réponses. </text:p>
          </table:table-cell>
        </table:table-row>
      </table:table>
      <text:list text:style-name="List_20_1" text:continue-numbering="false">
        <text:list-item>
          <text:p text:style-name="LastListParagraph_List_20_1_Content_First"> Cliquer sur « <text:span text:style-name="Strong_20_Emphasis">Recommencer</text:span> » autant que souhaité et sur « <text:span text:style-name="Strong_20_Emphasis">Remplir les réponses correctes</text:span> » pour vérifier le comportement adéquat de la question. Puis, cliquer sur « <text:span text:style-name="Strong_20_Emphasis">Fermer le prévisualisation</text:span> » : </text:p>
        </text:list-item>
      </text:list>
      <text:p text:style-name="Text_20_body"><draw:frame draw:style-name="media" draw:name="18" text:anchor-type="as-char" draw:z-index="18" svg:width="10.583333333333cm" svg:height="7.2381392483056cm"><draw:image xlink:href="Pictures/3d1a2e0de19c59cb0e307976299b528d.jpg" xlink:type="simple" xlink:show="embed" xlink:actuate="onLoad"/></draw:frame></text:p>
      <text:h text:style-name="Heading_20_2" text:outline-level="2"><text:bookmark-start text:name="__RefHeading___etape_10cliquer_sur_enregistrer_13"/><text:bookmark-start text:name="etape_10cliquer_sur_enregistrer"/>Étape 10 : Cliquer sur « Enregistrer »<text:bookmark-end text:name="__RefHeading___etape_10cliquer_sur_enregistrer_13"/><text:bookmark-end text:name="etape_10cliquer_sur_enregistrer"/></text:h>
      <text:p text:style-name="Text_20_body"><draw:frame draw:style-name="media" draw:name="19" text:anchor-type="as-char" draw:z-index="19" svg:width="10.583333333333cm" svg:height="2.884083728278cm"><draw:image xlink:href="Pictures/532974ca301d594393f885ddf9409171.jpg" xlink:type="simple" xlink:show="embed" xlink:actuate="onLoad"/></draw:frame></text:p>
      <text:p text:style-name="Text_20_body">La question a été ajoutée dans votre banque de questions.</text:p>
      <text:h text:style-name="Heading_20_2" text:outline-level="2"><text:bookmark-start text:name="__RefHeading___optionajouter_un_feedback_retroaction_14"/><text:bookmark-start text:name="optionajouter_un_feedback_retroaction"/>Option : Ajouter un feedback (rétroaction)<text:bookmark-end text:name="__RefHeading___optionajouter_un_feedback_retroaction_14"/><text:bookmark-end text:name="optionajouter_un_feedback_retroaction"/></text:h>
      <text:p text:style-name="Text_20_body">Il y a deux types de feedbacks classiques disponibles dans une question réponse multiple : </text:p>
      <text:list text:style-name="List_20_1" text:continue-numbering="false">
        <text:list-item>
          <text:p text:style-name="LastListParagraph_List_20_1_Content_First"> Le <text:span text:style-name="Strong_20_Emphasis">feedback spécifique</text:span> de chaque réponse : une rétroaction différenciée est affichée en fonction de la réponse fournie par l’étudiant. Vous pouvez ainsi fournir à l’étudiant des éléments pour comprendre pourquoi la réponse est correcte ou incorrecte.</text:p>
        </text:list-item>
      </text:list>
      <text:p text:style-name="Text_20_body"><draw:frame draw:style-name="media" draw:name="20" text:anchor-type="as-char" draw:z-index="20" svg:width="10.583333333333cm" style:rel-width="100%" svg:height="4.4498106060606cm" style:rel-height="scale"><draw:image xlink:href="Pictures/4cefaa4aaa887328349afbdc170caa6f.jpg" xlink:type="simple" xlink:show="embed" xlink:actuate="onLoad"/></draw:frame></text:p>
      <text:list text:style-name="List_20_1" text:continue-numbering="false">
        <text:list-item>
          <text:p text:style-name="LastListParagraph_List_20_1_Content_First"> Le <text:span text:style-name="Strong_20_Emphasis">feedback général</text:span> de la question : une même rétroaction est affichée à tous les étudiants quelle que soit la réponse fournie par l’étudiant. Vous pouvez utiliser la rétroaction générale pour donner aux étudiants des éléments de compréhension générales, une description de ce que la question cherchait à évaluer, ou pour leur donner un lien pour en savoir plus.</text:p>
        </text:list-item>
      </text:list>
      <text:p text:style-name="Text_20_body"><draw:frame draw:style-name="media" draw:name="21" text:anchor-type="as-char" draw:z-index="21" svg:width="10.583333333333cm" svg:height="4.0200258397933cm"><draw:image xlink:href="Pictures/14a992f5ac919801833e58520eef7199.jpg" xlink:type="simple" xlink:show="embed" xlink:actuate="onLoad"/></draw:frame></text:p>
      <text:p text:style-name="Text_20_body">Vous pouvez contrôler à quel moment le feedback spécifique et le feedback général sont montrés aux étudiants en sélectionnant les « Options de relecture » dans les paramètres du test.</text:p>
      <text:h text:style-name="Heading_20_3" text:outline-level="3"><text:bookmark-start text:name="__RefHeading___pour_aller_plus_loin_15"/><text:bookmark-start text:name="pour_aller_plus_loin"/>Pour aller plus loin<text:bookmark-end text:name="__RefHeading___pour_aller_plus_loin_15"/><text:bookmark-end text:name="pour_aller_plus_loin"/></text:h>
      <text:list text:style-name="List_20_1" text:continue-numbering="false">
        <text:list-item>
          <text:p text:style-name="LastListParagraph_List_20_1_Content_First"> <text:a xlink:type="simple" xlink:href="https://webcemu.unicaen.fr/doku.php?id=moodle:test:regles_redaction_qcm" text:style-name="Internet_20_link" text:visited-style-name="Visited_20_Internet_20_Link">Règles de rédaction des questions à choix multiple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21::12:24</meta:creation-date>
    <dc:creator>Generated</dc:creator>
    <dc:date>2026-08-14T21::12:24</dc:date>
    <dc:language>en-US</dc:language>
    <meta:editing-cycles>1</meta:editing-cycles>
    <meta:editing-duration>PT0S</meta:editing-duration>
    <dc:title>moodle:test:choix_questions:qru_choix_multiples</dc:title>
  </office:meta>
</office:document-meta>
</file>