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66a48369af7f7f4ed388cb94bfc37ca.png"/>
  <manifest:file-entry manifest:media-type="image/png" manifest:full-path="Pictures/9676f5d16ccbc06972c0902e7a3f0ab2.png"/>
  <manifest:file-entry manifest:media-type="image/png" manifest:full-path="Pictures/9f3be0e52299e9ecb8fb6d953a98208a.png"/>
  <manifest:file-entry manifest:media-type="image/png" manifest:full-path="Pictures/210f97e1dfe6a896ae9a93a29987a4f6.png"/>
  <manifest:file-entry manifest:media-type="image/png" manifest:full-path="Pictures/ad9d830e5b3a53f79716e4934bb5a46e.png"/>
  <manifest:file-entry manifest:media-type="image/png" manifest:full-path="Pictures/ae9bed62fece36db3dc5034c83e54d7b.png"/>
  <manifest:file-entry manifest:media-type="image/png" manifest:full-path="Pictures/d013424515bb40741832c3263e5b4816.png"/>
  <manifest:file-entry manifest:media-type="image/png" manifest:full-path="Pictures/5ad24ea9cfd131c7a217923eae44fdf2.png"/>
  <manifest:file-entry manifest:media-type="image/png" manifest:full-path="Pictures/4b7a93005e7b6c8454ed2fda3fee80a9.png"/>
  <manifest:file-entry manifest:media-type="image/png" manifest:full-path="Pictures/be2d5a5493fdd2e130b76883850453b0.png"/>
  <manifest:file-entry manifest:media-type="image/png" manifest:full-path="Pictures/32f1a1e2cc4d6caf0a3f47aa2e358002.png"/>
  <manifest:file-entry manifest:media-type="image/png" manifest:full-path="Pictures/7a3a7ec3d6ea7c82b0dedcbbd730febd.png"/>
  <manifest:file-entry manifest:media-type="image/png" manifest:full-path="Pictures/1428cb0213ad917449f145f95ea9298e.png"/>
  <manifest:file-entry manifest:media-type="image/png" manifest:full-path="Pictures/de1d3eb5cc2390afbc8cda4bca8d8cfe.png"/>
  <manifest:file-entry manifest:media-type="image/png" manifest:full-path="Pictures/57fed061b8815885673407b30aa01961.png"/>
  <manifest:file-entry manifest:media-type="image/png" manifest:full-path="Pictures/b637057736c0adbe89367901f69fb3fc.png"/>
  <manifest:file-entry manifest:media-type="image/png" manifest:full-path="Pictures/ccb06c0f0ddc25f0b259c1e82a579779.png"/>
  <manifest:file-entry manifest:media-type="image/png" manifest:full-path="Pictures/d0e2ed319cddec8230b207efa24246b6.png"/>
  <manifest:file-entry manifest:media-type="image/png" manifest:full-path="Pictures/7a68e1fadf87a962d7eb632446d23f25.png"/>
  <manifest:file-entry manifest:media-type="image/png" manifest:full-path="Pictures/3c0a70a0624a0e85d938b88c928649ea.png"/>
  <manifest:file-entry manifest:media-type="image/png" manifest:full-path="Pictures/d842f7365c14fe4e92ee9570056a840e.png"/>
  <manifest:file-entry manifest:media-type="image/png" manifest:full-path="Pictures/411ea6794f1a9c783556807043cd99d5.png"/>
  <manifest:file-entry manifest:media-type="image/png" manifest:full-path="Pictures/29f30bb8f4b26bd31a5eed92a65d3959.png"/>
  <manifest:file-entry manifest:media-type="image/png" manifest:full-path="Pictures/f97e7eec094fd34ade1fa3f99593e401.png"/>
  <manifest:file-entry manifest:media-type="image/png" manifest:full-path="Pictures/64e66c030e267d65907dc692ad312163.png"/>
  <manifest:file-entry manifest:media-type="image/png" manifest:full-path="Pictures/5c90aa9c86d9a958c5ef12ad94e14a12.png"/>
  <manifest:file-entry manifest:media-type="image/png" manifest:full-path="Pictures/49d691fa8c3448a3e5444544a1ebf4d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qroc_calculee_simple"/><text:bookmark-start text:name="__RefHeading___creer_une_question_calculee_simple_1"/><text:bookmark-start text:name="creer_une_question_calculee_simple"/>Créer une question "Calculée simple"<text:bookmark-end text:name="__RefHeading___creer_une_question_calculee_simple_1"/><text:bookmark-end text:name="creer_une_question_calculee_simple"/></text:h>
      <text:p text:style-name="Text_20_body"><draw:frame draw:style-name="mediacenter" draw:name="0" text:anchor-type="paragraph" draw:z-index="0" svg:width="1.984375cm" svg:height="1.74625cm"><draw:image xlink:href="Pictures/e66a48369af7f7f4ed388cb94bfc37ca.png" xlink:type="simple" xlink:show="embed" xlink:actuate="onLoad"/></draw:frame></text:p>
      <text:p text:style-name="Text_20_body">La question “Calculée simple” permet de proposer un calcul à réaliser avec des valeurs différentes pour chaque nouvelle tentative dans la limite du nombre de jeux de valeurs créé. Pour cela, nous indiquerons entre autres la formule qui permet d'obtenir la réponse attendue, les intervalles des variables utilisées, le nombre de jeux de valeurs à créer et la précision de la réponse attendue. C'est une version simplifiée de la question “calculée” qui en possède les principales fonctions et dont l'interface est plus rapide à utiliser.</text:p>
      <text:h text:style-name="Heading_20_2" text:outline-level="2"><text:bookmark-start text:name="__RefHeading___etape_1choisir_le_type_de_question_calculee_simple_2"/><text:bookmark-start text:name="etape_1choisir_le_type_de_question_calculee_simple"/>Étape 1 : choisir le type de question "Calculée simple"<text:bookmark-end text:name="__RefHeading___etape_1choisir_le_type_de_question_calculee_simple_2"/><text:bookmark-end text:name="etape_1choisir_le_type_de_question_calculee_simple"/></text:h>
      <text:list text:style-name="List_20_1" text:continue-numbering="false">
        <text:list-item>
          <text:p text:style-name="List_20_1_Content_First"> Aller dans un test et cliquer sur “<text:span text:style-name="Strong_20_Emphasis">Ajouter une question</text:span>” ou dans la banque de question et cliquer sur “<text:span text:style-name="Strong_20_Emphasis">Créer une question</text:span>”.</text:p>
        </text:list-item>
        <text:list-item>
          <text:p text:style-name="List_20_1_Content_Last"> Sélectionner le type “<text:span text:style-name="Strong_20_Emphasis">Calculée simple</text:span>” puis cliquer sur “<text:span text:style-name="Strong_20_Emphasis">Ajouter</text:span>” : </text:p>
        </text:list-item>
      </text:list>
      <text:p text:style-name="Text_20_body"><draw:frame draw:style-name="mediacenter" draw:name="1" text:anchor-type="paragraph" draw:z-index="1" svg:width="8.4402083333333cm" svg:height="11.244791666667cm"><draw:image xlink:href="Pictures/9676f5d16ccbc06972c0902e7a3f0ab2.png" xlink:type="simple" xlink:show="embed" xlink:actuate="onLoad"/></draw:frame></text:p>
      <text:h text:style-name="Heading_20_2" text:outline-level="2"><text:bookmark-start text:name="__RefHeading___etape_2au_besoin_choisir_la_categorie_3"/><text:bookmark-start text:name="etape_2au_besoin_choisir_la_categorie"/>Étape 2 : au besoin, choisir la catégorie<text:bookmark-end text:name="__RefHeading___etape_2au_besoin_choisir_la_categorie_3"/><text:bookmark-end text:name="etape_2au_besoin_choisir_la_categorie"/></text:h>
      <text:p text:style-name="Text_20_body"><draw:frame draw:style-name="mediacenter" draw:name="2" text:anchor-type="paragraph" draw:z-index="2" svg:width="16.853958333333cm" svg:height="7.9639583333333cm"><draw:image xlink:href="Pictures/9f3be0e52299e9ecb8fb6d953a98208a.png" xlink:type="simple" xlink:show="embed" xlink:actuate="onLoad"/></draw:frame></text:p>
      <text:p text:style-name="Text_20_body">Si vous n'avez pas créé de catégorie spécifique pour classer vos questions, laisser la catégorie par “<text:span text:style-name="Strong_20_Emphasis">Défaut pour [nom du cours]</text:span>”. Si vous souhaitez en savoir plus sur le classement des questions, reportez-vous à la documentation : <text:a xlink:type="simple" xlink:href="https://webcemu.unicaen.fr/doku.php?id=moodle:test:banque_questions" text:style-name="Internet_20_link" text:visited-style-name="Visited_20_Internet_20_Link">Créer et gérer une banque de questions</text:a>.</text:p>
      <text:h text:style-name="Heading_20_2" text:outline-level="2"><text:bookmark-start text:name="__RefHeading___etape_3indiquer_le_nom_de_la_question_4"/><text:bookmark-start text:name="etape_3indiquer_le_nom_de_la_question"/>Étape 3 : indiquer le nom de la question<text:bookmark-end text:name="__RefHeading___etape_3indiquer_le_nom_de_la_question_4"/><text:bookmark-end text:name="etape_3indiquer_le_nom_de_la_question"/></text:h>
      <text:p text:style-name="Text_20_body"><draw:frame draw:style-name="mediacenter" draw:name="3" text:anchor-type="paragraph" draw:z-index="3" svg:width="12.250208333333cm" svg:height="1.666875cm"><draw:image xlink:href="Pictures/210f97e1dfe6a896ae9a93a29987a4f6.png" xlink:type="simple" xlink:show="embed" xlink:actuate="onLoad"/></draw:frame></text:p>
      <text:h text:style-name="Heading_20_2" text:outline-level="2"><text:bookmark-start text:name="__RefHeading___etape_4indiquer_l_enonce_de_la_question_5"/><text:bookmark-start text:name="etape_4indiquer_l_enonce_de_la_question"/>Étape 4 : indiquer l’énoncé de la question<text:bookmark-end text:name="__RefHeading___etape_4indiquer_l_enonce_de_la_question_5"/><text:bookmark-end text:name="etape_4indiquer_l_enonce_de_la_question"/></text:h>
      <text:list text:style-name="List_20_1" text:continue-numbering="false">
        <text:list-item>
          <text:p text:style-name="LastListParagraph_List_20_1_Content_First"> Indiquer le texte de la question en mettant entre accolades les variables utilisées, ici <text:span text:style-name="Strong_20_Emphasis">{x}</text:span> et <text:span text:style-name="Strong_20_Emphasis">{y}</text:span> : </text:p>
        </text:list-item>
      </text:list>
      <text:p text:style-name="Text_20_body"><draw:frame draw:style-name="mediacenter" draw:name="4" text:anchor-type="paragraph" draw:z-index="4" svg:width="15.39875cm" svg:height="7.4347916666667cm"><draw:image xlink:href="Pictures/ad9d830e5b3a53f79716e4934bb5a46e.png" xlink:type="simple" xlink:show="embed" xlink:actuate="onLoad"/></draw:frame></text:p>
      <text:h text:style-name="Heading_20_2" text:outline-level="2"><text:bookmark-start text:name="__RefHeading___etape_5indiquer_le_nombre_de_points_6"/><text:bookmark-start text:name="etape_5indiquer_le_nombre_de_points"/>Étape 5 : indiquer le nombre de points<text:bookmark-end text:name="__RefHeading___etape_5indiquer_le_nombre_de_points_6"/><text:bookmark-end text:name="etape_5indiquer_le_nombre_de_points"/></text:h>
      <text:p text:style-name="Text_20_body"><draw:frame draw:style-name="mediacenter" draw:name="5" text:anchor-type="paragraph" draw:z-index="5" svg:width="6.50875cm" svg:height="1.4552083333333cm"><draw:image xlink:href="Pictures/ae9bed62fece36db3dc5034c83e54d7b.png" xlink:type="simple" xlink:show="embed" xlink:actuate="onLoad"/></draw:frame></text:p>
      <text:h text:style-name="Heading_20_2" text:outline-level="2"><text:bookmark-start text:name="__RefHeading___etape_6renseigner_la_formule_de_calcul_7"/><text:bookmark-start text:name="etape_6renseigner_la_formule_de_calcul"/>Étape 6 : renseigner la formule de calcul<text:bookmark-end text:name="__RefHeading___etape_6renseigner_la_formule_de_calcul_7"/><text:bookmark-end text:name="etape_6renseigner_la_formule_de_calcul"/></text:h>
      <text:list text:style-name="List_20_1" text:continue-numbering="false">
        <text:list-item>
          <text:p text:style-name="LastListParagraph_List_20_1_Content_First"> Inscrire la formule de calcul menant au résultat attendu :</text:p>
        </text:list-item>
      </text:list>
      <text:p text:style-name="Text_20_body"><draw:frame draw:style-name="mediacenter" draw:name="6" text:anchor-type="paragraph" draw:z-index="6" svg:width="15.795625cm" svg:height="7.5670833333333cm"><draw:image xlink:href="Pictures/d013424515bb40741832c3263e5b4816.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7" text:anchor-type="as-char" draw:z-index="7"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La syntaxe des formules est assez proche de celle utilisée dans les calculatrices.
Les quatre opérations usuelles s'écrivent de la manière suivante :</text:p>
            <text:list text:style-name="List_20_1" text:continue-numbering="false">
              <text:list-item>
                <text:p text:style-name="List_20_1_Content_First"> Addition : +</text:p>
              </text:list-item>
              <text:list-item>
                <text:p text:style-name="List_20_1_Content"> Soustraction : -</text:p>
              </text:list-item>
              <text:list-item>
                <text:p text:style-name="List_20_1_Content"> Muliplication : *</text:p>
              </text:list-item>
              <text:list-item>
                <text:p text:style-name="List_20_1_Content_Last"> Division : /</text:p>
              </text:list-item>
            </text:list>
            <text:p text:style-name="Text_20_body">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8" text:anchor-type="as-char" draw:z-index="8"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Ne pas mettre le symbole “=” dans la formule.</text:p>
          </table:table-cell>
        </table:table-row>
      </table:table>
      <text:list text:style-name="List_20_1" text:continue-numbering="false">
        <text:list-item>
          <text:p text:style-name="LastListParagraph_List_20_1_Content_First"> Choisir <text:span text:style-name="Strong_20_Emphasis">100%</text:span> pour indiquer que cette formule amène au résultat attendu : </text:p>
        </text:list-item>
      </text:list>
      <text:p text:style-name="Text_20_body"><draw:frame draw:style-name="mediacenter" draw:name="9" text:anchor-type="paragraph" draw:z-index="9" svg:width="10.63625cm" svg:height="3.413125cm"><draw:image xlink:href="Pictures/be2d5a5493fdd2e130b76883850453b0.png" xlink:type="simple" xlink:show="embed" xlink:actuate="onLoad"/></draw:frame></text:p>
      <text:h text:style-name="Heading_20_2" text:outline-level="2"><text:bookmark-start text:name="__RefHeading___etape_7renseigner_la_tolerance_8"/><text:bookmark-start text:name="etape_7renseigner_la_tolerance"/>Étape 7 : renseigner la tolérance<text:bookmark-end text:name="__RefHeading___etape_7renseigner_la_tolerance_8"/><text:bookmark-end text:name="etape_7renseigner_la_tolerance"/></text:h>
      <text:p text:style-name="Text_20_body"><draw:frame draw:style-name="mediacenter" draw:name="10" text:anchor-type="paragraph" draw:z-index="10" svg:width="10.107083333333cm" svg:height="2.0372916666667cm"><draw:image xlink:href="Pictures/32f1a1e2cc4d6caf0a3f47aa2e358002.png" xlink:type="simple" xlink:show="embed" xlink:actuate="onLoad"/></draw:frame></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11" text:anchor-type="as-char" draw:z-index="11" svg:width="1.27cm" svg:height="1.27cm"><draw:image xlink:href="Pictures/5ad24ea9cfd131c7a217923eae44fdf2.png" xlink:type="simple" xlink:show="embed" xlink:actuate="onLoad"/></draw:frame></text:p>
          </table:table-cell>
          <table:table-cell office:value-type="string" table:style-name="PluginODTAutoStyle_TableCell_14">
            <text:p text:style-name="PluginODTAutoStyle_Paragraph_15">Moodle propose deux types de tolérance : relatif ou nominal. Prenons un exemple pour mieux comprendre :</text:p>
            <text:list text:style-name="List_20_1" text:continue-numbering="false">
              <text:list-item>
                <text:p text:style-name="List_20_1_Content_First"> une tolérance de 0,01 de type <text:span text:style-name="Strong_20_Emphasis">Relatif</text:span> signifie qu'une erreur de 1 % est acceptée (Ce type de tolérance est utile lorsque la magnitude de la bonne réponse peut différer beaucoup d'une valeur du jeu à l'autre) ;</text:p>
              </text:list-item>
              <text:list-item>
                <text:p text:style-name="List_20_1_Content_Last"> une tolérance de 0,01 de type <text:span text:style-name="Strong_20_Emphasis">Nominal</text:span> signifie que seront acceptées les réponses comprises dans un intervalle de 0,01 autour de la réponse exacte (+/- 0,01).</text:p>
              </text:list-item>
            </text:list>
          </table:table-cell>
        </table:table-row>
      </table:table>
      <text:h text:style-name="Heading_20_2" text:outline-level="2"><text:bookmark-start text:name="__RefHeading___etape_8demander_la_recherche_des_variables_9"/><text:bookmark-start text:name="etape_8demander_la_recherche_des_variables"/>Étape 8 : demander la recherche des variables<text:bookmark-end text:name="__RefHeading___etape_8demander_la_recherche_des_variables_9"/><text:bookmark-end text:name="etape_8demander_la_recherche_des_variables"/></text:h>
      <text:list text:style-name="List_20_1" text:continue-numbering="false">
        <text:list-item>
          <text:p text:style-name="LastListParagraph_List_20_1_Content_First"> Tout en bas de la page, cliquer sur “<text:span text:style-name="Strong_20_Emphasis">Rechercher les jokers {x…} présents dans les formules de réponses correctes</text:span>” : </text:p>
        </text:list-item>
      </text:list>
      <text:p text:style-name="Text_20_body"><draw:frame draw:style-name="mediacenter" draw:name="12" text:anchor-type="paragraph" draw:z-index="12" svg:width="14.657916666667cm" svg:height="4.683125cm"><draw:image xlink:href="Pictures/7a3a7ec3d6ea7c82b0dedcbbd730febd.png" xlink:type="simple" xlink:show="embed" xlink:actuate="onLoad"/></draw:frame></text:p>
      <text:h text:style-name="Heading_20_2" text:outline-level="2"><text:bookmark-start text:name="__RefHeading___etape_9indiquer_les_intervalles_des_variables_10"/><text:bookmark-start text:name="etape_9indiquer_les_intervalles_des_variables"/>Étape 9 : indiquer les intervalles des variables<text:bookmark-end text:name="__RefHeading___etape_9indiquer_les_intervalles_des_variables_10"/><text:bookmark-end text:name="etape_9indiquer_les_intervalles_des_variables"/></text:h>
      <text:list text:style-name="List_20_1" text:continue-numbering="false">
        <text:list-item>
          <text:p text:style-name="LastListParagraph_List_20_1_Content_First"> Presque tout en bas de la page, cliquer sur “<text:span text:style-name="Strong_20_Emphasis">Jokers utilisés pour générer les valeurs</text:span>” : </text:p>
        </text:list-item>
      </text:list>
      <text:p text:style-name="Text_20_body"><draw:frame draw:style-name="mediacenter" draw:name="13" text:anchor-type="paragraph" draw:z-index="13" svg:width="18.758958333333cm" style:rel-width="100%" svg:height="5.23875cm" style:rel-height="scale"><draw:image xlink:href="Pictures/1428cb0213ad917449f145f95ea9298e.png" xlink:type="simple" xlink:show="embed" xlink:actuate="onLoad"/></draw:frame></text:p>
      <text:list text:style-name="List_20_1" text:continue-numbering="false">
        <text:list-item>
          <text:p text:style-name="LastListParagraph_List_20_1_Content_First"> Indiquer les intervalles pour chaque variable (ici, la base x du rectangle devra varier entre 15 et 25 cm tandis que la hauteur du rectangle devra varier entre 5 et 10 cm) : </text:p>
        </text:list-item>
      </text:list>
      <text:p text:style-name="Text_20_body"><draw:frame draw:style-name="mediacenter" draw:name="14" text:anchor-type="paragraph" draw:z-index="14" svg:width="19.499791666667cm" style:rel-width="100%" svg:height="6.7204166666667cm" style:rel-height="scale"><draw:image xlink:href="Pictures/de1d3eb5cc2390afbc8cda4bca8d8cfe.png" xlink:type="simple" xlink:show="embed" xlink:actuate="onLoad"/></draw:frame></text:p>
      <text:h text:style-name="Heading_20_2" text:outline-level="2"><text:bookmark-start text:name="__RefHeading___etape_10creer_un_certain_nombre_de_jeux_de_valeurs_11"/><text:bookmark-start text:name="etape_10creer_un_certain_nombre_de_jeux_de_valeurs"/>Étape 10 : créer un certain nombre de jeux de valeurs<text:bookmark-end text:name="__RefHeading___etape_10creer_un_certain_nombre_de_jeux_de_valeurs_11"/><text:bookmark-end text:name="etape_10creer_un_certain_nombre_de_jeux_de_valeurs"/></text:h>
      <text:list text:style-name="List_20_1" text:continue-numbering="false">
        <text:list-item>
          <text:p text:style-name="LastListParagraph_List_20_1_Content_First"> Sélectionner le nombre de jeux de valeurs qui serviront aux étudiants : </text:p>
        </text:list-item>
      </text:list>
      <text:p text:style-name="Text_20_body"><draw:frame draw:style-name="mediacenter" draw:name="15" text:anchor-type="paragraph" draw:z-index="15" svg:width="11.562291666667cm" svg:height="5.87375cm"><draw:image xlink:href="Pictures/57fed061b8815885673407b30aa01961.png" xlink:type="simple" xlink:show="embed" xlink:actuate="onLoad"/></draw:frame></text:p>
      <text:list text:style-name="List_20_1" text:continue-numbering="false">
        <text:list-item>
          <text:p text:style-name="LastListParagraph_List_20_1_Content_First"> Cliquer sur “<text:span text:style-name="Strong_20_Emphasis">Générer</text:span>” : </text:p>
        </text:list-item>
      </text:list>
      <text:p text:style-name="Text_20_body"><draw:frame draw:style-name="mediacenter" draw:name="16" text:anchor-type="paragraph" draw:z-index="16" svg:width="8.3608333333333cm" svg:height="1.9579166666667cm"><draw:image xlink:href="Pictures/b637057736c0adbe89367901f69fb3fc.png" xlink:type="simple" xlink:show="embed" xlink:actuate="onLoad"/></draw:frame></text:p>
      <text:list text:style-name="List_20_1" text:continue-numbering="false">
        <text:list-item>
          <text:p text:style-name="LastListParagraph_List_20_1_Content_First"> Cliquer sur “<text:span text:style-name="Strong_20_Emphasis">Valeur du (des) joker(s)</text:span>” : </text:p>
        </text:list-item>
      </text:list>
      <text:p text:style-name="Text_20_body"><draw:frame draw:style-name="mediacenter" draw:name="17" text:anchor-type="paragraph" draw:z-index="17" svg:width="13.573125cm" svg:height="4.1539583333333cm"><draw:image xlink:href="Pictures/ccb06c0f0ddc25f0b259c1e82a579779.png" xlink:type="simple" xlink:show="embed" xlink:actuate="onLoad"/></draw:frame></text:p>
      <text:list text:style-name="List_20_1" text:continue-numbering="false">
        <text:list-item>
          <text:p text:style-name="LastListParagraph_List_20_1_Content_First"> Vérifier que la valeur proposée aléatoirement correspond à votre attendu : </text:p>
        </text:list-item>
      </text:list>
      <text:p text:style-name="Text_20_body"><draw:frame draw:style-name="mediacenter" draw:name="18" text:anchor-type="paragraph" draw:z-index="18" svg:width="14.261041666667cm" svg:height="2.8575cm"><draw:image xlink:href="Pictures/d0e2ed319cddec8230b207efa24246b6.png" xlink:type="simple" xlink:show="embed" xlink:actuate="onLoad"/></draw:frame></text:p>
      <text:h text:style-name="Heading_20_2" text:outline-level="2"><text:bookmark-start text:name="__RefHeading___etape_11previsualiser_la_question_12"/><text:bookmark-start text:name="etape_11previsualiser_la_question"/>Étape 11 : prévisualiser la question<text:bookmark-end text:name="__RefHeading___etape_11previsualiser_la_question_12"/><text:bookmark-end text:name="etape_11previsualiser_la_question"/></text:h>
      <text:list text:style-name="List_20_1" text:continue-numbering="false">
        <text:list-item>
          <text:p text:style-name="LastListParagraph_List_20_1_Content_First"> Cliquer sur “<text:span text:style-name="Strong_20_Emphasis">Enregistrer les modifications et continuer</text:span>” : </text:p>
        </text:list-item>
      </text:list>
      <text:p text:style-name="Text_20_body"><draw:frame draw:style-name="mediacenter" draw:name="19" text:anchor-type="paragraph" draw:z-index="19" svg:width="5.6091666666667cm" svg:height="1.905cm"><draw:image xlink:href="Pictures/7a68e1fadf87a962d7eb632446d23f25.png" xlink:type="simple" xlink:show="embed" xlink:actuate="onLoad"/></draw:frame></text:p>
      <text:list text:style-name="List_20_1" text:continue-numbering="false">
        <text:list-item>
          <text:p text:style-name="LastListParagraph_List_20_1_Content_First"> Cliquer sur “<text:span text:style-name="Strong_20_Emphasis">Aperçu</text:span>” : </text:p>
        </text:list-item>
      </text:list>
      <text:p text:style-name="Text_20_body"><draw:frame draw:style-name="mediacenter" draw:name="20" text:anchor-type="paragraph" draw:z-index="20" svg:width="7.223125cm" svg:height="2.0108333333333cm"><draw:image xlink:href="Pictures/3c0a70a0624a0e85d938b88c928649ea.png" xlink:type="simple" xlink:show="embed" xlink:actuate="onLoad"/></draw:frame></text:p>
      <text:list text:style-name="List_20_1" text:continue-numbering="false">
        <text:list-item>
          <text:p text:style-name="LastListParagraph_List_20_1_Content_First"> Essayer de marquer un résultat et cliquer sur “<text:span text:style-name="Strong_20_Emphasis">Envoyer et terminer</text:span>” : </text:p>
        </text:list-item>
      </text:list>
      <text:p text:style-name="Text_20_body"><draw:frame draw:style-name="mediacenter" draw:name="21" text:anchor-type="paragraph" draw:z-index="21" svg:width="13.837708333333cm" svg:height="4.206875cm"><draw:image xlink:href="Pictures/d842f7365c14fe4e92ee9570056a840e.png" xlink:type="simple" xlink:show="embed" xlink:actuate="onLoad"/></draw:frame></text:p>
      <text:list text:style-name="List_20_1" text:continue-numbering="false">
        <text:list-item>
          <text:p text:style-name="LastListParagraph_List_20_1_Content_First"> Vérifier que la question renvoie le comportement attendu : </text:p>
        </text:list-item>
      </text:list>
      <text:p text:style-name="Text_20_body"><draw:frame draw:style-name="mediacenter" draw:name="22" text:anchor-type="paragraph" draw:z-index="22" svg:width="13.943541666667cm" svg:height="4.8947916666667cm"><draw:image xlink:href="Pictures/411ea6794f1a9c783556807043cd99d5.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23" text:anchor-type="as-char" draw:z-index="23" svg:width="1.27cm" svg:height="1.27cm"><draw:image xlink:href="Pictures/5ad24ea9cfd131c7a217923eae44fdf2.png" xlink:type="simple" xlink:show="embed" xlink:actuate="onLoad"/></draw:frame></text:p>
          </table:table-cell>
          <table:table-cell office:value-type="string" table:style-name="PluginODTAutoStyle_TableCell_19">
            <text:p text:style-name="PluginODTAutoStyle_Paragraph_20">Moodle accepte tout autant les réponses avec une “<text:span text:style-name="Strong_20_Emphasis">virgule</text:span>” ou avec un “<text:span text:style-name="Strong_20_Emphasis">point</text:span>”.</text:p>
          </table:table-cell>
        </table:table-row>
      </table:table>
      <text:list text:style-name="List_20_1" text:continue-numbering="false">
        <text:list-item>
          <text:p text:style-name="LastListParagraph_List_20_1_Content_First"> Preuve par l'exemple, le même résultat est accepté mais cette fois-ci en utilisant un “point” : </text:p>
        </text:list-item>
      </text:list>
      <text:p text:style-name="Text_20_body"><draw:frame draw:style-name="mediacenter" draw:name="24" text:anchor-type="paragraph" draw:z-index="24" svg:width="13.890625cm" svg:height="3.9422916666667cm"><draw:image xlink:href="Pictures/29f30bb8f4b26bd31a5eed92a65d3959.png" xlink:type="simple" xlink:show="embed" xlink:actuate="onLoad"/></draw:frame></text:p>
      <text:list text:style-name="List_20_1" text:continue-numbering="false">
        <text:list-item>
          <text:p text:style-name="LastListParagraph_List_20_1_Content_First"> Cliquer sur “<text:span text:style-name="Strong_20_Emphasis">Fermer la prévisualisation</text:span>” : </text:p>
        </text:list-item>
      </text:list>
      <text:p text:style-name="Text_20_body"><draw:frame draw:style-name="mediacenter" draw:name="25" text:anchor-type="paragraph" draw:z-index="25" svg:width="13.467291666667cm" svg:height="1.4022916666667cm"><draw:image xlink:href="Pictures/f97e7eec094fd34ade1fa3f99593e401.png" xlink:type="simple" xlink:show="embed" xlink:actuate="onLoad"/></draw:frame></text:p>
      <text:h text:style-name="Heading_20_2" text:outline-level="2"><text:bookmark-start text:name="__RefHeading___etape_12cliquer_sur_enregistrer_13"/><text:bookmark-start text:name="etape_12cliquer_sur_enregistrer"/>Étape 12 : cliquer sur "Enregistrer"<text:bookmark-end text:name="__RefHeading___etape_12cliquer_sur_enregistrer_13"/><text:bookmark-end text:name="etape_12cliquer_sur_enregistrer"/></text:h>
      <text:p text:style-name="Text_20_body"><draw:frame draw:style-name="mediacenter" draw:name="26" text:anchor-type="paragraph" draw:z-index="26" svg:width="6.6410416666667cm" svg:height="2.301875cm"><draw:image xlink:href="Pictures/64e66c030e267d65907dc692ad312163.png" xlink:type="simple" xlink:show="embed" xlink:actuate="onLoad"/></draw:frame></text:p>
      <text:h text:style-name="Heading_20_2" text:outline-level="2"><text:bookmark-start text:name="__RefHeading___optionnotation_differenciee_14"/><text:bookmark-start text:name="optionnotation_differenciee"/>Option : notation différenciée<text:bookmark-end text:name="__RefHeading___optionnotation_differenciee_14"/><text:bookmark-end text:name="optionnotation_differenciee"/></text:h>
      <text:p text:style-name="Text_20_body">Si vous souhaitez accorder un pourcentage différent en fonction de la précision de la réponse (par exemple 100 % pour la valeur exacte et 50 % pour une valeur approchée à 0,1 près dans la même unité) : </text:p>
      <text:list text:style-name="List_20_1" text:continue-numbering="false">
        <text:list-item>
          <text:p text:style-name="LastListParagraph_List_20_1_Content_First"> Dans “<text:span text:style-name="Strong_20_Emphasis">Réponses</text:span>”, cliquer sur “<text:span text:style-name="Strong_20_Emphasis">1 emplacement supplémentaire vide</text:span>” :</text:p>
        </text:list-item>
      </text:list>
      <text:p text:style-name="Text_20_body"><draw:frame draw:style-name="mediacenter" draw:name="27" text:anchor-type="paragraph" draw:z-index="27" svg:width="5.000625cm" svg:height="1.4816666666667cm"><draw:image xlink:href="Pictures/5c90aa9c86d9a958c5ef12ad94e14a12.png" xlink:type="simple" xlink:show="embed" xlink:actuate="onLoad"/></draw:frame></text:p>
      <text:list text:style-name="List_20_1" text:continue-numbering="false">
        <text:list-item>
          <text:p text:style-name="LastListParagraph_List_20_1_Content_First"> Régler les deux propositions selon vos besoins : </text:p>
        </text:list-item>
      </text:list>
      <text:p text:style-name="Text_20_body"><draw:frame draw:style-name="mediacenter" draw:name="28" text:anchor-type="paragraph" draw:z-index="28" svg:width="23.547916666667cm" style:rel-width="100%" svg:height="12.091458333333cm" style:rel-height="scale"><draw:image xlink:href="Pictures/49d691fa8c3448a3e5444544a1ebf4df.png" xlink:type="simple" xlink:show="embed" xlink:actuate="onLoad"/></draw:frame></text:p>
      <text:h text:style-name="Heading_20_2" text:outline-level="2"><text:bookmark-start text:name="__RefHeading___en_savoir_plus_sur_la_syntaxe_des_formules_15"/><text:bookmark-start text:name="en_savoir_plus_sur_la_syntaxe_des_formules"/>En savoir plus sur la syntaxe des formules<text:bookmark-end text:name="__RefHeading___en_savoir_plus_sur_la_syntaxe_des_formules_15"/><text:bookmark-end text:name="en_savoir_plus_sur_la_syntaxe_des_formules"/></text:h>
      <text:p text:style-name="Text_20_body">Se reporter à la documentation Moodle : <text:a xlink:type="simple" xlink:href="https://docs.moodle.org/3x/fr/Question_calcul%C3%A9e_simple#Syntaxe_de_la_formule_de_la_r.C3.A9ponse_correcte" text:style-name="Internet_20_link" text:visited-style-name="Visited_20_Internet_20_Link">Question simple calculée : syntaxe de la formule de la réponse correct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8T17::34:41</meta:creation-date>
    <dc:creator>Generated</dc:creator>
    <dc:date>2026-08-18T17::34:41</dc:date>
    <dc:language>en-US</dc:language>
    <meta:editing-cycles>1</meta:editing-cycles>
    <meta:editing-duration>PT0S</meta:editing-duration>
    <dc:title>moodle:test:choix_questions:qroc_calculee_simple</dc:title>
  </office:meta>
</office:document-meta>
</file>