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07b31d5c2a72184bdfa6ed85be8d10.png"/>
  <manifest:file-entry manifest:media-type="image/png" manifest:full-path="Pictures/4b7a93005e7b6c8454ed2fda3fee80a9.png"/>
  <manifest:file-entry manifest:media-type="image/png" manifest:full-path="Pictures/3f458ace026a56ab6656343469d0c3af.png"/>
  <manifest:file-entry manifest:media-type="image/jpeg" manifest:full-path="Pictures/ab4d1b8567398569d7ec43b773022e59.jpg"/>
  <manifest:file-entry manifest:media-type="image/jpeg" manifest:full-path="Pictures/7f15b81c46552712978f0795b47c8671.jpg"/>
  <manifest:file-entry manifest:media-type="image/jpeg" manifest:full-path="Pictures/24acf28cb023ecffa5a051f64e30e901.jpg"/>
  <manifest:file-entry manifest:media-type="image/jpeg" manifest:full-path="Pictures/8422d113d9dea998c7c5dd751e1a2d94.jpg"/>
  <manifest:file-entry manifest:media-type="image/png" manifest:full-path="Pictures/5ad24ea9cfd131c7a217923eae44fdf2.png"/>
  <manifest:file-entry manifest:media-type="image/jpeg" manifest:full-path="Pictures/dfcfc35eeb2c9be43edb3cd12f61c8db.jpg"/>
  <manifest:file-entry manifest:media-type="image/png" manifest:full-path="Pictures/97305a7c278e940788e8203690050809.png"/>
  <manifest:file-entry manifest:media-type="image/png" manifest:full-path="Pictures/c62da777952cbba2990b4c2a0210ba51.png"/>
  <manifest:file-entry manifest:media-type="image/png" manifest:full-path="Pictures/d76da4b7365c9fc0083e1bd0abf26922.png"/>
  <manifest:file-entry manifest:media-type="image/jpeg" manifest:full-path="Pictures/e505b2fe3918cc0b4c886ee4dd3ba08c.jpg"/>
  <manifest:file-entry manifest:media-type="image/jpeg" manifest:full-path="Pictures/a792eb74c4f9c9225477401d1706107f.jpg"/>
  <manifest:file-entry manifest:media-type="image/png" manifest:full-path="Pictures/366dffcce98fde8ffd5e72cc383774aa.png"/>
  <manifest:file-entry manifest:media-type="image/png" manifest:full-path="Pictures/081113a0c7f054995dd52e22f9a327a7.png"/>
  <manifest:file-entry manifest:media-type="image/jpeg" manifest:full-path="Pictures/532974ca301d594393f885ddf9409171.jpg"/>
  <manifest:file-entry manifest:media-type="image/png" manifest:full-path="Pictures/5387c46bf9a67efbc17d7bd48105cbf3.png"/>
  <manifest:file-entry manifest:media-type="image/jpeg" manifest:full-path="Pictures/14a992f5ac919801833e58520eef71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m_choix_multiples"/><text:bookmark-start text:name="__RefHeading___question_choix_multiples_a_reponses_multiples_qrm_1"/><text:bookmark-start text:name="question_choix_multiples_a_reponses_multiples_qrm"/>Question "Choix multiples" à réponses multiples (QRM)<text:bookmark-end text:name="__RefHeading___question_choix_multiples_a_reponses_multiples_qrm_1"/><text:bookmark-end text:name="question_choix_multiples_a_reponses_multiples_qrm"/></text:h>
      <text:p text:style-name="Text_20_body"><draw:frame draw:style-name="mediacenter" draw:name="0" text:anchor-type="paragraph" draw:z-index="0" svg:width="1.7727083333333cm" svg:height="1.6404166666667cm"><draw:image xlink:href="Pictures/8d07b31d5c2a72184bdfa6ed85be8d10.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Pour savoir comment créer les questions directement dans la banque de question, se reporter à la documentation : <text:a xlink:type="simple" xlink:href="https://webcemu.unicaen.fr/doku.php?id=moodle:test:banque_questions" text:style-name="Internet_20_link" text:visited-style-name="Visited_20_Internet_20_Link">Créer et gérer une banque de questions</text:a>.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 Le type de question “Choix multiple” en mode « QRM » concerne la cotation additive simple et corrigée. Pour créer une « QRM » en cotation tout-ou-rien, veuillez vous reporter à la documentation : <text:a xlink:type="simple" xlink:href="https://webcemu.unicaen.fr/doku.php?id=moodle:test:choix_questions:choix_multiple-tout-ou-rien" text:style-name="Internet_20_link" text:visited-style-name="Visited_20_Internet_20_Link">Question à choix multiple tout-ou-rien</text:a></text:p>
          </table:table-cell>
        </table:table-row>
      </table:table>
      <text:h text:style-name="Heading_20_2" text:outline-level="2"><text:bookmark-start text:name="__RefHeading___etape_1selectionner_le_type_de_question_choix_multiple_2"/><text:bookmark-start text:name="etape_1selectionner_le_type_de_question_choix_multiple"/>Étape 1 : Sélectionner le type de question « choix multiple »<text:bookmark-end text:name="__RefHeading___etape_1selectionner_le_type_de_question_choix_multiple_2"/><text:bookmark-end text:name="etape_1selectionner_le_type_de_question_choix_multiple"/></text:h>
      <text:p text:style-name="Text_20_body"><draw:frame draw:style-name="media" draw:name="3" text:anchor-type="as-char" draw:z-index="3" svg:width="10.583333333333cm" svg:height="4.1275cm"><draw:image xlink:href="Pictures/ab4d1b8567398569d7ec43b773022e59.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4" text:anchor-type="as-char" draw:z-index="4" svg:width="10.583333333333cm" style:rel-width="100%" svg:height="6.1807813911472cm" style:rel-height="scale"><draw:image xlink:href="Pictures/7f15b81c46552712978f0795b47c8671.jp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webcemu.unicaen.fr/doku.php?id=moodle:test:banque_questions"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5" text:anchor-type="as-char" draw:z-index="5" svg:width="10.583333333333cm" style:rel-width="100%" svg:height="2.3007246376812cm" style:rel-height="scale"><draw:image xlink:href="Pictures/24acf28cb023ecffa5a051f64e30e901.jpg" xlink:type="simple" xlink:show="embed" xlink:actuate="onLoad"/></draw:frame></text:p>
      <text:h text:style-name="Heading_20_2" text:outline-level="2"><text:bookmark-start text:name="__RefHeading___etape_4ecrire_la_consigne_amorce_5"/><text:bookmark-start text:name="etape_4ecrire_la_consigne_amorce"/>Étape 4 : Écrire la consigne (amorce)<text:bookmark-end text:name="__RefHeading___etape_4ecrire_la_consigne_amorce_5"/><text:bookmark-end text:name="etape_4ecrire_la_consigne_amorce"/></text:h>
      <text:p text:style-name="Text_20_body"><draw:frame draw:style-name="media" draw:name="6" text:anchor-type="as-char" draw:z-index="6" svg:width="10.583333333333cm" style:rel-width="100%" svg:height="6.5983401546157cm" style:rel-height="scale"><draw:image xlink:href="Pictures/8422d113d9dea998c7c5dd751e1a2d94.jp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 Si besoin, n’hésitez pas à consulter la documentation : <text:a xlink:type="simple" xlink:href="https://webcemu.unicaen.fr/doku.php?id=moodle:wysiwyg" text:style-name="Internet_20_link" text:visited-style-name="Visited_20_Internet_20_Link">Utiliser l'éditeur de texte WYSIWYG</text:a> </text:p>
          </table:table-cell>
        </table:table-row>
      </table:table>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Il s’agit du nombre de points que la question permettra d’obtenir dans le futur test.</text:p>
      <text:p text:style-name="Text_20_body"><draw:frame draw:style-name="media" draw:name="8" text:anchor-type="as-char" draw:z-index="8" svg:width="10.583333333333cm" style:rel-width="100%" svg:height="1.7290294246816cm" style:rel-height="scale"><draw:image xlink:href="Pictures/dfcfc35eeb2c9be43edb3cd12f61c8db.jpg" xlink:type="simple" xlink:show="embed" xlink:actuate="onLoad"/></draw:frame></text:p>
      <text:h text:style-name="Heading_20_2" text:outline-level="2"><text:bookmark-start text:name="__RefHeading___etape_6selectionner_reponses_multiples_autorisees_7"/><text:bookmark-start text:name="etape_6selectionner_reponses_multiples_autorisees"/>Étape 6 : Sélectionner « Réponses multiples autorisées »<text:bookmark-end text:name="__RefHeading___etape_6selectionner_reponses_multiples_autorisees_7"/><text:bookmark-end text:name="etape_6selectionner_reponses_multiples_autorisees"/></text:h>
      <text:p text:style-name="Text_20_body"><draw:frame draw:style-name="mediacenter" draw:name="9" text:anchor-type="paragraph" draw:z-index="9" svg:width="7.9375cm" svg:height="3.7041666666667cm"><draw:image xlink:href="Pictures/97305a7c278e940788e8203690050809.png" xlink:type="simple" xlink:show="embed" xlink:actuate="onLoad"/></draw:frame></text:p>
      <text:h text:style-name="Heading_20_2" text:outline-level="2"><text:bookmark-start text:name="__RefHeading___etape_7supprimer_la_numerotation_des_choix_8"/><text:bookmark-start text:name="etape_7supprimer_la_numerotation_des_choix"/>Étape 7 : Supprimer la numérotation des choix<text:bookmark-end text:name="__RefHeading___etape_7supprimer_la_numerotation_des_choix_8"/><text:bookmark-end text:name="etape_7supprimer_la_numerotation_des_choix"/></text:h>
      <text:p text:style-name="Text_20_body"><draw:frame draw:style-name="mediacenter" draw:name="10" text:anchor-type="paragraph" draw:z-index="10" svg:width="6.3235416666667cm" svg:height="4.0216666666667cm"><draw:image xlink:href="Pictures/c62da777952cbba2990b4c2a0210ba51.png" xlink:type="simple" xlink:show="embed" xlink:actuate="onLoad"/></draw:frame></text:p>
      <text:h text:style-name="Heading_20_2" text:outline-level="2"><text:bookmark-start text:name="__RefHeading___etape_8ecrire_les_propositions_et_indiquer_leur_cotation_9"/><text:bookmark-start text:name="etape_8ecrire_les_propositions_et_indiquer_leur_cotation"/>Étape 8 : Écrire les propositions et indiquer leur cotation<text:bookmark-end text:name="__RefHeading___etape_8ecrire_les_propositions_et_indiquer_leur_cotation_9"/><text:bookmark-end text:name="etape_8ecrire_les_propositions_et_indiquer_leur_cotation"/></text:h>
      <text:p text:style-name="Text_20_body"><draw:frame draw:style-name="mediacenter" draw:name="11" text:anchor-type="paragraph" draw:z-index="11" svg:width="14.2875cm" svg:height="11.800416666667cm"><draw:image xlink:href="Pictures/d76da4b7365c9fc0083e1bd0abf26922.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 La question “Choix multiple” à réponses multiples (QRM) nécessite d’utiliser les <text:span text:style-name="Strong_20_Emphasis">pourcentages négatifs</text:span>. Les pourcentages négatifs sont affectés aux réponses incorrectes de façon à ce que l'ensemble des pourcentages s'équilibrent. Sinon, si l'étudiant coche toutes les cases il aura tous les points. Par contre, la note à la question ne peut pas passer dans les négatifs. Si l'étudiant n'a coché que des mauvaises réponses, il aura tout simplement 0 à la question.</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Par exemple dans le cas où la question possède <text:span text:style-name="Strong_20_Emphasis">deux réponses correctes et trois réponses incorrectes</text:span>, il faut affecter <text:span text:style-name="Strong_20_Emphasis">50%</text:span> pour chaque réponse correcte et <text:span text:style-name="Strong_20_Emphasis">-33,3333%</text:span> à chaque réponse incorrecte</text:p>
          </table:table-cell>
        </table:table-row>
      </table:table>
      <text:h text:style-name="Heading_20_2" text:outline-level="2"><text:bookmark-start text:name="__RefHeading___etape_9previsualiser_la_question_10"/><text:bookmark-start text:name="etape_9previsualiser_la_question"/>Étape 9 : Prévisualiser la question<text:bookmark-end text:name="__RefHeading___etape_9previsualiser_la_question_10"/><text:bookmark-end text:name="etape_9previsualiser_la_question"/></text:h>
      <text:list text:style-name="List_20_1" text:continue-numbering="false">
        <text:list-item>
          <text:p text:style-name="LastListParagraph_List_20_1_Content_First"> Cliquer sur « Enregistrer les modifications et continuer » =====</text:p>
        </text:list-item>
      </text:list>
      <text:p text:style-name="Text_20_body"><draw:frame draw:style-name="media" draw:name="14" text:anchor-type="as-char" draw:z-index="14" svg:width="10.583333333333cm" svg:height="3.4981325863679cm"><draw:image xlink:href="Pictures/e505b2fe3918cc0b4c886ee4dd3ba08c.jpg" xlink:type="simple" xlink:show="embed" xlink:actuate="onLoad"/></draw:frame></text:p>
      <text:list text:style-name="List_20_1" text:continue-numbering="false">
        <text:list-item>
          <text:p text:style-name="LastListParagraph_List_20_1_Content_First"> Cliquer sur « <text:span text:style-name="Strong_20_Emphasis">Aperçu</text:span> » : </text:p>
        </text:list-item>
      </text:list>
      <text:p text:style-name="Text_20_body"><draw:frame draw:style-name="media" draw:name="15" text:anchor-type="as-char" draw:z-index="15" svg:width="10.583333333333cm" svg:height="2.6398337112623cm"><draw:image xlink:href="Pictures/a792eb74c4f9c9225477401d1706107f.jpg" xlink:type="simple" xlink:show="embed" xlink:actuate="onLoad"/></draw:frame></text:p>
      <text:list text:style-name="List_20_1" text:continue-numbering="false">
        <text:list-item>
          <text:p text:style-name="LastListParagraph_List_20_1_Content_First"> Choisir une proposition et cliquer sur « <text:span text:style-name="Strong_20_Emphasis">Envoyer et Terminer</text:span> » :</text:p>
        </text:list-item>
      </text:list>
      <text:p text:style-name="Text_20_body"><draw:frame draw:style-name="mediacenter" draw:name="16" text:anchor-type="paragraph" draw:z-index="16" svg:width="13.97cm" svg:height="5.9002083333333cm"><draw:image xlink:href="Pictures/366dffcce98fde8ffd5e72cc383774aa.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7" text:anchor-type="as-char" draw:z-index="17" svg:width="1.27cm" svg:height="1.27cm"><draw:image xlink:href="Pictures/3f458ace026a56ab6656343469d0c3af.png" xlink:type="simple" xlink:show="embed" xlink:actuate="onLoad"/></draw:frame></text:p>
          </table:table-cell>
          <table:table-cell office:value-type="string" table:style-name="PluginODTAutoStyle_TableCell_29">
            <text:p text:style-name="PluginODTAutoStyle_Paragraph_30"> Les questions à réponse unique utilisent les <text:span text:style-name="Strong_20_Emphasis">cases à cocher</text:span> (carrés) qui premettent de cocher une autre proposition. Dans les questions à réponses unique, la case à cocher sera sera remplacé par une bouton radio (rond à cocher) qui ne permettra pas de sélectionner plusieurs réponses. </text:p>
          </table:table-cell>
        </table:table-row>
      </table:table>
      <text:list text:style-name="List_20_1" text:continue-numbering="false">
        <text:list-item>
          <text:p text:style-name="LastListParagraph_List_20_1_Content_First"> Cliquer sur « <text:span text:style-name="Strong_20_Emphasis">Recommencer</text:span> » autant que souhaité et sur « <text:span text:style-name="Strong_20_Emphasis">Remplir les réponses correctes</text:span> » pour vérifier le comportement adéquat de la question. Puis, cliquer sur « <text:span text:style-name="Strong_20_Emphasis">Fermer le prévisualisation</text:span> » : </text:p>
        </text:list-item>
      </text:list>
      <text:p text:style-name="Text_20_body"><draw:frame draw:style-name="mediacenter" draw:name="18" text:anchor-type="paragraph" draw:z-index="18" svg:width="13.890625cm" svg:height="7.4347916666667cm"><draw:image xlink:href="Pictures/081113a0c7f054995dd52e22f9a327a7.png" xlink:type="simple" xlink:show="embed" xlink:actuate="onLoad"/></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9" text:anchor-type="as-char" draw:z-index="19"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Vous pouvez observer ici qu'en ayant coché toutes les réponses incorrectes, nous obtenons <text:span text:style-name="Strong_20_Emphasis">0</text:span> à la question et pas une note négative.</text:p>
          </table:table-cell>
        </table:table-row>
      </table:table>
      <text:h text:style-name="Heading_20_2" text:outline-level="2"><text:bookmark-start text:name="__RefHeading___etape_10cliquer_sur_enregistrer_11"/><text:bookmark-start text:name="etape_10cliquer_sur_enregistrer"/>Étape 10 : Cliquer sur « Enregistrer »<text:bookmark-end text:name="__RefHeading___etape_10cliquer_sur_enregistrer_11"/><text:bookmark-end text:name="etape_10cliquer_sur_enregistrer"/></text:h>
      <text:p text:style-name="Text_20_body"><draw:frame draw:style-name="media" draw:name="20" text:anchor-type="as-char" draw:z-index="20" svg:width="10.583333333333cm" svg:height="2.884083728278cm"><draw:image xlink:href="Pictures/532974ca301d594393f885ddf9409171.jpg" xlink:type="simple" xlink:show="embed" xlink:actuate="onLoad"/></draw:frame></text:p>
      <text:p text:style-name="Text_20_body">La question a été ajoutée dans votre banque de questions.</text:p>
      <text:h text:style-name="Heading_20_2" text:outline-level="2"><text:bookmark-start text:name="__RefHeading___optionreponse_inadmissible_12"/><text:bookmark-start text:name="optionreponse_inadmissible"/>Option : Réponse inadmissible<text:bookmark-end text:name="__RefHeading___optionreponse_inadmissible_12"/><text:bookmark-end text:name="optionreponse_inadmissible"/></text:h>
      <text:p text:style-name="Text_20_body">Il arrive que certains réponses soient considérées comme inadmissibles. En ce cas, la candidat doit obtenir zéro à la question même s'il a coché des réponses correctes. </text:p>
      <text:p text:style-name="Text_20_body">Pour cela, il faut affecter le pourcentage <text:span text:style-name="Strong_20_Emphasis">-100%</text:span> à cette réponses jugées inadmissible.</text:p>
      <text:p text:style-name="Text_20_body">Comme pour toute question à réponses multiples (QRM), la note de l'étudiant ne pourra pas être inférieure à zéro.</text:p>
      <text:h text:style-name="Heading_20_2" text:outline-level="2"><text:bookmark-start text:name="__RefHeading___optionajouter_un_feedback_retroaction_13"/><text:bookmark-start text:name="optionajouter_un_feedback_retroaction"/>Option : Ajouter un feedback (rétroaction)<text:bookmark-end text:name="__RefHeading___optionajouter_un_feedback_retroaction_13"/><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text:p>
        </text:list-item>
      </text:list>
      <text:p text:style-name="Text_20_body"><draw:frame draw:style-name="mediacenter" draw:name="21" text:anchor-type="paragraph" draw:z-index="21" svg:width="13.308541666667cm" svg:height="5.635625cm"><draw:image xlink:href="Pictures/5387c46bf9a67efbc17d7bd48105cbf3.pn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 draw:name="22" text:anchor-type="as-char" draw:z-index="22" svg:width="10.583333333333cm" svg:height="4.0200258397933cm"><draw:image xlink:href="Pictures/14a992f5ac919801833e58520eef7199.jp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2" text:outline-level="2"><text:bookmark-start text:name="__RefHeading___pour_aller_plus_loinles_regles_de_redaction_des_qcm_14"/><text:bookmark-start text:name="pour_aller_plus_loinles_regles_de_redaction_des_qcm"/>Pour aller plus loin : les règles de rédaction des QCM<text:bookmark-end text:name="__RefHeading___pour_aller_plus_loinles_regles_de_redaction_des_qcm_14"/><text:bookmark-end text:name="pour_aller_plus_loinles_regles_de_redaction_des_qcm"/></text:h>
      <text:list text:style-name="List_20_1" text:continue-numbering="false">
        <text:list-item>
          <text:p text:style-name="LastListParagraph_List_20_1_Content_First"> <text:a xlink:type="simple" xlink:href="https://webcemu.unicaen.fr/doku.php?id=moodle:test:regles_redaction_qcm" text:style-name="Internet_20_link" text:visited-style-name="Visited_20_Internet_20_Link">Règles de rédaction des questions à choix multipl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42:03</meta:creation-date>
    <dc:creator>Generated</dc:creator>
    <dc:date>2026-08-16T12::42:03</dc:date>
    <dc:language>en-US</dc:language>
    <meta:editing-cycles>1</meta:editing-cycles>
    <meta:editing-duration>PT0S</meta:editing-duration>
    <dc:title>moodle:test:choix_questions:qrm_choix_multiples</dc:title>
  </office:meta>
</office:document-meta>
</file>