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a5001d49577a8a41f5f168e817e4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glisser_deposer_texte"/><text:bookmark-start text:name="__RefHeading___creer_une_question_de_type_glisser-deposer_sur_texte_1"/><text:bookmark-start text:name="creer_une_question_de_type_glisser-deposer_sur_texte"/>Créer une question de type "Glisser-déposer sur texte"<text:bookmark-end text:name="__RefHeading___creer_une_question_de_type_glisser-deposer_sur_texte_1"/><text:bookmark-end text:name="creer_une_question_de_type_glisser-deposer_sur_texte"/></text:h>
      <text:p text:style-name="Text_20_body"><draw:frame draw:style-name="mediacenter" draw:name="0" text:anchor-type="paragraph" draw:z-index="0" svg:width="1.8520833333333cm" svg:height="1.74625cm"><draw:image xlink:href="Pictures/27a5001d49577a8a41f5f168e817e403.png" xlink:type="simple" xlink:show="embed" xlink:actuate="onLoad"/></draw:frame></text:p>
      <text:p text:style-name="Text_20_body">Se reporter à la documentation : <text:a xlink:type="simple" xlink:href="https://webcemu.unicaen.fr/doku.php?id=moodle:test:choix_questions:glisser-deposer_sur_texte" text:style-name="Internet_20_link" text:visited-style-name="Visited_20_Internet_20_Link">Glisser-déposer sur tex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46:55</meta:creation-date>
    <dc:creator>Generated</dc:creator>
    <dc:date>2026-08-24T16::46:55</dc:date>
    <dc:language>en-US</dc:language>
    <meta:editing-cycles>1</meta:editing-cycles>
    <meta:editing-duration>PT0S</meta:editing-duration>
    <dc:title>moodle:test:choix_questions:glisser_deposer_texte</dc:title>
  </office:meta>
</office:document-meta>
</file>