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c55e6a8de2542c363cb8d0fac8fb070.png"/>
  <manifest:file-entry manifest:media-type="image/png" manifest:full-path="Pictures/4b7a93005e7b6c8454ed2fda3fee80a9.png"/>
  <manifest:file-entry manifest:media-type="image/png" manifest:full-path="Pictures/62205898f4a1e0136a1a4049820989cc.png"/>
  <manifest:file-entry manifest:media-type="image/png" manifest:full-path="Pictures/733b2fd604f1c1d9d82ce9dc73d4896e.png"/>
  <manifest:file-entry manifest:media-type="image/png" manifest:full-path="Pictures/0c5e30669bd55eaae7b8f4d722fd56ab.png"/>
  <manifest:file-entry manifest:media-type="image/png" manifest:full-path="Pictures/8f8abd84c09bf52d627f9b641c15ed6f.png"/>
  <manifest:file-entry manifest:media-type="image/png" manifest:full-path="Pictures/f09a0276b9e9108ebada178fbc285ccf.png"/>
  <manifest:file-entry manifest:media-type="image/png" manifest:full-path="Pictures/a3a6f9310a628dbf6ed8c14853fd302b.png"/>
  <manifest:file-entry manifest:media-type="image/png" manifest:full-path="Pictures/11b5c4d1bf0eeb61312085ede62ad4cc.png"/>
  <manifest:file-entry manifest:media-type="image/png" manifest:full-path="Pictures/5ad24ea9cfd131c7a217923eae44fdf2.png"/>
  <manifest:file-entry manifest:media-type="image/png" manifest:full-path="Pictures/3fcc261800b1f9ccdabfc6a9a2264b58.png"/>
  <manifest:file-entry manifest:media-type="image/png" manifest:full-path="Pictures/827b8b70e8e3fc8fd638f645c48199d8.png"/>
  <manifest:file-entry manifest:media-type="image/png" manifest:full-path="Pictures/922af3f51a9d2b1a4fb4ff509e09eb37.png"/>
  <manifest:file-entry manifest:media-type="image/png" manifest:full-path="Pictures/b67e5eb72f9c6e85d5fc03b6620a2b0a.png"/>
  <manifest:file-entry manifest:media-type="image/png" manifest:full-path="Pictures/65497c021d9283f6af161c5bfbbb484e.png"/>
  <manifest:file-entry manifest:media-type="image/png" manifest:full-path="Pictures/33b663f2b8f9507fd4c6113acc33d904.png"/>
  <manifest:file-entry manifest:media-type="image/png" manifest:full-path="Pictures/18d9244c57c8e7e7603e470b1021a5a0.png"/>
  <manifest:file-entry manifest:media-type="image/png" manifest:full-path="Pictures/570d90664e46514220b8182efbfc8f69.png"/>
  <manifest:file-entry manifest:media-type="image/png" manifest:full-path="Pictures/563c6323425748976cd83e460da78246.png"/>
  <manifest:file-entry manifest:media-type="image/png" manifest:full-path="Pictures/2a104f542ed587bd85a9f2f362ef05e8.png"/>
  <manifest:file-entry manifest:media-type="image/png" manifest:full-path="Pictures/7176fcbabb464053ed5b66a0a8e5a5cf.png"/>
  <manifest:file-entry manifest:media-type="image/png" manifest:full-path="Pictures/d09df4e9be04aa9579408cc77e4877e2.png"/>
  <manifest:file-entry manifest:media-type="image/png" manifest:full-path="Pictures/de7738eccd9160c6d55ee5306f6de1fc.png"/>
  <manifest:file-entry manifest:media-type="image/png" manifest:full-path="Pictures/480a0d9663ab3f4108722edd54fa9a2a.png"/>
  <manifest:file-entry manifest:media-type="image/png" manifest:full-path="Pictures/78f8a554225bd8634c485e4c73ec86df.png"/>
  <manifest:file-entry manifest:media-type="image/png" manifest:full-path="Pictures/1515098aef078dcf373fae7e14a070f8.png"/>
  <manifest:file-entry manifest:media-type="image/png" manifest:full-path="Pictures/2c148e78d37f815f5255b925db701c44.png"/>
  <manifest:file-entry manifest:media-type="image/png" manifest:full-path="Pictures/1707ce10c764e7353b2fd7f9fb4b36c3.png"/>
  <manifest:file-entry manifest:media-type="image/png" manifest:full-path="Pictures/ee619cb334aae91386fa86791111c3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choix_questions:glisser_deposer_marqueur"/><text:bookmark-start text:name="__RefHeading___creer_une_question_de_type_marqueurs_a_glisser-deposer_1"/><text:bookmark-start text:name="creer_une_question_de_type_marqueurs_a_glisser-deposer"/>Créer une question de type "Marqueurs à glisser-déposer"<text:bookmark-end text:name="__RefHeading___creer_une_question_de_type_marqueurs_a_glisser-deposer_1"/><text:bookmark-end text:name="creer_une_question_de_type_marqueurs_a_glisser-deposer"/></text:h>
      <text:p text:style-name="Text_20_body"><draw:frame draw:style-name="mediacenter" draw:name="0" text:anchor-type="paragraph" draw:z-index="0" svg:width="2.1166666666667cm" svg:height="1.7991666666667cm"><draw:image xlink:href="Pictures/bc55e6a8de2542c363cb8d0fac8fb070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e format de question “marqueurs à glisser-déposer” est très adapté pour les exercices de tri de données lorsqu'il faut déposer dans une même zone plusieurs étiquettes. Dans le cas où chaque zone de dépôt correspond à une  seule étiquette, nous vous recommandons plutôt le format <text:a xlink:type="simple" xlink:href="https://webcemu.unicaen.fr/doku.php?id=moodle:test:choix_questions:glisser_deposer_image" text:style-name="Internet_20_link" text:visited-style-name="Visited_20_Internet_20_Link">"Glisser-déposer sur une image"</text:a>.</text:p>
          </table:table-cell>
        </table:table-row>
      </table:table>
      <text:h text:style-name="Heading_20_2" text:outline-level="2"><text:bookmark-start text:name="__RefHeading___etape_1choisir_le_type_de_question_2"/><text:bookmark-start text:name="etape_1choisir_le_type_de_question"/>Étape 1 : choisir le type de question<text:bookmark-end text:name="__RefHeading___etape_1choisir_le_type_de_question_2"/><text:bookmark-end text:name="etape_1choisir_le_type_de_question"/></text:h>
      <text:list text:style-name="List_20_1" text:continue-numbering="false">
        <text:list-item>
          <text:p text:style-name="LastListParagraph_List_20_1_Content_First"> sélectionner le type de question “Marqueurs à glisser-déposer” et cliquer sur “Ajouter” : </text:p>
        </text:list-item>
      </text:list>
      <text:p text:style-name="Text_20_body"><draw:frame draw:style-name="mediacenter" draw:name="2" text:anchor-type="paragraph" draw:z-index="2" svg:width="11.324166666667cm" svg:height="13.837708333333cm"><draw:image xlink:href="Pictures/62205898f4a1e0136a1a4049820989cc.png" xlink:type="simple" xlink:show="embed" xlink:actuate="onLoad"/></draw:frame></text:p>
      <text:h text:style-name="Heading_20_2" text:outline-level="2"><text:bookmark-start text:name="__RefHeading___etape_2si_besoin_choisir_la_categorie_3"/><text:bookmark-start text:name="etape_2si_besoin_choisir_la_categorie"/>Étape 2 : si besoin, choisir la catégorie<text:bookmark-end text:name="__RefHeading___etape_2si_besoin_choisir_la_categorie_3"/><text:bookmark-end text:name="etape_2si_besoin_choisir_la_categorie"/></text:h>
      <text:p text:style-name="Text_20_body"><draw:frame draw:style-name="mediacenter" draw:name="3" text:anchor-type="paragraph" draw:z-index="3" svg:width="16.801041666667cm" svg:height="11.43cm"><draw:image xlink:href="Pictures/733b2fd604f1c1d9d82ce9dc73d4896e.png" xlink:type="simple" xlink:show="embed" xlink:actuate="onLoad"/></draw:frame></text:p>
      <text:p text:style-name="Text_20_body">Si vous n'avez pas créé de catégorie spécifique pour classer vos questions, laisser la catégorie par <text:span text:style-name="Strong_20_Emphasis">Défaut</text:span>. Si vous souhaitez en savoir plus sur le classement des questions, reportez-vous à la documentation : <text:a xlink:type="simple" xlink:href="https://webcemu.unicaen.fr/doku.php?id=moodle:test:banque_questions" text:style-name="Internet_20_link" text:visited-style-name="Visited_20_Internet_20_Link">Créer et gérer une banque de questions</text:a>.</text:p>
      <text:h text:style-name="Heading_20_2" text:outline-level="2"><text:bookmark-start text:name="__RefHeading___etape_3donner_un_nom_a_la_question_4"/><text:bookmark-start text:name="etape_3donner_un_nom_a_la_question"/>Étape 3 : donner un nom à la question<text:bookmark-end text:name="__RefHeading___etape_3donner_un_nom_a_la_question_4"/><text:bookmark-end text:name="etape_3donner_un_nom_a_la_question"/></text:h>
      <text:p text:style-name="Text_20_body"><draw:frame draw:style-name="mediacenter" draw:name="4" text:anchor-type="paragraph" draw:z-index="4" svg:width="15.875cm" svg:height="1.7197916666667cm"><draw:image xlink:href="Pictures/0c5e30669bd55eaae7b8f4d722fd56ab.png" xlink:type="simple" xlink:show="embed" xlink:actuate="onLoad"/></draw:frame></text:p>
      <text:h text:style-name="Heading_20_2" text:outline-level="2"><text:bookmark-start text:name="__RefHeading___etape_4indiquer_la_consigne_et_le_texte_a_completer_5"/><text:bookmark-start text:name="etape_4indiquer_la_consigne_et_le_texte_a_completer"/>Étape 4 : indiquer la consigne et le texte à compléter<text:bookmark-end text:name="__RefHeading___etape_4indiquer_la_consigne_et_le_texte_a_completer_5"/><text:bookmark-end text:name="etape_4indiquer_la_consigne_et_le_texte_a_completer"/></text:h>
      <text:p text:style-name="Text_20_body"><draw:frame draw:style-name="mediacenter" draw:name="5" text:anchor-type="paragraph" draw:z-index="5" svg:width="16.218958333333cm" svg:height="10.503958333333cm"><draw:image xlink:href="Pictures/8f8abd84c09bf52d627f9b641c15ed6f.png" xlink:type="simple" xlink:show="embed" xlink:actuate="onLoad"/></draw:frame></text:p>
      <text:h text:style-name="Heading_20_2" text:outline-level="2"><text:bookmark-start text:name="__RefHeading___etape_5indiquer_le_nombre_de_points_6"/><text:bookmark-start text:name="etape_5indiquer_le_nombre_de_points"/>Étape 5 : indiquer le nombre de points<text:bookmark-end text:name="__RefHeading___etape_5indiquer_le_nombre_de_points_6"/><text:bookmark-end text:name="etape_5indiquer_le_nombre_de_points"/></text:h>
      <text:p text:style-name="Text_20_body"><draw:frame draw:style-name="mediacenter" draw:name="6" text:anchor-type="paragraph" draw:z-index="6" svg:width="9.8425cm" svg:height="1.4816666666667cm"><draw:image xlink:href="Pictures/f09a0276b9e9108ebada178fbc285ccf.png" xlink:type="simple" xlink:show="embed" xlink:actuate="onLoad"/></draw:frame></text:p>
      <text:h text:style-name="Heading_20_2" text:outline-level="2"><text:bookmark-start text:name="__RefHeading___etape_6charger_une_image_de_fond_7"/><text:bookmark-start text:name="etape_6charger_une_image_de_fond"/>Étape 6 : charger une image de fond<text:bookmark-end text:name="__RefHeading___etape_6charger_une_image_de_fond_7"/><text:bookmark-end text:name="etape_6charger_une_image_de_fond"/></text:h>
      <text:list text:style-name="List_20_1" text:continue-numbering="false">
        <text:list-item>
          <text:p text:style-name="LastListParagraph_List_20_1_Content_First"> vous pouvez directement faire glisser l'image de fond :</text:p>
        </text:list-item>
      </text:list>
      <text:p text:style-name="Text_20_body"><draw:frame draw:style-name="mediacenter" draw:name="7" text:anchor-type="paragraph" draw:z-index="7" svg:width="16.880416666667cm" svg:height="10.345208333333cm"><draw:image xlink:href="Pictures/a3a6f9310a628dbf6ed8c14853fd302b.png" xlink:type="simple" xlink:show="embed" xlink:actuate="onLoad"/></draw:frame></text:p>
      <text:list text:style-name="List_20_1" text:continue-numbering="false">
        <text:list-item>
          <text:p text:style-name="LastListParagraph_List_20_1_Content_First"> si l'image n'apparait pas en dessous, cliquer sur “Rafraichir l’aperçu” :</text:p>
        </text:list-item>
      </text:list>
      <text:p text:style-name="Text_20_body"><draw:frame draw:style-name="mediacenter" draw:name="8" text:anchor-type="paragraph" draw:z-index="8" svg:width="17.409583333333cm" style:rel-width="100%" svg:height="14.896041666667cm" style:rel-height="scale"><draw:image xlink:href="Pictures/11b5c4d1bf0eeb61312085ede62ad4cc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9" text:anchor-type="as-char" draw:z-index="9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La taille recommandée est <text:span text:style-name="Strong_20_Emphasis">600×400 pixels</text:span> pour obtenir un affichage optimal. Si vous devez créer votre fond, vous pouvez le faire dans un logiciel comme “PAINT” dans lequel vous pouvez régler la taille de votre image : <draw:frame draw:style-name="mediacenter" draw:name="10" text:anchor-type="paragraph" draw:z-index="10" svg:width="18.018125cm" style:rel-width="100%" svg:height="11.244791666667cm" style:rel-height="scale"><draw:image xlink:href="Pictures/3fcc261800b1f9ccdabfc6a9a2264b58.png" xlink:type="simple" xlink:show="embed" xlink:actuate="onLoad"/></draw:frame></text:p>
            <text:p text:style-name="Text_20_body"><draw:frame draw:style-name="mediacenter" draw:name="11" text:anchor-type="paragraph" draw:z-index="11" svg:width="7.064375cm" svg:height="10.503958333333cm"><draw:image xlink:href="Pictures/827b8b70e8e3fc8fd638f645c48199d8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etape_7cocher_melanger_8"/><text:bookmark-start text:name="etape_7cocher_melanger"/>Étape 7 : cocher "Mélanger"<text:bookmark-end text:name="__RefHeading___etape_7cocher_melanger_8"/><text:bookmark-end text:name="etape_7cocher_melanger"/></text:h>
      <text:list text:style-name="List_20_1" text:continue-numbering="false">
        <text:list-item>
          <text:p text:style-name="LastListParagraph_List_20_1_Content_First"> Cocher cette case permet de mélanger l'ordre des étiquettes de réponse proposées.</text:p>
        </text:list-item>
      </text:list>
      <text:p text:style-name="Text_20_body"><draw:frame draw:style-name="mediacenter" draw:name="12" text:anchor-type="paragraph" draw:z-index="12" svg:width="13.705416666667cm" svg:height="1.4816666666667cm"><draw:image xlink:href="Pictures/922af3f51a9d2b1a4fb4ff509e09eb37.png" xlink:type="simple" xlink:show="embed" xlink:actuate="onLoad"/></draw:frame></text:p>
      <text:h text:style-name="Heading_20_2" text:outline-level="2"><text:bookmark-start text:name="__RefHeading___etape_8indiquer_les_reponses_9"/><text:bookmark-start text:name="etape_8indiquer_les_reponses"/>Étape 8 : indiquer les réponses<text:bookmark-end text:name="__RefHeading___etape_8indiquer_les_reponses_9"/><text:bookmark-end text:name="etape_8indiquer_les_reponses"/></text:h>
      <text:list text:style-name="List_20_1" text:continue-numbering="false">
        <text:list-item>
          <text:p text:style-name="LastListParagraph_List_20_1_Content_First"> indiquer les mots ou expression qui seront disponible sous la forme d'étiquettes à coller et si vous avec besoin de plus de marqueurs, cliquer sur “Vides pour 3 marqueurs supplémentaires”  :</text:p>
        </text:list-item>
      </text:list>
      <text:p text:style-name="Text_20_body"><draw:frame draw:style-name="mediacenter" draw:name="13" text:anchor-type="paragraph" draw:z-index="13" svg:width="13.546666666667cm" svg:height="8.651875cm"><draw:image xlink:href="Pictures/b67e5eb72f9c6e85d5fc03b6620a2b0a.png" xlink:type="simple" xlink:show="embed" xlink:actuate="onLoad"/></draw:frame></text:p>
      <text:list text:style-name="List_20_1" text:continue-numbering="false">
        <text:list-item>
          <text:p text:style-name="LastListParagraph_List_20_1_Content_First"> régler le nombre de fois où l'étiquette sera disponible : </text:p>
        </text:list-item>
      </text:list>
      <text:p text:style-name="Text_20_body"><draw:frame draw:style-name="mediacenter" draw:name="14" text:anchor-type="paragraph" draw:z-index="14" svg:width="12.991041666667cm" svg:height="4.8683333333333cm"><draw:image xlink:href="Pictures/65497c021d9283f6af161c5bfbbb484e.png" xlink:type="simple" xlink:show="embed" xlink:actuate="onLoad"/></draw:frame>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15" text:anchor-type="as-char" draw:z-index="15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ici, nous choisissons 1 seul fois pour que l'étiquette ne soit positionnable qu'à un seul endroit. Mais on peut tout à fait envisager qu'une étiquette soit positionnable à plusieurs endroits. Attention cependant à ce qu'une étiquette mal placée ne peut pas retirer de point à l'étudiant dans ce format de question. L'attribution des points se fait sur un principe additif, c'est-à-dire que l'étudiant acquièrent un tantième de point pour chaque étiquette bien placée.</text:p>
          </table:table-cell>
        </table:table-row>
      </table:table>
      <text:h text:style-name="Heading_20_2" text:outline-level="2"><text:bookmark-start text:name="__RefHeading___etape_9parametrer_les_zones_de_depots_10"/><text:bookmark-start text:name="etape_9parametrer_les_zones_de_depots"/>Étape 9 : paramétrer les zones de dépôts<text:bookmark-end text:name="__RefHeading___etape_9parametrer_les_zones_de_depots_10"/><text:bookmark-end text:name="etape_9parametrer_les_zones_de_depots"/></text:h>
      <text:list text:style-name="List_20_1" text:continue-numbering="false">
        <text:list-item>
          <text:p text:style-name="LastListParagraph_List_20_1_Content_First"> Choisir le forme souhaité pour la zone de dépôt :</text:p>
        </text:list-item>
      </text:list>
      <text:p text:style-name="Text_20_body"><draw:frame draw:style-name="mediacenter" draw:name="16" text:anchor-type="paragraph" draw:z-index="16" svg:width="19.261666666667cm" style:rel-width="100%" svg:height="3.571875cm" style:rel-height="scale"><draw:image xlink:href="Pictures/33b663f2b8f9507fd4c6113acc33d904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le marqueur correspondant à cette première zone de dépôt : </text:p>
        </text:list-item>
      </text:list>
      <text:p text:style-name="Text_20_body"><draw:frame draw:style-name="mediacenter" draw:name="17" text:anchor-type="paragraph" draw:z-index="17" svg:width="19.3675cm" style:rel-width="100%" svg:height="4.5508333333333cm" style:rel-height="scale"><draw:image xlink:href="Pictures/18d9244c57c8e7e7603e470b1021a5a0.png" xlink:type="simple" xlink:show="embed" xlink:actuate="onLoad"/></draw:frame></text:p>
      <text:list text:style-name="List_20_1" text:continue-numbering="false">
        <text:list-item>
          <text:p text:style-name="LastListParagraph_List_20_1_Content_First"> remonter un peu plus haut, les zones de dépôts se sont matérialisés sur l'image de fond. Cliquer sur la zone de dépôt matérialisée : </text:p>
        </text:list-item>
      </text:list>
      <text:p text:style-name="Text_20_body"><draw:frame draw:style-name="mediacenter" draw:name="18" text:anchor-type="paragraph" draw:z-index="18" svg:width="10.054166666667cm" svg:height="6.7204166666667cm"><draw:image xlink:href="Pictures/570d90664e46514220b8182efbfc8f69.png" xlink:type="simple" xlink:show="embed" xlink:actuate="onLoad"/></draw:frame></text:p>
      <text:list text:style-name="List_20_1" text:continue-numbering="false">
        <text:list-item>
          <text:p text:style-name="LastListParagraph_List_20_1_Content_First"> définir la taille et déplacer la zone de dépôt à l'endroit souhaité : </text:p>
        </text:list-item>
      </text:list>
      <text:p text:style-name="Text_20_body"><draw:frame draw:style-name="mediacenter" draw:name="19" text:anchor-type="paragraph" draw:z-index="19" svg:width="9.8160416666667cm" svg:height="6.7733333333333cm"><draw:image xlink:href="Pictures/563c6323425748976cd83e460da78246.png" xlink:type="simple" xlink:show="embed" xlink:actuate="onLoad"/></draw:frame></text:p>
      <text:list text:style-name="List_20_1" text:continue-numbering="false">
        <text:list-item>
          <text:p text:style-name="LastListParagraph_List_20_1_Content_First"> pour déplacer, il faut cliquer sur le centre de la zone de dépôt : </text:p>
        </text:list-item>
      </text:list>
      <text:p text:style-name="Text_20_body"><draw:frame draw:style-name="mediacenter" draw:name="20" text:anchor-type="paragraph" draw:z-index="20" svg:width="10.00125cm" svg:height="6.82625cm"><draw:image xlink:href="Pictures/2a104f542ed587bd85a9f2f362ef05e8.png" xlink:type="simple" xlink:show="embed" xlink:actuate="onLoad"/></draw:frame></text:p>
      <text:list text:style-name="List_20_1" text:continue-numbering="false">
        <text:list-item>
          <text:p text:style-name="LastListParagraph_List_20_1_Content_First"> pour ajuster la taille de la zone de dépôt, il faut cliquer sur la coin : </text:p>
        </text:list-item>
      </text:list>
      <text:p text:style-name="Text_20_body"><draw:frame draw:style-name="mediacenter" draw:name="21" text:anchor-type="paragraph" draw:z-index="21" svg:width="9.921875cm" svg:height="6.6939583333333cm"><draw:image xlink:href="Pictures/7176fcbabb464053ed5b66a0a8e5a5cf.png" xlink:type="simple" xlink:show="embed" xlink:actuate="onLoad"/></draw:frame></text:p>
      <text:list text:style-name="List_20_1" text:continue-numbering="false">
        <text:list-item>
          <text:p text:style-name="LastListParagraph_List_20_1_Content_First"> si une zone est identique pour plusieurs marqueurs, vous pouvez copier-coller les coordonnées dans les zones de dépôts visées : </text:p>
        </text:list-item>
      </text:list>
      <text:p text:style-name="Text_20_body"><draw:frame draw:style-name="mediacenter" draw:name="22" text:anchor-type="paragraph" draw:z-index="22" svg:width="19.737916666667cm" style:rel-width="100%" svg:height="6.6675cm" style:rel-height="scale"><draw:image xlink:href="Pictures/d09df4e9be04aa9579408cc77e4877e2.png" xlink:type="simple" xlink:show="embed" xlink:actuate="onLoad"/></draw:frame></text:p>
      <text:h text:style-name="Heading_20_2" text:outline-level="2"><text:bookmark-start text:name="__RefHeading___etape_9previsualiser_11"/><text:bookmark-start text:name="etape_9previsualiser"/>Étape 9 : prévisualiser<text:bookmark-end text:name="__RefHeading___etape_9previsualiser_11"/><text:bookmark-end text:name="etape_9previsualiser"/></text:h>
      <text:list text:style-name="List_20_1" text:continue-numbering="false">
        <text:list-item>
          <text:p text:style-name="LastListParagraph_List_20_1_Content_First"> Cliquer sur “Enregistrer les modifications et continuer” : </text:p>
        </text:list-item>
      </text:list>
      <text:p text:style-name="Text_20_body"><draw:frame draw:style-name="mediacenter" draw:name="23" text:anchor-type="paragraph" draw:z-index="23" svg:width="7.77875cm" svg:height="2.8310416666667cm"><draw:image xlink:href="Pictures/de7738eccd9160c6d55ee5306f6de1fc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Aperçu” :</text:p>
        </text:list-item>
      </text:list>
      <text:p text:style-name="Text_20_body"><draw:frame draw:style-name="mediacenter" draw:name="24" text:anchor-type="paragraph" draw:z-index="24" svg:width="9.7895833333333cm" svg:height="2.8045833333333cm"><draw:image xlink:href="Pictures/480a0d9663ab3f4108722edd54fa9a2a.png" xlink:type="simple" xlink:show="embed" xlink:actuate="onLoad"/></draw:frame></text:p>
      <text:list text:style-name="List_20_1" text:continue-numbering="false">
        <text:list-item>
          <text:p text:style-name="LastListParagraph_List_20_1_Content_First"> Tester la fonctionnalité de la question : </text:p>
        </text:list-item>
      </text:list>
      <text:p text:style-name="Text_20_body"><draw:frame draw:style-name="mediacenter" draw:name="25" text:anchor-type="paragraph" draw:z-index="25" svg:width="13.996458333333cm" svg:height="9.0222916666667cm"><draw:image xlink:href="Pictures/78f8a554225bd8634c485e4c73ec86df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Envoyer et terminer” pour vérifier :</text:p>
        </text:list-item>
      </text:list>
      <text:p text:style-name="Text_20_body"><draw:frame draw:style-name="mediacenter" draw:name="26" text:anchor-type="paragraph" draw:z-index="26" svg:width="14.419791666667cm" svg:height="10.874375cm"><draw:image xlink:href="Pictures/1515098aef078dcf373fae7e14a070f8.png" xlink:type="simple" xlink:show="embed" xlink:actuate="onLoad"/></draw:frame></text:p>
      <text:list text:style-name="List_20_1" text:continue-numbering="false">
        <text:list-item>
          <text:p text:style-name="LastListParagraph_List_20_1_Content_First"> vous pouvez recommencer autant que souhaité :</text:p>
        </text:list-item>
      </text:list>
      <text:p text:style-name="Text_20_body"><draw:frame draw:style-name="mediacenter" draw:name="27" text:anchor-type="paragraph" draw:z-index="27" svg:width="14.181666666667cm" svg:height="10.900833333333cm"><draw:image xlink:href="Pictures/2c148e78d37f815f5255b925db701c44.png" xlink:type="simple" xlink:show="embed" xlink:actuate="onLoad"/></draw:frame></text:p>
      <text:list text:style-name="List_20_1" text:continue-numbering="false">
        <text:list-item>
          <text:p text:style-name="LastListParagraph_List_20_1_Content_First"> Fermer l'aperçu et revenez sur les étapes qui nécessitent des ajustements.</text:p>
        </text:list-item>
      </text:list>
      <text:p text:style-name="Text_20_body"><draw:frame draw:style-name="mediacenter" draw:name="28" text:anchor-type="paragraph" draw:z-index="28" svg:width="17.30375cm" style:rel-width="100%" svg:height="10.398125cm" style:rel-height="scale"><draw:image xlink:href="Pictures/1707ce10c764e7353b2fd7f9fb4b36c3.png" xlink:type="simple" xlink:show="embed" xlink:actuate="onLoad"/></draw:frame></text:p>
      <text:h text:style-name="Heading_20_2" text:outline-level="2"><text:bookmark-start text:name="__RefHeading___etape_10cliquer_sur_enregistrer_12"/><text:bookmark-start text:name="etape_10cliquer_sur_enregistrer"/>Étape 10 : cliquer sur "Enregistrer"<text:bookmark-end text:name="__RefHeading___etape_10cliquer_sur_enregistrer_12"/><text:bookmark-end text:name="etape_10cliquer_sur_enregistrer"/></text:h>
      <text:p text:style-name="Text_20_body"><draw:frame draw:style-name="mediacenter" draw:name="29" text:anchor-type="paragraph" draw:z-index="29" svg:width="9.6572916666667cm" svg:height="3.175cm"><draw:image xlink:href="Pictures/ee619cb334aae91386fa86791111c39b.png" xlink:type="simple" xlink:show="embed" xlink:actuate="onLoad"/></draw:frame></text:p>
      <text:h text:style-name="Heading_20_1" text:outline-level="1"><text:bookmark-start text:name="__RefHeading___optionajouter_un_leurre_reponse_non_utile_13"/><text:bookmark-start text:name="optionajouter_un_leurre_reponse_non_utile"/>Option : ajouter un leurre (réponse non utile)<text:bookmark-end text:name="__RefHeading___optionajouter_un_leurre_reponse_non_utile_13"/><text:bookmark-end text:name="optionajouter_un_leurre_reponse_non_utile"/></text:h>
      <text:p text:style-name="Text_20_body">Pour cela, il suffit de créer un élément mais ne pas lui créer de zone de dépôt associée. L'étudiant pourra utiliser ce choix leurre comme les autres.</text:p>
      <text:h text:style-name="Heading_20_1" text:outline-level="1"><text:bookmark-start text:name="__RefHeading___pour_aller_plus_loin_14"/><text:bookmark-start text:name="pour_aller_plus_loin"/>Pour aller plus loin<text:bookmark-end text:name="__RefHeading___pour_aller_plus_loin_14"/><text:bookmark-end text:name="pour_aller_plus_loin"/></text:h>
      <text:p text:style-name="Text_20_body">Se reporter à la documentation : <text:a xlink:type="simple" xlink:href="https://docs.moodle.org/3x/fr/Question_marqueurs_%C3%A0_glisser-d%C3%A9poser" text:style-name="Internet_20_link" text:visited-style-name="Visited_20_Internet_20_Link">Question "Marqueurs à glisser-déposer"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6::46:55</meta:creation-date>
    <dc:creator>Generated</dc:creator>
    <dc:date>2026-08-24T16::46:55</dc:date>
    <dc:language>en-US</dc:language>
    <meta:editing-cycles>1</meta:editing-cycles>
    <meta:editing-duration>PT0S</meta:editing-duration>
    <dc:title>moodle:test:choix_questions:glisser_deposer_marqueur</dc:title>
  </office:meta>
</office:document-meta>
</file>