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149e6573f98c8dda0cabaafcd7a271fc.png"/>
  <manifest:file-entry manifest:media-type="image/png" manifest:full-path="Pictures/ad526df9dfec39a028a8d684f6979001.png"/>
  <manifest:file-entry manifest:media-type="image/png" manifest:full-path="Pictures/e5b802018b2eae4d258ba82ade5ca5ec.png"/>
  <manifest:file-entry manifest:media-type="image/png" manifest:full-path="Pictures/2dd87aadddef1fdc8416648657ffd26b.png"/>
  <manifest:file-entry manifest:media-type="image/png" manifest:full-path="Pictures/326644f6f3872e0b796204e4f7baf8e0.png"/>
  <manifest:file-entry manifest:media-type="image/png" manifest:full-path="Pictures/a9fef765995b194021f7f5fe302b4e7c.png"/>
  <manifest:file-entry manifest:media-type="image/png" manifest:full-path="Pictures/9ae91a5501b8514981408d9618c477ab.png"/>
  <manifest:file-entry manifest:media-type="image/png" manifest:full-path="Pictures/30725b93d3d77759732db43cc6968f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description"/><text:bookmark-start text:name="__RefHeading___creer_une_question_de_type_description_1"/><text:bookmark-start text:name="creer_une_question_de_type_description"/>Créer une question de type "Description"<text:bookmark-end text:name="__RefHeading___creer_une_question_de_type_description_1"/><text:bookmark-end text:name="creer_une_question_de_type_description"/></text:h>
      <text:p text:style-name="Text_20_body">Une question de type “Description” permet d'afficher du texte (et possiblement des images) sans nécessiter une réponse. Elle joue plutôt le rôle d'une <text:span text:style-name="Strong_20_Emphasis">étiquette</text:span>. Ce texte peut transmettre des consignes particulières qui seront utiles pour les questions qui suivront.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Attention, quand vous utilisez une question description, <text:span text:style-name="Strong_20_Emphasis">ne pas utiliser l'option mélanger</text:span> les questions. Privilégier l'ajout de <text:span text:style-name="Strong_20_Emphasis">questions aléatoires</text:span>. Lorsque vous ajoutez dans un test une question aléatoire piochée dans une catégorie, les questions de type description pouvant se trouver dans cette catégorie ne seront pas prises en compte dans la pioche.</text:p>
          </table:table-cell>
        </table:table-row>
      </table:table>
      <text:h text:style-name="Heading_20_2" text:outline-level="2"><text:bookmark-start text:name="__RefHeading___etape_1choisir_le_type_de_question_description_2"/><text:bookmark-start text:name="etape_1choisir_le_type_de_question_description"/>Étape 1 : choisir le type de question "Description"<text:bookmark-end text:name="__RefHeading___etape_1choisir_le_type_de_question_description_2"/><text:bookmark-end text:name="etape_1choisir_le_type_de_question_description"/></text:h>
      <text:list text:style-name="List_20_1" text:continue-numbering="false">
        <text:list-item>
          <text:p text:style-name="List_20_1_Content_First"> Aller dans un test et cliquer sur “<text:span text:style-name="Strong_20_Emphasis">Ajouter une question</text:span>” ou dans la banque de question et cliquer sur “<text:span text:style-name="Strong_20_Emphasis">Créer une question</text:span>”.</text:p>
        </text:list-item>
        <text:list-item>
          <text:p text:style-name="List_20_1_Content_Last"> Sélectionner le type “<text:span text:style-name="Strong_20_Emphasis">Description</text:span>” puis cliquer sur “<text:span text:style-name="Strong_20_Emphasis">Ajouter</text:span>” : </text:p>
        </text:list-item>
      </text:list>
      <text:p text:style-name="Text_20_body"><draw:frame draw:style-name="mediacenter" draw:name="1" text:anchor-type="paragraph" draw:z-index="1" svg:width="11.350625cm" svg:height="14.684375cm"><draw:image xlink:href="Pictures/149e6573f98c8dda0cabaafcd7a271fc.png" xlink:type="simple" xlink:show="embed" xlink:actuate="onLoad"/></draw:frame></text:p>
      <text:h text:style-name="Heading_20_2" text:outline-level="2"><text:bookmark-start text:name="__RefHeading___etape_2au_besoin_choisir_la_categorie_3"/><text:bookmark-start text:name="etape_2au_besoin_choisir_la_categorie"/>Étape 2 : au besoin, choisir la catégorie<text:bookmark-end text:name="__RefHeading___etape_2au_besoin_choisir_la_categorie_3"/><text:bookmark-end text:name="etape_2au_besoin_choisir_la_categorie"/></text:h>
      <text:p text:style-name="Text_20_body"><draw:frame draw:style-name="mediacenter" draw:name="2" text:anchor-type="paragraph" draw:z-index="2" svg:width="17.991666666667cm" style:rel-width="100%" svg:height="10.451041666667cm" style:rel-height="scale"><draw:image xlink:href="Pictures/ad526df9dfec39a028a8d684f6979001.png" xlink:type="simple" xlink:show="embed" xlink:actuate="onLoad"/></draw:frame></text:p>
      <text:p text:style-name="Text_20_body">Si vous n'avez pas créé de catégorie spécifique pour classer vos questions, laisser la catégorie par “<text:span text:style-name="Strong_20_Emphasis">Défaut pour [nom du cours]</text:span>”. Si vous souhaitez en savoir plus sur le classement des questions, reportez-vous à la documentation : <text:a xlink:type="simple" xlink:href="https://webcemu.unicaen.fr/doku.php?id=moodle:test:banque_questions" text:style-name="Internet_20_link" text:visited-style-name="Visited_20_Internet_20_Link">Créer et gérer une banque de questions</text:a>.</text:p>
      <text:h text:style-name="Heading_20_2" text:outline-level="2"><text:bookmark-start text:name="__RefHeading___etape_3indiquer_le_nom_de_la_question_4"/><text:bookmark-start text:name="etape_3indiquer_le_nom_de_la_question"/>Étape 3 : indiquer le nom de la question<text:bookmark-end text:name="__RefHeading___etape_3indiquer_le_nom_de_la_question_4"/><text:bookmark-end text:name="etape_3indiquer_le_nom_de_la_question"/></text:h>
      <text:p text:style-name="Text_20_body"><draw:frame draw:style-name="mediacenter" draw:name="3" text:anchor-type="paragraph" draw:z-index="3" svg:width="19.20875cm" style:rel-width="100%" svg:height="1.8520833333333cm" style:rel-height="scale"><draw:image xlink:href="Pictures/e5b802018b2eae4d258ba82ade5ca5ec.png" xlink:type="simple" xlink:show="embed" xlink:actuate="onLoad"/></draw:frame></text:p>
      <text:h text:style-name="Heading_20_2" text:outline-level="2"><text:bookmark-start text:name="__RefHeading___etape_4ecrire_le_texte_a_transmettre_5"/><text:bookmark-start text:name="etape_4ecrire_le_texte_a_transmettre"/>Étape 4 : écrire le texte à transmettre<text:bookmark-end text:name="__RefHeading___etape_4ecrire_le_texte_a_transmettre_5"/><text:bookmark-end text:name="etape_4ecrire_le_texte_a_transmettre"/></text:h>
      <text:list text:style-name="List_20_1" text:continue-numbering="false">
        <text:list-item>
          <text:p text:style-name="LastListParagraph_List_20_1_Content_First"> Texte de la question, de la consigne, de l’étude de cas, des directives, etc. :</text:p>
        </text:list-item>
      </text:list>
      <text:p text:style-name="Text_20_body"><draw:frame draw:style-name="mediacenter" draw:name="4" text:anchor-type="paragraph" draw:z-index="4" svg:width="17.092083333333cm" style:rel-width="100%" svg:height="8.9164583333333cm" style:rel-height="scale"><draw:image xlink:href="Pictures/2dd87aadddef1fdc8416648657ffd26b.png" xlink:type="simple" xlink:show="embed" xlink:actuate="onLoad"/></draw:frame></text:p>
      <text:h text:style-name="Heading_20_2" text:outline-level="2"><text:bookmark-start text:name="__RefHeading___etape_5previsualiser_6"/><text:bookmark-start text:name="etape_5previsualiser"/>Étape 5 : prévisualiser<text:bookmark-end text:name="__RefHeading___etape_5previsualiser_6"/><text:bookmark-end text:name="etape_5previsualiser"/></text:h>
      <text:list text:style-name="List_20_1" text:continue-numbering="false">
        <text:list-item>
          <text:p text:style-name="LastListParagraph_List_20_1_Content_First"> Cliquer sur “<text:span text:style-name="Strong_20_Emphasis">Enregistrer les modifications et continuer</text:span>” :</text:p>
        </text:list-item>
      </text:list>
      <text:p text:style-name="Text_20_body"><draw:frame draw:style-name="mediacenter" draw:name="5" text:anchor-type="paragraph" draw:z-index="5" svg:width="7.14375cm" svg:height="2.4077083333333cm"><draw:image xlink:href="Pictures/326644f6f3872e0b796204e4f7baf8e0.png" xlink:type="simple" xlink:show="embed" xlink:actuate="onLoad"/></draw:frame></text:p>
      <text:list text:style-name="List_20_1" text:continue-numbering="false">
        <text:list-item>
          <text:p text:style-name="LastListParagraph_List_20_1_Content_First"> Cliquer sur “<text:span text:style-name="Strong_20_Emphasis">Aperçu</text:span>” :</text:p>
        </text:list-item>
      </text:list>
      <text:p text:style-name="Text_20_body"><draw:frame draw:style-name="mediacenter" draw:name="6" text:anchor-type="paragraph" draw:z-index="6" svg:width="8.6783333333333cm" svg:height="2.460625cm"><draw:image xlink:href="Pictures/a9fef765995b194021f7f5fe302b4e7c.png" xlink:type="simple" xlink:show="embed" xlink:actuate="onLoad"/></draw:frame></text:p>
      <text:list text:style-name="List_20_1" text:continue-numbering="false">
        <text:list-item>
          <text:p text:style-name="LastListParagraph_List_20_1_Content_First"> Consulter puis cliquer sur “<text:span text:style-name="Strong_20_Emphasis">Fermer la visualisation</text:span>” :</text:p>
        </text:list-item>
      </text:list>
      <text:p text:style-name="Text_20_body"><draw:frame draw:style-name="mediacenter" draw:name="7" text:anchor-type="paragraph" draw:z-index="7" svg:width="20.584583333333cm" style:rel-width="100%" svg:height="5.7414583333333cm" style:rel-height="scale"><draw:image xlink:href="Pictures/9ae91a5501b8514981408d9618c477ab.png" xlink:type="simple" xlink:show="embed" xlink:actuate="onLoad"/></draw:frame></text:p>
      <text:h text:style-name="Heading_20_2" text:outline-level="2"><text:bookmark-start text:name="__RefHeading___etape_6ajuster_puis_cliquer_sur_enregistrer_7"/><text:bookmark-start text:name="etape_6ajuster_puis_cliquer_sur_enregistrer"/>Étape 6 : ajuster puis cliquer sur "Enregistrer"<text:bookmark-end text:name="__RefHeading___etape_6ajuster_puis_cliquer_sur_enregistrer_7"/><text:bookmark-end text:name="etape_6ajuster_puis_cliquer_sur_enregistrer"/></text:h>
      <text:p text:style-name="Text_20_body"><draw:frame draw:style-name="mediacenter" draw:name="8" text:anchor-type="paragraph" draw:z-index="8" svg:width="7.1702083333333cm" svg:height="2.5929166666667cm"><draw:image xlink:href="Pictures/30725b93d3d77759732db43cc6968ff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0::56:18</meta:creation-date>
    <dc:creator>Generated</dc:creator>
    <dc:date>2026-08-17T00::56:18</dc:date>
    <dc:language>en-US</dc:language>
    <meta:editing-cycles>1</meta:editing-cycles>
    <meta:editing-duration>PT0S</meta:editing-duration>
    <dc:title>moodle:test:choix_questions:description</dc:title>
  </office:meta>
</office:document-meta>
</file>