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4ba266c493a65c12f9662a01a7f6130.png"/>
  <manifest:file-entry manifest:media-type="image/png" manifest:full-path="Pictures/5ad24ea9cfd131c7a217923eae44fdf2.png"/>
  <manifest:file-entry manifest:media-type="image/png" manifest:full-path="Pictures/3f458ace026a56ab6656343469d0c3af.png"/>
  <manifest:file-entry manifest:media-type="image/png" manifest:full-path="Pictures/4b7a93005e7b6c8454ed2fda3fee80a9.png"/>
  <manifest:file-entry manifest:media-type="image/jpeg" manifest:full-path="Pictures/b1d4e0c6763e507a828ec01b9f763ad7.jpg"/>
  <manifest:file-entry manifest:media-type="image/jpeg" manifest:full-path="Pictures/89d43af7699a198a6959ca4cec37164f.jpg"/>
  <manifest:file-entry manifest:media-type="image/jpeg" manifest:full-path="Pictures/e1b0f662d1cbadcee4ddfb6fee5d00bd.jpg"/>
  <manifest:file-entry manifest:media-type="image/jpeg" manifest:full-path="Pictures/290eba55cee8b266cd1aed325734cb2e.jpg"/>
  <manifest:file-entry manifest:media-type="image/jpeg" manifest:full-path="Pictures/32e3fed9875a997a8e7b39c33efda9a7.jpg"/>
  <manifest:file-entry manifest:media-type="image/jpeg" manifest:full-path="Pictures/54f42703f9b94f48cf44bb9bbe1d7d4f.jpg"/>
  <manifest:file-entry manifest:media-type="image/jpeg" manifest:full-path="Pictures/d2c8e1e533f156627694ffc607ae3ff9.jpg"/>
  <manifest:file-entry manifest:media-type="image/jpeg" manifest:full-path="Pictures/35032168e8278a8ea0335d6e5a7f2824.jpg"/>
  <manifest:file-entry manifest:media-type="image/jpeg" manifest:full-path="Pictures/d3c6af6e3ff922911dbfa5efa473d34f.jpg"/>
  <manifest:file-entry manifest:media-type="image/jpeg" manifest:full-path="Pictures/0009f19c9e9474a8dbcf88ea9cc859a6.jpg"/>
  <manifest:file-entry manifest:media-type="image/jpeg" manifest:full-path="Pictures/b96a1dc3727a9859af9e1224005ae3f7.jpg"/>
  <manifest:file-entry manifest:media-type="image/jpeg" manifest:full-path="Pictures/4972f7023d7c1a111aadf7a7885f37bc.jpg"/>
  <manifest:file-entry manifest:media-type="image/jpeg" manifest:full-path="Pictures/099784f11b7547d385f82b6352b510fa.jpg"/>
  <manifest:file-entry manifest:media-type="image/jpeg" manifest:full-path="Pictures/f975939877dce0651ad2b2dabf996c13.jpg"/>
  <manifest:file-entry manifest:media-type="image/jpeg" manifest:full-path="Pictures/deb53692c8a6f9fec9a700dd41344575.jpg"/>
  <manifest:file-entry manifest:media-type="image/jpeg" manifest:full-path="Pictures/3f2b405d1b42b64d20661e5b962a110b.jpg"/>
  <manifest:file-entry manifest:media-type="image/jpeg" manifest:full-path="Pictures/a7a34f4a56cbab9437a85f62c004cfa1.jpg"/>
  <manifest:file-entry manifest:media-type="image/jpeg" manifest:full-path="Pictures/a2417ab8fea8938324d417dfef5e138e.jpg"/>
  <manifest:file-entry manifest:media-type="image/jpeg" manifest:full-path="Pictures/cd55ff447549a8911d7d7c37dfd6b1aa.jpg"/>
  <manifest:file-entry manifest:media-type="image/jpeg" manifest:full-path="Pictures/2b32c448e7a36ad2b21ef1152bf7f03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composition"/><text:bookmark-start text:name="__RefHeading___creer_une_question_de_type_composition_1"/><text:bookmark-start text:name="creer_une_question_de_type_composition"/>Créer une question de type "Composition"<text:bookmark-end text:name="__RefHeading___creer_une_question_de_type_composition_1"/><text:bookmark-end text:name="creer_une_question_de_type_composition"/></text:h>
      <text:p text:style-name="Text_20_body"><draw:frame draw:style-name="mediacenter" draw:name="0" text:anchor-type="paragraph" draw:z-index="0" svg:width="1.6933333333333cm" svg:height="1.8520833333333cm"><draw:image xlink:href="Pictures/04ba266c493a65c12f9662a01a7f6130.png" xlink:type="simple" xlink:show="embed" xlink:actuate="onLoad"/></draw:frame></text:p>
      <text:p text:style-name="Text_20_body">Le type de question « Composition » appelle une réponse rédigée d'un paragraphe ou deux. Pour les compositions plus longues, le devoir pourrait être une meilleure option. Pour une réponse appelant seulement un mot ou une expression, la « Réponse courte » permet une automatisation de correction intéressant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 Pour savoir comment créer une question, cliquer ici : <text:a xlink:type="simple" xlink:href="https://webcemu.unicaen.fr/doku.php?id=moodle:test:banque_questions:creation" text:style-name="Internet_20_link" text:visited-style-name="Visited_20_Internet_20_Link">https://webcemu.unicaen.fr/dokuwiki/doku.php?id=moodle:test:banque_questions:creation</text:a>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 Le type de question « Composition » est pertinent en cotation additive simple, tout-ou-rien et corrigée. </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 Ce type de question demande une correction manuelle. </text:p>
          </table:table-cell>
        </table:table-row>
      </table:table>
      <text:h text:style-name="Heading_20_2" text:outline-level="2"><text:bookmark-start text:name="__RefHeading___etape_1._selectionner_le_type_de_question_composition_2"/><text:bookmark-start text:name="etape_1._selectionner_le_type_de_question_composition"/>Étape 1. Sélectionner le type de question « Composition »<text:bookmark-end text:name="__RefHeading___etape_1._selectionner_le_type_de_question_composition_2"/><text:bookmark-end text:name="etape_1._selectionner_le_type_de_question_composition"/></text:h>
      <text:p text:style-name="Text_20_body"><draw:frame draw:style-name="media" draw:name="4" text:anchor-type="as-char" draw:z-index="4" svg:width="10.583333333333cm" svg:height="6.8714335421016cm"><draw:image xlink:href="Pictures/b1d4e0c6763e507a828ec01b9f763ad7.jpg" xlink:type="simple" xlink:show="embed" xlink:actuate="onLoad"/></draw:frame></text:p>
      <text:h text:style-name="Heading_20_2" text:outline-level="2"><text:bookmark-start text:name="__RefHeading___etape_2si_besoin_choisir_la_categorie_3"/><text:bookmark-start text:name="etape_2si_besoin_choisir_la_categorie"/>Étape 2 : Si besoin, choisir la catégorie<text:bookmark-end text:name="__RefHeading___etape_2si_besoin_choisir_la_categorie_3"/><text:bookmark-end text:name="etape_2si_besoin_choisir_la_categorie"/></text:h>
      <text:p text:style-name="Text_20_body"><draw:frame draw:style-name="media" draw:name="5" text:anchor-type="as-char" draw:z-index="5" svg:width="10.583333333333cm" style:rel-width="100%" svg:height="6.1807813911472cm" style:rel-height="scale"><draw:image xlink:href="Pictures/89d43af7699a198a6959ca4cec37164f.jpg" xlink:type="simple" xlink:show="embed" xlink:actuate="onLoad"/></draw:frame></text:p>
      <text:p text:style-name="Text_20_body">Idée : Si vous n'avez pas créé de catégorie spécifique pour classer vos questions, laissez la catégorie par Défaut. Si vous souhaitez en savoir plus sur le classement des questions, reportez-vous à la documentation : <text:a xlink:type="simple" xlink:href="https://webcemu.unicaen.fr/doku.php?id=moodle:test:banque_questions" text:style-name="Internet_20_link" text:visited-style-name="Visited_20_Internet_20_Link">Créer et gérer une banque de questions</text:a>.</text:p>
      <text:h text:style-name="Heading_20_2" text:outline-level="2"><text:bookmark-start text:name="__RefHeading___etape_3donner_un_nom_a_la_question_4"/><text:bookmark-start text:name="etape_3donner_un_nom_a_la_question"/>Étape 3 : Donner un nom à la question<text:bookmark-end text:name="__RefHeading___etape_3donner_un_nom_a_la_question_4"/><text:bookmark-end text:name="etape_3donner_un_nom_a_la_question"/></text:h>
      <text:p text:style-name="Text_20_body"><draw:frame draw:style-name="media" draw:name="6" text:anchor-type="as-char" draw:z-index="6" svg:width="10.583333333333cm" style:rel-width="100%" svg:height="2.3007246376812cm" style:rel-height="scale"><draw:image xlink:href="Pictures/e1b0f662d1cbadcee4ddfb6fee5d00bd.jpg" xlink:type="simple" xlink:show="embed" xlink:actuate="onLoad"/></draw:frame></text:p>
      <text:h text:style-name="Heading_20_2" text:outline-level="2"><text:bookmark-start text:name="__RefHeading___etape_4ecrire_la_consigne_5"/><text:bookmark-start text:name="etape_4ecrire_la_consigne"/>Étape 4 : Écrire la consigne<text:bookmark-end text:name="__RefHeading___etape_4ecrire_la_consigne_5"/><text:bookmark-end text:name="etape_4ecrire_la_consigne"/></text:h>
      <text:p text:style-name="Text_20_body"><draw:frame draw:style-name="media" draw:name="7" text:anchor-type="as-char" draw:z-index="7" svg:width="10.583333333333cm" style:rel-width="100%" svg:height="6.5983401546157cm" style:rel-height="scale"><draw:image xlink:href="Pictures/290eba55cee8b266cd1aed325734cb2e.jpg" xlink:type="simple" xlink:show="embed" xlink:actuate="onLoad"/></draw:frame></text:p>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Il s’agit du nombre de points que la question permettra d’obtenir dans le futur test.
<draw:frame draw:style-name="media" draw:name="8" text:anchor-type="as-char" draw:z-index="8" svg:width="10.583333333333cm" style:rel-width="100%" svg:height="1.7290294246816cm" style:rel-height="scale"><draw:image xlink:href="Pictures/32e3fed9875a997a8e7b39c33efda9a7.jpg" xlink:type="simple" xlink:show="embed" xlink:actuate="onLoad"/></draw:frame></text:p>
      <text:h text:style-name="Heading_20_2" text:outline-level="2"><text:bookmark-start text:name="__RefHeading___etape_6ecrire_un_feedback_general_facultatif_7"/><text:bookmark-start text:name="etape_6ecrire_un_feedback_general_facultatif"/>Étape 6 : Écrire un feedback général (facultatif)<text:bookmark-end text:name="__RefHeading___etape_6ecrire_un_feedback_general_facultatif_7"/><text:bookmark-end text:name="etape_6ecrire_un_feedback_general_facultatif"/></text:h>
      <text:p text:style-name="Text_20_body"><draw:frame draw:style-name="media" draw:name="9" text:anchor-type="as-char" draw:z-index="9" svg:width="10.583333333333cm" style:rel-width="100%" svg:height="5.125170998632cm" style:rel-height="scale"><draw:image xlink:href="Pictures/54f42703f9b94f48cf44bb9bbe1d7d4f.jpg" xlink:type="simple" xlink:show="embed" xlink:actuate="onLoad"/></draw:frame></text:p>
      <text:h text:style-name="Heading_20_2" text:outline-level="2"><text:bookmark-start text:name="__RefHeading___etape_7choisir_le_format_de_la_reponse_8"/><text:bookmark-start text:name="etape_7choisir_le_format_de_la_reponse"/>Étape 7 : Choisir le format de la réponse<text:bookmark-end text:name="__RefHeading___etape_7choisir_le_format_de_la_reponse_8"/><text:bookmark-end text:name="etape_7choisir_le_format_de_la_reponse"/></text:h>
      <text:p text:style-name="Text_20_body"><draw:frame draw:style-name="media" draw:name="10" text:anchor-type="as-char" draw:z-index="10" svg:width="10.583333333333cm" svg:height="3.6393280632411cm"><draw:image xlink:href="Pictures/d2c8e1e533f156627694ffc607ae3ff9.jpg" xlink:type="simple" xlink:show="embed" xlink:actuate="onLoad"/></draw:frame></text:p>
      <text:p text:style-name="Text_20_body">Comment choisir le format de réponse ? </text:p>
      <table:table table:style-name="Table">
        <table:table-column/>
        <table:table-column/>
        <table:table-column/>
        <table:table-row>
          <table:table-cell office:value-type="string" table:style-name="tablecell">
            <text:p text:style-name="tablealignleft">Besoin</text:p>
          </table:table-cell>
          <table:table-cell office:value-type="string" table:style-name="tablecell">
            <text:p text:style-name="tablealignleft">Particularité</text:p>
          </table:table-cell>
          <table:table-cell office:value-type="string" table:style-name="tablecell">
            <text:p text:style-name="tablealignleft">Format à choisir</text:p>
          </table:table-cell>
        </table:table-row>
        <table:table-row>
          <table:table-cell office:value-type="string" table:style-name="tablecell">
            <text:p text:style-name="tablealignleft">Écriture en ligne</text:p>
          </table:table-cell>
          <table:table-cell office:value-type="string" table:style-name="tablecell">
            <text:p text:style-name="tablealignleft">Sans mise en forme particulière</text:p>
          </table:table-cell>
          <table:table-cell office:value-type="string" table:style-name="tablecell">
            <text:p text:style-name="tablealignleft"><text:span text:style-name="Strong_20_Emphasis">Texte pur</text:span></text:p>
          </table:table-cell>
        </table:table-row>
        <table:table-row>
          <table:table-cell office:value-type="string" table:style-name="tablecell">
            <text:p text:style-name="tablealignleft"> </text:p>
          </table:table-cell>
          <table:table-cell office:value-type="string" table:style-name="tablecell">
            <text:p text:style-name="tablealignleft">Avec possibilité de mise en forme (dont intégration de caractères spéciaux, d’image et de lien URL, éditeur d’équation, écriture en HTML, etc.</text:p>
          </table:table-cell>
          <table:table-cell office:value-type="string" table:style-name="tablecell">
            <text:p text:style-name="tablealignleft"><text:span text:style-name="Strong_20_Emphasis">Éditeur WYSIWYG</text:span></text:p>
          </table:table-cell>
        </table:table-row>
        <table:table-row>
          <table:table-cell office:value-type="string" table:style-name="tablecell">
            <text:p text:style-name="tablealignleft"> </text:p>
          </table:table-cell>
          <table:table-cell office:value-type="string" table:style-name="tablecell">
            <text:p text:style-name="tablealignleft">Avec alignement vertical des caractères, en colonnes</text:p>
          </table:table-cell>
          <table:table-cell office:value-type="string" table:style-name="tablecell">
            <text:p text:style-name="tablealignleft"><text:span text:style-name="Strong_20_Emphasis">Texte pur, police monospace</text:span></text:p>
          </table:table-cell>
        </table:table-row>
        <table:table-row>
          <table:table-cell office:value-type="string" table:style-name="tablecell">
            <text:p text:style-name="tablealignleft">Écriture en ligne et/ou dépôt(s) de document(s)</text:p>
          </table:table-cell>
          <table:table-cell office:value-type="string" table:style-name="tablecell">
            <text:p text:style-name="tablealignleft"> </text:p>
          </table:table-cell>
          <table:table-cell office:value-type="string" table:style-name="tablecell">
            <text:p text:style-name="tablealignleft"><text:span text:style-name="Strong_20_Emphasis">Éditeur WYSIWYG</text:span>, <text:span text:style-name="Strong_20_Emphasis">Éditeur WYSIWYG avec sélecteur de fichier</text:span>, <text:span text:style-name="Strong_20_Emphasis">Texte pur</text:span>, <text:span text:style-name="Strong_20_Emphasis">Texte pur (police monospace)</text:span></text:p>
          </table:table-cell>
        </table:table-row>
        <table:table-row>
          <table:table-cell office:value-type="string" table:style-name="tablecell">
            <text:p text:style-name="tablealignleft">Dépôt(s) de document(s)</text:p>
          </table:table-cell>
          <table:table-cell office:value-type="string" table:style-name="tablecell">
            <text:p text:style-name="tablealignleft"> </text:p>
          </table:table-cell>
          <table:table-cell office:value-type="string" table:style-name="tablecell">
            <text:p text:style-name="tablealignleft"><text:span text:style-name="Strong_20_Emphasis">Pas de texte en ligne</text:span></text:p>
          </table:table-cell>
        </table:table-row>
      </table:table>
      <text:p text:style-name="Text_20_body">Exemple de texte pur, police monospace : 
<draw:frame draw:style-name="media" draw:name="11" text:anchor-type="as-char" draw:z-index="11" svg:width="10.583333333333cm" svg:height="6.2108763693271cm"><draw:image xlink:href="Pictures/35032168e8278a8ea0335d6e5a7f2824.jpg" xlink:type="simple" xlink:show="embed" xlink:actuate="onLoad"/></draw:frame></text:p>
      <text:h text:style-name="Heading_20_2" text:outline-level="2"><text:bookmark-start text:name="__RefHeading___etape_8parametrer_la_zone_d_ecriture_9"/><text:bookmark-start text:name="etape_8parametrer_la_zone_d_ecriture"/>Étape 8 : Paramétrer la zone d’écriture<text:bookmark-end text:name="__RefHeading___etape_8parametrer_la_zone_d_ecriture_9"/><text:bookmark-end text:name="etape_8parametrer_la_zone_d_ecriture"/></text:h>
      <table:table table:style-name="PluginODTAutoStyle_Table_16">
        <table:table-column table:style-name="odt_auto_style_table_column_5_1"/>
        <table:table-column table:style-name="odt_auto_style_table_column_5_2"/>
        <table:table-row>
          <table:table-cell office:value-type="string" table:style-name="PluginODTAutoStyle_TableCell_17">
            <text:p text:style-name="PluginODTAutoStyle_Paragraph_18"><draw:frame draw:style-name="media" draw:name="12" text:anchor-type="as-char" draw:z-index="12"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 Options non disponibles pour le format de réponse : « Pas de texte en ligne ». </text:p>
          </table:table-cell>
        </table:table-row>
      </table:table>
      <text:list text:style-name="List_20_1" text:continue-numbering="false">
        <text:list-item>
          <text:p text:style-name="LastListParagraph_List_20_1_Content_First"> Indiquer  si l’étudiant doit saisir ou non du texte.</text:p>
        </text:list-item>
      </text:list>
      <text:p text:style-name="Text_20_body"><draw:frame draw:style-name="media" draw:name="13" text:anchor-type="as-char" draw:z-index="13" svg:width="10.583333333333cm" svg:height="3.2683823529412cm"><draw:image xlink:href="Pictures/d3c6af6e3ff922911dbfa5efa473d34f.jpg" xlink:type="simple" xlink:show="embed" xlink:actuate="onLoad"/></draw:frame></text:p>
      <text:list text:style-name="List_20_1" text:continue-numbering="false">
        <text:list-item>
          <text:p text:style-name="LastListParagraph_List_20_1_Content_First"> Indiquer le nombre de lignes à afficher</text:p>
        </text:list-item>
      </text:list>
      <text:p text:style-name="Text_20_body"><draw:frame draw:style-name="media" draw:name="14" text:anchor-type="as-char" draw:z-index="14" svg:width="10.583333333333cm" svg:height="5.3878787878788cm"><draw:image xlink:href="Pictures/0009f19c9e9474a8dbcf88ea9cc859a6.jpg" xlink:type="simple" xlink:show="embed" xlink:actuate="onLoad"/></draw:frame></text:p>
      <table:table table:style-name="PluginODTAutoStyle_Table_21">
        <table:table-column table:style-name="odt_auto_style_table_column_6_1"/>
        <table:table-column table:style-name="odt_auto_style_table_column_6_2"/>
        <table:table-row>
          <table:table-cell office:value-type="string" table:style-name="PluginODTAutoStyle_TableCell_22">
            <text:p text:style-name="PluginODTAutoStyle_Paragraph_23"><draw:frame draw:style-name="media" draw:name="15" text:anchor-type="as-char" draw:z-index="15" svg:width="1.27cm" svg:height="1.27cm"><draw:image xlink:href="Pictures/3f458ace026a56ab6656343469d0c3af.png" xlink:type="simple" xlink:show="embed" xlink:actuate="onLoad"/></draw:frame></text:p>
          </table:table-cell>
          <table:table-cell office:value-type="string" table:style-name="PluginODTAutoStyle_TableCell_24">
            <text:p text:style-name="PluginODTAutoStyle_Paragraph_25"> Le nombre de ligne indiqué n’est pas bloquant. Il s’agit juste de donner un ordre d’idée aux étudiant de la taille de la réponse attendue. </text:p>
          </table:table-cell>
        </table:table-row>
      </table:table>
      <text:list text:style-name="List_20_1" text:continue-numbering="false">
        <text:list-item>
          <text:p text:style-name="LastListParagraph_List_20_1_Content_First"> Si besoin, proposer un modèle de réponse attendue aux étudiants :</text:p>
        </text:list-item>
      </text:list>
      <text:p text:style-name="Text_20_body"><draw:frame draw:style-name="media" draw:name="16" text:anchor-type="as-char" draw:z-index="16" svg:width="10.583333333333cm" svg:height="5.3406635802469cm"><draw:image xlink:href="Pictures/b96a1dc3727a9859af9e1224005ae3f7.jpg" xlink:type="simple" xlink:show="embed" xlink:actuate="onLoad"/></draw:frame></text:p>
      <text:p text:style-name="Text_20_body">Le modèle sera affiché directement dans la zone d’écriture de l’étudiant :
<draw:frame draw:style-name="media" draw:name="17" text:anchor-type="as-char" draw:z-index="17" svg:width="10.583333333333cm" svg:height="4.200480413895cm"><draw:image xlink:href="Pictures/4972f7023d7c1a111aadf7a7885f37bc.jpg" xlink:type="simple" xlink:show="embed" xlink:actuate="onLoad"/></draw:frame></text:p>
      <text:h text:style-name="Heading_20_2" text:outline-level="2"><text:bookmark-start text:name="__RefHeading___etape_9si_besoin_permettre_d_inclure_des_annexes_10"/><text:bookmark-start text:name="etape_9si_besoin_permettre_d_inclure_des_annexes"/>Étape 9 : Si besoin, permettre d’inclure des annexes<text:bookmark-end text:name="__RefHeading___etape_9si_besoin_permettre_d_inclure_des_annexes_10"/><text:bookmark-end text:name="etape_9si_besoin_permettre_d_inclure_des_annexes"/></text:h>
      <table:table table:style-name="PluginODTAutoStyle_Table_26">
        <table:table-column table:style-name="odt_auto_style_table_column_7_1"/>
        <table:table-column table:style-name="odt_auto_style_table_column_7_2"/>
        <table:table-row>
          <table:table-cell office:value-type="string" table:style-name="PluginODTAutoStyle_TableCell_27">
            <text:p text:style-name="PluginODTAutoStyle_Paragraph_28"><draw:frame draw:style-name="media" draw:name="18" text:anchor-type="as-char" draw:z-index="18" svg:width="1.27cm" svg:height="1.27cm"><draw:image xlink:href="Pictures/4b7a93005e7b6c8454ed2fda3fee80a9.png" xlink:type="simple" xlink:show="embed" xlink:actuate="onLoad"/></draw:frame></text:p>
          </table:table-cell>
          <table:table-cell office:value-type="string" table:style-name="PluginODTAutoStyle_TableCell_29">
            <text:p text:style-name="PluginODTAutoStyle_Paragraph_30"> Il est obligatoire de préciser les options d’annexes pour le format de réponse : « Pas de texte en ligne ». </text:p>
          </table:table-cell>
        </table:table-row>
      </table:table>
      <text:list text:style-name="List_20_1" text:continue-numbering="false">
        <text:list-item>
          <text:p text:style-name="LastListParagraph_List_20_1_Content_First"> Dans « Permettre des annexes », sélectionner le nombre d’annexe(s) acceptée(s) :</text:p>
        </text:list-item>
      </text:list>
      <text:p text:style-name="Text_20_body"><draw:frame draw:style-name="media" draw:name="19" text:anchor-type="as-char" draw:z-index="19" svg:width="10.583333333333cm" svg:height="3.0421727395412cm"><draw:image xlink:href="Pictures/099784f11b7547d385f82b6352b510fa.jpg" xlink:type="simple" xlink:show="embed" xlink:actuate="onLoad"/></draw:frame></text:p>
      <text:list text:style-name="List_20_1" text:continue-numbering="false">
        <text:list-item>
          <text:p text:style-name="LastListParagraph_List_20_1_Content_First"> Indiquer si le dépôt est obligatoire et le cas échéant, choisir nombre d’annexes attendues : </text:p>
        </text:list-item>
      </text:list>
      <text:p text:style-name="Text_20_body"><draw:frame draw:style-name="media" draw:name="20" text:anchor-type="as-char" draw:z-index="20" svg:width="10.583333333333cm" svg:height="3.234456928839cm"><draw:image xlink:href="Pictures/f975939877dce0651ad2b2dabf996c13.jpg" xlink:type="simple" xlink:show="embed" xlink:actuate="onLoad"/></draw:frame></text:p>
      <text:list text:style-name="List_20_1" text:continue-numbering="false">
        <text:list-item>
          <text:p text:style-name="LastListParagraph_List_20_1_Content_First"> Si besoin, préciser le type de fichier autorisé à déposer :</text:p>
        </text:list-item>
      </text:list>
      <text:p text:style-name="Text_20_body"><draw:frame draw:style-name="media" draw:name="21" text:anchor-type="as-char" draw:z-index="21" svg:width="10.583333333333cm" style:rel-width="100%" svg:height="0.86366580310881cm" style:rel-height="scale"><draw:image xlink:href="Pictures/deb53692c8a6f9fec9a700dd41344575.jpg" xlink:type="simple" xlink:show="embed" xlink:actuate="onLoad"/></draw:frame></text:p>
      <text:h text:style-name="Heading_20_2" text:outline-level="2"><text:bookmark-start text:name="__RefHeading___etape_10laisser_des_informations_de_correction_par_exempleattendus_criteres_d_evaluation_etc_11"/><text:bookmark-start text:name="etape_10laisser_des_informations_de_correction_par_exempleattendus_criteres_d_evaluation_etc"/>Étape 10 : Laisser des informations de correction (par exemple : attendus, critères d’évaluation, etc.)<text:bookmark-end text:name="__RefHeading___etape_10laisser_des_informations_de_correction_par_exempleattendus_criteres_d_evaluation_etc_11"/><text:bookmark-end text:name="etape_10laisser_des_informations_de_correction_par_exempleattendus_criteres_d_evaluation_etc"/></text:h>
      <text:p text:style-name="Text_20_body"><draw:frame draw:style-name="media" draw:name="22" text:anchor-type="as-char" draw:z-index="22" svg:width="10.583333333333cm" svg:height="4.9033892382949cm"><draw:image xlink:href="Pictures/3f2b405d1b42b64d20661e5b962a110b.jpg" xlink:type="simple" xlink:show="embed" xlink:actuate="onLoad"/></draw:frame></text:p>
      <table:table table:style-name="PluginODTAutoStyle_Table_31">
        <table:table-column table:style-name="odt_auto_style_table_column_8_1"/>
        <table:table-column table:style-name="odt_auto_style_table_column_8_2"/>
        <table:table-row>
          <table:table-cell office:value-type="string" table:style-name="PluginODTAutoStyle_TableCell_32">
            <text:p text:style-name="PluginODTAutoStyle_Paragraph_33"><draw:frame draw:style-name="media" draw:name="23" text:anchor-type="as-char" draw:z-index="23" svg:width="1.27cm" svg:height="1.27cm"><draw:image xlink:href="Pictures/5ad24ea9cfd131c7a217923eae44fdf2.png" xlink:type="simple" xlink:show="embed" xlink:actuate="onLoad"/></draw:frame></text:p>
          </table:table-cell>
          <table:table-cell office:value-type="string" table:style-name="PluginODTAutoStyle_TableCell_34">
            <text:p text:style-name="PluginODTAutoStyle_Paragraph_35"> Les informations de l’évaluateur ne sont pas données aux étudiants. Il n’y a que les usagers ayant le rôle enseignant qui y ont accès durant la correction. </text:p>
          </table:table-cell>
        </table:table-row>
      </table:table>
      <text:h text:style-name="Heading_20_2" text:outline-level="2"><text:bookmark-start text:name="__RefHeading___etape_11previsualiser_la_question_12"/><text:bookmark-start text:name="etape_11previsualiser_la_question"/>Étape 11 : Prévisualiser la question<text:bookmark-end text:name="__RefHeading___etape_11previsualiser_la_question_12"/><text:bookmark-end text:name="etape_11previsualiser_la_question"/></text:h>
      <text:list text:style-name="List_20_1" text:continue-numbering="false">
        <text:list-item>
          <text:p text:style-name="LastListParagraph_List_20_1_Content_First"> Cliquer sur « <text:span text:style-name="Strong_20_Emphasis">Enregistrer les modifications et continuer</text:span> »</text:p>
        </text:list-item>
      </text:list>
      <text:p text:style-name="Text_20_body"><draw:frame draw:style-name="media" draw:name="24" text:anchor-type="as-char" draw:z-index="24" svg:width="10.583333333333cm" svg:height="3.4981325863679cm"><draw:image xlink:href="Pictures/a7a34f4a56cbab9437a85f62c004cfa1.jpg" xlink:type="simple" xlink:show="embed" xlink:actuate="onLoad"/></draw:frame></text:p>
      <text:list text:style-name="List_20_1" text:continue-numbering="false">
        <text:list-item>
          <text:p text:style-name="LastListParagraph_List_20_1_Content_First"> Cliquer sur « <text:span text:style-name="Strong_20_Emphasis">Aperçu</text:span> » : </text:p>
        </text:list-item>
      </text:list>
      <text:p text:style-name="Text_20_body"><draw:frame draw:style-name="media" draw:name="25" text:anchor-type="as-char" draw:z-index="25" svg:width="10.583333333333cm" svg:height="2.6398337112623cm"><draw:image xlink:href="Pictures/a2417ab8fea8938324d417dfef5e138e.jpg" xlink:type="simple" xlink:show="embed" xlink:actuate="onLoad"/></draw:frame></text:p>
      <text:list text:style-name="List_20_1" text:continue-numbering="false">
        <text:list-item>
          <text:p text:style-name="LastListParagraph_List_20_1_Content_First"> Choisir une proposition et cliquer sur « <text:span text:style-name="Strong_20_Emphasis">Envoyer et Terminer</text:span> » :</text:p>
        </text:list-item>
      </text:list>
      <text:p text:style-name="Text_20_body"><draw:frame draw:style-name="media" draw:name="26" text:anchor-type="as-char" draw:z-index="26" svg:width="10.583333333333cm" svg:height="9.3190430314708cm"><draw:image xlink:href="Pictures/cd55ff447549a8911d7d7c37dfd6b1aa.jpg" xlink:type="simple" xlink:show="embed" xlink:actuate="onLoad"/></draw:frame></text:p>
      <text:h text:style-name="Heading_20_2" text:outline-level="2"><text:bookmark-start text:name="__RefHeading___etape_12cliquer_sur_enregistrer_13"/><text:bookmark-start text:name="etape_12cliquer_sur_enregistrer"/>Étape 12 : Cliquer sur « Enregistrer »<text:bookmark-end text:name="__RefHeading___etape_12cliquer_sur_enregistrer_13"/><text:bookmark-end text:name="etape_12cliquer_sur_enregistrer"/></text:h>
      <text:p text:style-name="Text_20_body"><draw:frame draw:style-name="media" draw:name="27" text:anchor-type="as-char" draw:z-index="27" svg:width="10.583333333333cm" style:rel-width="100%" svg:height="3.9109271523179cm" style:rel-height="scale"><draw:image xlink:href="Pictures/2b32c448e7a36ad2b21ef1152bf7f036.jpg" xlink:type="simple" xlink:show="embed" xlink:actuate="onLoad"/></draw:frame></text:p>
      <text:p text:style-name="Text_20_body">La question a été ajoutée dans votre banque de questions.</text:p>
      <text:h text:style-name="Heading_20_2" text:outline-level="2"><text:bookmark-start text:name="__RefHeading___corriger_une_question_de_type_composition_14"/><text:bookmark-start text:name="corriger_une_question_de_type_composition"/>Corriger une question de type "Composition"<text:bookmark-end text:name="__RefHeading___corriger_une_question_de_type_composition_14"/><text:bookmark-end text:name="corriger_une_question_de_type_composition"/></text:h>
      <text:list text:style-name="List_20_1" text:continue-numbering="false">
        <text:list-item>
          <text:p text:style-name="List_20_1_Content_First"> <text:a xlink:type="simple" xlink:href="https://webcemu.unicaen.fr/doku.php?id=moodle:test:composition_correction" text:style-name="Internet_20_link" text:visited-style-name="Visited_20_Internet_20_Link">Corriger une question de type composition pour l'ensemble d'une promotion</text:a></text:p>
        </text:list-item>
        <text:list-item>
          <text:p text:style-name="List_20_1_Content_Last"> <text:a xlink:type="simple" xlink:href="https://webcemu.unicaen.fr/doku.php?id=moodle:test:correction_composition" text:style-name="Internet_20_link" text:visited-style-name="Visited_20_Internet_20_Link">Corriger une question de type composition pour un étudiant en particulier</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5::04:41</meta:creation-date>
    <dc:creator>Generated</dc:creator>
    <dc:date>2026-08-13T05::04:41</dc:date>
    <dc:language>en-US</dc:language>
    <meta:editing-cycles>1</meta:editing-cycles>
    <meta:editing-duration>PT0S</meta:editing-duration>
    <dc:title>moodle:test:choix_questions:composition</dc:title>
  </office:meta>
</office:document-meta>
</file>