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jpeg" manifest:full-path="Pictures/a3f3d7292938b174e1b693fff66ac83c.jpg"/>
  <manifest:file-entry manifest:media-type="image/jpeg" manifest:full-path="Pictures/9a91bb565db048bb6da5b1ef144a3222.jpg"/>
  <manifest:file-entry manifest:media-type="image/jpeg" manifest:full-path="Pictures/cb41dd924d27ad8a834856b3eb4c25ec.jpg"/>
  <manifest:file-entry manifest:media-type="image/jpeg" manifest:full-path="Pictures/0fbaa73eb29e232baeb383f2e212c2e4.jpg"/>
  <manifest:file-entry manifest:media-type="image/png" manifest:full-path="Pictures/5ad24ea9cfd131c7a217923eae44fdf2.png"/>
  <manifest:file-entry manifest:media-type="image/jpeg" manifest:full-path="Pictures/31603749bba7d80147c16f295336aacd.jpg"/>
  <manifest:file-entry manifest:media-type="image/jpeg" manifest:full-path="Pictures/b2d97d3b6265bc02ae6f0388575dc52e.jpg"/>
  <manifest:file-entry manifest:media-type="image/jpeg" manifest:full-path="Pictures/dd2fbed9404c97823110b0d1ce829cb4.jpg"/>
  <manifest:file-entry manifest:media-type="image/jpeg" manifest:full-path="Pictures/65430d99de6040e56a358663633056f3.jpg"/>
  <manifest:file-entry manifest:media-type="image/jpeg" manifest:full-path="Pictures/630c3970262b1f6cdbc33cd17517b977.jpg"/>
  <manifest:file-entry manifest:media-type="image/jpeg" manifest:full-path="Pictures/3baa459bc868504b505cab23b98ddb53.jpg"/>
  <manifest:file-entry manifest:media-type="image/jpeg" manifest:full-path="Pictures/5e9ac2237185a4be24ae01bb9ef7e785.jpg"/>
  <manifest:file-entry manifest:media-type="image/jpeg" manifest:full-path="Pictures/6236cc58067a899c63ec6b1775309065.jpg"/>
  <manifest:file-entry manifest:media-type="image/jpeg" manifest:full-path="Pictures/d3b805196f2fb6b49add24fb980675cd.jpg"/>
  <manifest:file-entry manifest:media-type="image/jpeg" manifest:full-path="Pictures/d9fd390432a4ff42bf8566f802ea4c59.jpg"/>
  <manifest:file-entry manifest:media-type="image/jpeg" manifest:full-path="Pictures/5af388c7a1c5f1d33bc464c7d8661518.jpg"/>
  <manifest:file-entry manifest:media-type="image/jpeg" manifest:full-path="Pictures/741f3049350f65ae64b13633809904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choix_multiple-tout-ou-rien"/><text:bookmark-start text:name="__RefHeading___question_a_choix_multiple_tout-ou-rien_1"/><text:bookmark-start text:name="question_a_choix_multiple_tout-ou-rien"/>Question à choix multiple tout-ou-rien<text:bookmark-end text:name="__RefHeading___question_a_choix_multiple_tout-ou-rien_1"/><text:bookmark-end text:name="question_a_choix_multiple_tout-ou-rie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savoir comment créer les questions directement dans la banque de question, se reporter à la documentation : <text:a xlink:type="simple" xlink:href="https://webcemu.unicaen.fr/doku.php?id=moodle:test:banque_questions" text:style-name="Internet_20_link" text:visited-style-name="Visited_20_Internet_20_Link">Créer et gérer une banque de questions</text:a>.</text:p>
          </table:table-cell>
        </table:table-row>
      </table:table>
      <text:h text:style-name="Heading_20_2" text:outline-level="2"><text:bookmark-start text:name="__RefHeading___etape_1selectionner_le_type_de_question_choix_multiple_tout-ou-rien_2"/><text:bookmark-start text:name="etape_1selectionner_le_type_de_question_choix_multiple_tout-ou-rien"/>Étape 1 : Sélectionner le type de question « choix multiple tout-ou-rien »<text:bookmark-end text:name="__RefHeading___etape_1selectionner_le_type_de_question_choix_multiple_tout-ou-rien_2"/><text:bookmark-end text:name="etape_1selectionner_le_type_de_question_choix_multiple_tout-ou-rien"/></text:h>
      <text:p text:style-name="Text_20_body"><draw:frame draw:style-name="media" draw:name="1" text:anchor-type="as-char" draw:z-index="1" svg:width="10.583333333333cm" svg:height="9.125086986778cm"><draw:image xlink:href="Pictures/a3f3d7292938b174e1b693fff66ac83c.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2" text:anchor-type="as-char" draw:z-index="2" svg:width="10.583333333333cm" style:rel-width="100%" svg:height="6.1807813911472cm" style:rel-height="scale"><draw:image xlink:href="Pictures/9a91bb565db048bb6da5b1ef144a3222.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test:banque_questions:creation"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3" text:anchor-type="as-char" draw:z-index="3" svg:width="10.583333333333cm" style:rel-width="100%" svg:height="2.3007246376812cm" style:rel-height="scale"><draw:image xlink:href="Pictures/cb41dd924d27ad8a834856b3eb4c25ec.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4" text:anchor-type="as-char" draw:z-index="4" svg:width="10.583333333333cm" style:rel-width="100%" svg:height="6.5983401546157cm" style:rel-height="scale"><draw:image xlink:href="Pictures/0fbaa73eb29e232baeb383f2e212c2e4.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 Si besoin, n’hésitez pas à consulter la documentation : <text:a xlink:type="simple" xlink:href="https://webcemu.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 draw:name="6" text:anchor-type="as-char" draw:z-index="6" svg:width="10.583333333333cm" style:rel-width="100%" svg:height="1.7290294246816cm" style:rel-height="scale"><draw:image xlink:href="Pictures/31603749bba7d80147c16f295336aacd.jpg" xlink:type="simple" xlink:show="embed" xlink:actuate="onLoad"/></draw:frame></text:p>
      <text:h text:style-name="Heading_20_2" text:outline-level="2"><text:bookmark-start text:name="__RefHeading___etape_6melanger_les_reponses_7"/><text:bookmark-start text:name="etape_6melanger_les_reponses"/>Étape 6 : Mélanger les réponses<text:bookmark-end text:name="__RefHeading___etape_6melanger_les_reponses_7"/><text:bookmark-end text:name="etape_6melanger_les_reponses"/></text:h>
      <text:p text:style-name="Text_20_body">Si vous cochez cette option, l'ordre des réponses proposées sera mélangé aléatoirement au début de chaque tentative d'un test contenant cette question, étant entendu que l'option « Mélanger les réponses possibles » soit également activée dans les réglages du test.</text:p>
      <text:p text:style-name="Text_20_body"><draw:frame draw:style-name="media" draw:name="7" text:anchor-type="as-char" draw:z-index="7" svg:width="10.583333333333cm" svg:height="1.5836374695864cm"><draw:image xlink:href="Pictures/b2d97d3b6265bc02ae6f0388575dc52e.jpg" xlink:type="simple" xlink:show="embed" xlink:actuate="onLoad"/></draw:frame></text:p>
      <text:h text:style-name="Heading_20_2" text:outline-level="2"><text:bookmark-start text:name="__RefHeading___etape_7supprimer_la_numerotation_des_choix_8"/><text:bookmark-start text:name="etape_7supprimer_la_numerotation_des_choix"/>Étape 7 : Supprimer la numérotation des choix<text:bookmark-end text:name="__RefHeading___etape_7supprimer_la_numerotation_des_choix_8"/><text:bookmark-end text:name="etape_7supprimer_la_numerotation_des_choix"/></text:h>
      <text:p text:style-name="Text_20_body"><draw:frame draw:style-name="media" draw:name="8" text:anchor-type="as-char" draw:z-index="8" svg:width="10.583333333333cm" svg:height="6.7308228730823cm"><draw:image xlink:href="Pictures/dd2fbed9404c97823110b0d1ce829cb4.jpg" xlink:type="simple" xlink:show="embed" xlink:actuate="onLoad"/></draw:frame></text:p>
      <text:h text:style-name="Heading_20_2" text:outline-level="2"><text:bookmark-start text:name="__RefHeading___etape_8ecrire_les_propositions_et_indiquer_si_elles_sont_correctes_9"/><text:bookmark-start text:name="etape_8ecrire_les_propositions_et_indiquer_si_elles_sont_correctes"/>Étape 8 : Écrire les propositions et indiquer si elles sont correctes<text:bookmark-end text:name="__RefHeading___etape_8ecrire_les_propositions_et_indiquer_si_elles_sont_correctes_9"/><text:bookmark-end text:name="etape_8ecrire_les_propositions_et_indiquer_si_elles_sont_correctes"/></text:h>
      <text:p text:style-name="Text_20_body"><draw:frame draw:style-name="media" draw:name="9" text:anchor-type="as-char" draw:z-index="9" svg:width="10.583333333333cm" style:rel-width="100%" svg:height="7.8080301129235cm" style:rel-height="scale"><draw:image xlink:href="Pictures/65430d99de6040e56a358663633056f3.jpg" xlink:type="simple" xlink:show="embed" xlink:actuate="onLoad"/></draw:frame></text:p>
      <text:h text:style-name="Heading_20_2" text:outline-level="2"><text:bookmark-start text:name="__RefHeading___etape_9cliquer_sur_enregistrer_les_modifications_et_continuer_10"/><text:bookmark-start text:name="etape_9cliquer_sur_enregistrer_les_modifications_et_continuer"/>Étape 9 : Cliquer sur « Enregistrer les modifications et continuer »<text:bookmark-end text:name="__RefHeading___etape_9cliquer_sur_enregistrer_les_modifications_et_continuer_10"/><text:bookmark-end text:name="etape_9cliquer_sur_enregistrer_les_modifications_et_continuer"/></text:h>
      <text:p text:style-name="Text_20_body"><draw:frame draw:style-name="media" draw:name="10" text:anchor-type="as-char" draw:z-index="10" svg:width="10.583333333333cm" svg:height="3.4981325863679cm"><draw:image xlink:href="Pictures/630c3970262b1f6cdbc33cd17517b977.jpg" xlink:type="simple" xlink:show="embed" xlink:actuate="onLoad"/></draw:frame></text:p>
      <text:h text:style-name="Heading_20_2" text:outline-level="2"><text:bookmark-start text:name="__RefHeading___etape_10previsualiser_la_question_11"/><text:bookmark-start text:name="etape_10previsualiser_la_question"/>Étape 10 : Prévisualiser la question<text:bookmark-end text:name="__RefHeading___etape_10previsualiser_la_question_11"/><text:bookmark-end text:name="etape_10previsualiser_la_question"/></text:h>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1" text:anchor-type="as-char" draw:z-index="11" svg:width="10.583333333333cm" svg:height="2.6398337112623cm"><draw:image xlink:href="Pictures/3baa459bc868504b505cab23b98ddb53.jpg" xlink:type="simple" xlink:show="embed" xlink:actuate="onLoad"/></draw:frame></text:p>
      <text:list text:style-name="List_20_1" text:continue-numbering="false">
        <text:list-item>
          <text:p text:style-name="LastListParagraph_List_20_1_Content_First"> Choisir les réponses et cliquer sur « Envoyer et Terminer » :</text:p>
        </text:list-item>
      </text:list>
      <text:p text:style-name="Text_20_body"><draw:frame draw:style-name="media" draw:name="12" text:anchor-type="as-char" draw:z-index="12" svg:width="10.583333333333cm" style:rel-width="100%" svg:height="8.4221328382838cm" style:rel-height="scale"><draw:image xlink:href="Pictures/5e9ac2237185a4be24ae01bb9ef7e785.jpg" xlink:type="simple" xlink:show="embed" xlink:actuate="onLoad"/></draw:frame></text:p>
      <text:list text:style-name="List_20_1" text:continue-numbering="false">
        <text:list-item>
          <text:p text:style-name="LastListParagraph_List_20_1_Content_First"> Cliquer sur « Recommencer » autant que souhaité et sur « Remplir les réponses correctes » pour vérifier le comportement adéquat de la question. Puis, cliquer sur « Fermer le prévisualisation » :</text:p>
        </text:list-item>
      </text:list>
      <text:p text:style-name="Text_20_body">Toutes les réponses sont correctes :</text:p>
      <text:p text:style-name="Text_20_body"><draw:frame draw:style-name="media" draw:name="13" text:anchor-type="as-char" draw:z-index="13" svg:width="10.583333333333cm" style:rel-width="100%" svg:height="5.3129183400268cm" style:rel-height="scale"><draw:image xlink:href="Pictures/6236cc58067a899c63ec6b1775309065.jpg" xlink:type="simple" xlink:show="embed" xlink:actuate="onLoad"/></draw:frame></text:p>
      <text:p text:style-name="Text_20_body">Toutes les réponses ne sont pas correctes :</text:p>
      <text:p text:style-name="Text_20_body"><draw:frame draw:style-name="media" draw:name="14" text:anchor-type="as-char" draw:z-index="14" svg:width="10.583333333333cm" style:rel-width="100%" svg:height="5.3774311183144cm" style:rel-height="scale"><draw:image xlink:href="Pictures/d3b805196f2fb6b49add24fb980675cd.jpg" xlink:type="simple" xlink:show="embed" xlink:actuate="onLoad"/></draw:frame></text:p>
      <text:h text:style-name="Heading_20_2" text:outline-level="2"><text:bookmark-start text:name="__RefHeading___etape_11cliquer_sur_enregistrer_12"/><text:bookmark-start text:name="etape_11cliquer_sur_enregistrer"/>Étape 11 : Cliquer sur « Enregistrer »<text:bookmark-end text:name="__RefHeading___etape_11cliquer_sur_enregistrer_12"/><text:bookmark-end text:name="etape_11cliquer_sur_enregistrer"/></text:h>
      <text:p text:style-name="Text_20_body"><draw:frame draw:style-name="media" draw:name="15" text:anchor-type="as-char" draw:z-index="15" svg:width="10.583333333333cm" svg:height="2.884083728278cm"><draw:image xlink:href="Pictures/d9fd390432a4ff42bf8566f802ea4c59.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3"/><text:bookmark-start text:name="optionajouter_un_feedback_retroaction"/>Option : Ajouter un feedback (rétroaction)<text:bookmark-end text:name="__RefHeading___optionajouter_un_feedback_retroaction_13"/><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16" text:anchor-type="as-char" draw:z-index="16" svg:width="10.583333333333cm" style:rel-width="100%" svg:height="5.6530487804878cm" style:rel-height="scale"><draw:image xlink:href="Pictures/5af388c7a1c5f1d33bc464c7d8661518.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17" text:anchor-type="as-char" draw:z-index="17" svg:width="10.583333333333cm" svg:height="4.0200258397933cm"><draw:image xlink:href="Pictures/741f3049350f65ae64b136338099045c.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4"/><text:bookmark-start text:name="pour_aller_plus_loinles_regles_de_redaction_des_qcm"/>Pour aller plus loin : les règles de rédaction des QCM<text:bookmark-end text:name="__RefHeading___pour_aller_plus_loinles_regles_de_redaction_des_qcm_14"/><text:bookmark-end text:name="pour_aller_plus_loinles_regles_de_redaction_des_qcm"/></text:h>
      <text:list text:style-name="List_20_1" text:continue-numbering="false">
        <text:list-item>
          <text:p text:style-name="LastListParagraph_List_20_1_Content_First"> <text:a xlink:type="simple" xlink:href="https://webcemu.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3::54:55</meta:creation-date>
    <dc:creator>Generated</dc:creator>
    <dc:date>2026-08-13T03::54:55</dc:date>
    <dc:language>en-US</dc:language>
    <meta:editing-cycles>1</meta:editing-cycles>
    <meta:editing-duration>PT0S</meta:editing-duration>
    <dc:title>moodle:test:choix_questions:choix_multiple-tout-ou-rien</dc:title>
  </office:meta>
</office:document-meta>
</file>