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775fb11e3529e129b8d274c7e9d866.png"/>
  <manifest:file-entry manifest:media-type="image/png" manifest:full-path="Pictures/bdeb153a9a189ddf92c97308204f9fdd.png"/>
  <manifest:file-entry manifest:media-type="image/png" manifest:full-path="Pictures/5ad24ea9cfd131c7a217923eae44fdf2.png"/>
  <manifest:file-entry manifest:media-type="image/png" manifest:full-path="Pictures/85541e14004fb8161c150e65191cdc54.png"/>
  <manifest:file-entry manifest:media-type="image/png" manifest:full-path="Pictures/e0d387086244041d3dcdf36c5dfcc39d.png"/>
  <manifest:file-entry manifest:media-type="image/gif" manifest:full-path="Pictures/4a8a33ad48cda20e41b049eb97a19979.gif"/>
  <manifest:file-entry manifest:media-type="image/png" manifest:full-path="Pictures/0c76c76d5b13f8491dd57574510ac344.png"/>
  <manifest:file-entry manifest:media-type="image/png" manifest:full-path="Pictures/7ce53d41d9fbf3c66c2d77ced6d812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banque_questions:format_gift"/><text:bookmark-start text:name="__RefHeading___creer_et_importer_facilement_de_grands_lots_de_questions_grace_au_format_gift_et_a_l_editeur_visual_studio_code_1"/><text:bookmark-start text:name="creer_et_importer_facilement_de_grands_lots_de_questions_grace_au_format_gift_et_a_l_editeur_visual_studio_code"/>Créer et importer facilement de grands lots de questions grâce au format GIFT et à l'éditeur Visual Studio Code<text:bookmark-end text:name="__RefHeading___creer_et_importer_facilement_de_grands_lots_de_questions_grace_au_format_gift_et_a_l_editeur_visual_studio_code_1"/><text:bookmark-end text:name="creer_et_importer_facilement_de_grands_lots_de_questions_grace_au_format_gift_et_a_l_editeur_visual_studio_code"/></text:h>
      <text:h text:style-name="Heading_20_2" text:outline-level="2"><text:bookmark-start text:name="__RefHeading___le_format_gift_2"/><text:bookmark-start text:name="le_format_gift"/>Le format GIFT<text:bookmark-end text:name="__RefHeading___le_format_gift_2"/><text:bookmark-end text:name="le_format_gift"/></text:h>
      <text:p text:style-name="Text_20_body">Le format GIFT permet de rédiger facilement de grands lots de questions. C'est le format que nous recommandons pour les <text:a xlink:type="simple" xlink:href="https://webcemu.unicaen.fr/dokuwiki/doku.php?id=moodle:test:banque_questions:exporter#qcm_sans_multimedia" text:style-name="Internet_20_link" text:visited-style-name="Visited_20_Internet_20_Link">QCM sans image, son ou vidéo</text:a>.</text:p>
      <table:table table:style-name="Table">
        <table:table-column/>
        <table:table-column/>
        <table:table-row>
          <table:table-cell office:value-type="string" table:style-name="tablecell">
            <text:p text:style-name="tablealignleft"><draw:frame draw:style-name="media" draw:name="0" text:anchor-type="as-char" draw:z-index="0" svg:width="20.79625cm" style:rel-width="100%" svg:height="7.064375cm" style:rel-height="scale"><draw:image xlink:href="Pictures/28775fb11e3529e129b8d274c7e9d866.png" xlink:type="simple" xlink:show="embed" xlink:actuate="onLoad"/></draw:frame></text:p>
          </table:table-cell>
          <table:table-cell office:value-type="string" table:style-name="tablecell">
            <text:p text:style-name="tablealignleft"><draw:frame draw:style-name="media" draw:name="1" text:anchor-type="as-char" draw:z-index="1" svg:width="20.928541666667cm" style:rel-width="100%" svg:height="10.874375cm" style:rel-height="scale"><draw:image xlink:href="Pictures/bdeb153a9a189ddf92c97308204f9fdd.png" xlink:type="simple" xlink:show="embed" xlink:actuate="onLoad"/></draw:frame></text:p>
          </table:table-cell>
        </table:table-row>
      </table:table>
      <text:p text:style-name="Text_20_body">Il permet d'<text:a xlink:type="simple" xlink:href="https://webcemu.unicaen.fr/dokuwiki/doku.php?id=moodle:test:banque_questions:exporter" text:style-name="Internet_20_link" text:visited-style-name="Visited_20_Internet_20_Link">exporter</text:a> ou d'<text:a xlink:type="simple" xlink:href="https://webcemu.unicaen.fr/dokuwiki/doku.php?id=moodle:test:banque_questions:importer" text:style-name="Internet_20_link" text:visited-style-name="Visited_20_Internet_20_Link">importer</text:a> des questions de votre banque de questions, notamment pour pouvoir les éditer à l'extérieur de Moodle, avec Visual Studio Code par exemple, pour les sauvegarder ou pour les déplacer.</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peut être utilisée pour les types de questions suivants :</text:p>
            <text:list text:style-name="List_20_1" text:continue-numbering="false">
              <text:list-item>
                <text:p text:style-name="List_20_1_Content_First"> Choix multiple</text:p>
              </text:list-item>
              <text:list-item>
                <text:p text:style-name="List_20_1_Content"> Choix multiple avec réponses multiples</text:p>
              </text:list-item>
              <text:list-item>
                <text:p text:style-name="List_20_1_Content"> Appariement</text:p>
              </text:list-item>
              <text:list-item>
                <text:p text:style-name="List_20_1_Content"> Réponse courte</text:p>
              </text:list-item>
              <text:list-item>
                <text:p text:style-name="List_20_1_Content"> Cloze</text:p>
              </text:list-item>
              <text:list-item>
                <text:p text:style-name="List_20_1_Content"> Vrai-faux</text:p>
              </text:list-item>
              <text:list-item>
                <text:p text:style-name="List_20_1_Content"> Composition</text:p>
              </text:list-item>
              <text:list-item>
                <text:p text:style-name="List_20_1_Content_Last"> Numérique</text:p>
              </text:list-item>
            </text:list>
          </table:table-cell>
        </table:table-row>
      </table:table>
      <text:p text:style-name="Text_20_body"><text:span text:style-name="Strong_20_Emphasis">Référence</text:span> : <text:line-break/>
<text:a xlink:type="simple" xlink:href="https://docs.moodle.org/4x/fr/Format_GIFT" text:style-name="Internet_20_link" text:visited-style-name="Visited_20_Internet_20_Link">https://docs.moodle.org/4x/fr/Format_GIFT</text:a></text:p>
      <text:p text:style-name="Text_20_body"><text:a xlink:type="simple" xlink:href="youtube&amp;#62;Pl5SKkI8l9U" text:style-name="Internet_20_link" text:visited-style-name="Visited_20_Internet_20_Link">youtube&gt;Pl5SKkI8l9U</text:a></text:p>
      <text:h text:style-name="Heading_20_2" text:outline-level="2"><text:bookmark-start text:name="__RefHeading___installer_l_editeur_visual_studio_code_et_les_extensions_gift_3"/><text:bookmark-start text:name="installer_l_editeur_visual_studio_code_et_les_extensions_gift"/>Installer l'éditeur Visual Studio Code et les extensions GIFT<text:bookmark-end text:name="__RefHeading___installer_l_editeur_visual_studio_code_et_les_extensions_gift_3"/><text:bookmark-end text:name="installer_l_editeur_visual_studio_code_et_les_extensions_gift"/></text:h>
      <text:p text:style-name="Text_20_body">L'utilisation de l'éditeur Visual Studio Code et de ses extensions GIFT rend le processus de création (et de vérification) des questions encore plus rapide.</text:p>
      <text:p text:style-name="Text_20_body">Vous pouvez télécharger l'éditeur en cliquant sur le lien suivant (si vous utilisez une machine de l'Université, vous pouvez installer Visual Studio Code à partir du <text:a xlink:type="simple" xlink:href="https://catalogue-de-services.unicaen.fr/service/gestion-fiche/afficher/873?langue=fr&amp;public=0" text:style-name="Internet_20_link" text:visited-style-name="Visited_20_Internet_20_Link">Centre logiciel</text:a>).</text:p>
      <text:p text:style-name="Text_20_body"><text:span text:style-name="Strong_20_Emphasis">Editeur Visual Code Studio</text:span> : <text:a xlink:type="simple" xlink:href="https://code.visualstudio.com" text:style-name="Internet_20_link" text:visited-style-name="Visited_20_Internet_20_Link">https://code.visualstudio.com</text:a></text:p>
      <text:p text:style-name="Text_20_body">Une fois l'éditeur installé, vous pouvez l'ouvrir et installer le plug-in GIFT en cliquant sur <text:span text:style-name="Emphasis">View</text:span> &gt; <text:span text:style-name="Emphasis">Extensions</text:span>.</text:p>
      <text:p text:style-name="Text_20_body"><draw:frame draw:style-name="media" draw:name="3" text:anchor-type="as-char" draw:z-index="3" svg:width="13.308541666667cm" svg:height="8.3872916666667cm"><draw:image xlink:href="Pictures/85541e14004fb8161c150e65191cdc54.png" xlink:type="simple" xlink:show="embed" xlink:actuate="onLoad"/></draw:frame></text:p>
      <text:p text:style-name="Text_20_body">Il suffit ensuite de taper GIFT dans la barre de recherche qui s'affiche puis d'installer les 3 extensions proposées (<text:span text:style-name="Strong_20_Emphasis">GIFT Format</text:span>, <text:span text:style-name="Strong_20_Emphasis">GIFT Format Pack</text:span> et <text:span text:style-name="Strong_20_Emphasis">GIFT Format Preview</text:span>).</text:p>
      <text:p text:style-name="Text_20_body"><draw:frame draw:style-name="media" draw:name="4" text:anchor-type="as-char" draw:z-index="4" svg:width="28.866041666667cm" style:rel-width="100%" svg:height="7.8052083333333cm" style:rel-height="scale"><draw:image xlink:href="Pictures/e0d387086244041d3dcdf36c5dfcc39d.png" xlink:type="simple" xlink:show="embed" xlink:actuate="onLoad"/></draw:frame></text:p>
      <text:h text:style-name="Heading_20_2" text:outline-level="2"><text:bookmark-start text:name="__RefHeading___verifier_l_activation_de_l_extension_4"/><text:bookmark-start text:name="verifier_l_activation_de_l_extension"/>Vérifier l'activation de l'extension<text:bookmark-end text:name="__RefHeading___verifier_l_activation_de_l_extension_4"/><text:bookmark-end text:name="verifier_l_activation_de_l_extension"/></text:h>
      <text:h text:style-name="Heading_20_2" text:outline-level="2"><text:bookmark-start text:name="__RefHeading___utiliser_la_colorisation_et_l_autocompletion_du_code_5"/><text:bookmark-start text:name="utiliser_la_colorisation_et_l_autocompletion_du_code"/>Utiliser la colorisation et l'autocomplétion du code<text:bookmark-end text:name="__RefHeading___utiliser_la_colorisation_et_l_autocompletion_du_code_5"/><text:bookmark-end text:name="utiliser_la_colorisation_et_l_autocompletion_du_code"/></text:h>
      <text:p text:style-name="Text_20_body">Des <text:span text:style-name="Emphasis">snippets</text:span> (portions réutilisables de code) sont suggérés lors de la saisie, ce qui permet d'accélérer le processus de saisie, tout en garantissant le respect de la syntaxe GIFT.</text:p>
      <text:p text:style-name="Text_20_body"><draw:frame draw:style-name="media" draw:name="5" text:anchor-type="as-char" draw:z-index="5" svg:width="17.436041666667cm" style:rel-width="100%" svg:height="10.186458333333cm" style:rel-height="scale"><draw:image xlink:href="Pictures/4a8a33ad48cda20e41b049eb97a19979.gif" xlink:type="simple" xlink:show="embed" xlink:actuate="onLoad"/></draw:frame></text:p>
      <text:h text:style-name="Heading_20_2" text:outline-level="2"><text:bookmark-start text:name="__RefHeading___utiliser_la_previsualisation_6"/><text:bookmark-start text:name="utiliser_la_previsualisation"/>Utiliser la prévisualisation<text:bookmark-end text:name="__RefHeading___utiliser_la_previsualisation_6"/><text:bookmark-end text:name="utiliser_la_previsualisation"/></text:h>
      <text:p text:style-name="Text_20_body">Pour activer la prévisualisation, clic doit “open Preview to the Side”</text:p>
      <text:p text:style-name="Text_20_body"><draw:frame draw:style-name="mediacenter" draw:name="6" text:anchor-type="paragraph" draw:z-index="6" svg:width="21.537083333333cm" style:rel-width="100%" svg:height="11.086041666667cm" style:rel-height="scale"><draw:image xlink:href="Pictures/0c76c76d5b13f8491dd57574510ac344.png" xlink:type="simple" xlink:show="embed" xlink:actuate="onLoad"/></draw:frame></text:p>
      <text:p text:style-name="Text_20_body">La prévisualisation permet de vérifier en direct si le code des questions est correct. Par, dans l'a copie d'écran ci-dessous, on constate qu'une question n'est pas reconnue correctement et apparaît dans la preview en rouge : </text:p>
      <text:p text:style-name="Text_20_body"><draw:frame draw:style-name="mediacenter" draw:name="7" text:anchor-type="paragraph" draw:z-index="7" svg:width="34.528125cm" style:rel-width="100%" svg:height="23.071666666667cm" style:rel-height="scale"><draw:image xlink:href="Pictures/7ce53d41d9fbf3c66c2d77ced6d812a6.png" xlink:type="simple" xlink:show="embed" xlink:actuate="onLoad"/></draw:frame></text:p>
      <text:h text:style-name="Heading_20_3" text:outline-level="3"><text:bookmark-start text:name="__RefHeading___debogage_7"/><text:bookmark-start text:name="debogage"/>Débogage<text:bookmark-end text:name="__RefHeading___debogage_7"/><text:bookmark-end text:name="debogage"/></text:h>
      <text:p text:style-name="Text_20_body">Le format Gift est sensibles à l'utilisation de certains caractères spéciaux qui servent à baliser le code par exemple le deux-points. S'ils sont utilisé dans le texte de la question ou du feedback par exemple, cela perturbe l'interprétation du code. Pour le coserver mais qu'il ne soit pas interprété, il faut le précéder d'une barre oblique de type antislash “\” (appelée en anglais backslash). </text:p>
      <text:p text:style-name="Text_20_body">Pour plus d'infos à ce sujet, voir : <text:a xlink:type="simple" xlink:href="https://docs.moodle.org/4x/fr/Format_GIFT#Caract%C3%A8res_sp%C3%A9ciaux_~_=_#_%7B_%7D" text:style-name="Internet_20_link" text:visited-style-name="Visited_20_Internet_20_Link">https://docs.moodle.org/4x/fr/Format_GIFT#Caract%C3%A8res_sp%C3%A9ciaux_~_=_#_%7B_%7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38:21</meta:creation-date>
    <dc:creator>Generated</dc:creator>
    <dc:date>2026-08-12T19::38:21</dc:date>
    <dc:language>en-US</dc:language>
    <meta:editing-cycles>1</meta:editing-cycles>
    <meta:editing-duration>PT0S</meta:editing-duration>
    <dc:title>moodle:test:banque_questions:format_gift</dc:title>
  </office:meta>
</office:document-meta>
</file>