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751f3861654c37b1a7f54b9c263062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categorisation"/><text:bookmark-start text:name="__RefHeading___comment_classer_les_questions_pour_ameliorer_la_validite_d_une_epreuve_1"/><text:bookmark-start text:name="comment_classer_les_questions_pour_ameliorer_la_validite_d_une_epreuve"/>Comment classer les questions pour améliorer la validité d'une épreuve<text:bookmark-end text:name="__RefHeading___comment_classer_les_questions_pour_ameliorer_la_validite_d_une_epreuve_1"/><text:bookmark-end text:name="comment_classer_les_questions_pour_ameliorer_la_validite_d_une_epreuve"/></text:h>
      <text:p text:style-name="Text_20_body">La catégorisation des questions permet d'améliorer la <text:span text:style-name="Strong_20_Emphasis">validité</text:span> d'une épreuve au niveau de son contenu. </text:p>
      <text:p text:style-name="Text_20_body">Deux niveaux de preuves par le contenu peuvent être mis en œuvre au sein d'un examen isolé :</text:p>
      <text:list text:style-name="List_20_1" text:continue-numbering="false">
        <text:list-item>
          <text:p text:style-name="List_20_1_Content_First"> La <text:span text:style-name="Strong_20_Emphasis">congruence</text:span> (alignement pédagogique entre objectifs, activités et évaluation) : quelles tâches cognitives sont visées ? Quel est leur niveau de complexité ?</text:p>
        </text:list-item>
        <text:list-item>
          <text:p text:style-name="List_20_1_Content_Last"> La <text:span text:style-name="Strong_20_Emphasis">représentativité</text:span> (échantillon représentatif de chaque apprentissage à évaluer) : quelle répartition des questions au regard de la structuration des apprentissages ? (généralement par chapitre ou par objectif)</text:p>
        </text:list-item>
      </text:list>
      <text:p text:style-name="Text_20_body">(Source : MOSS (1995), cité par LAURIER (2005), <text:span text:style-name="Emphasis">Les principes de la mesure et de l'évaluation des apprentissages</text:span>, Chapitres 4.2 « Validité » et 4.3 « Fidélité », pp. 63-69.)</text:p>
      <text:h text:style-name="Heading_20_2" text:outline-level="2"><text:bookmark-start text:name="__RefHeading___classer_par_objectif_d_apprentissage_2"/><text:bookmark-start text:name="classer_par_objectif_d_apprentissage"/>Classer par objectif d’apprentissage<text:bookmark-end text:name="__RefHeading___classer_par_objectif_d_apprentissage_2"/><text:bookmark-end text:name="classer_par_objectif_d_apprentissage"/></text:h>
      <text:p text:style-name="Text_20_body">C'est la proposition la plus simple à mettre en œuvre. Il suffit de recréer dans la banque de questions l'architecture des objectifs d'apprentissages (ou à défaut celle des chapitres du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de classement permet de valider <text:span text:style-name="Emphasis">a priori</text:span> la <text:span text:style-name="Strong_20_Emphasis">représentativité</text:span>.</text:p>
          </table:table-cell>
        </table:table-row>
      </table:table>
      <text:h text:style-name="Heading_20_2" text:outline-level="2"><text:bookmark-start text:name="__RefHeading___classer_par_niveau_de_complexite_3"/><text:bookmark-start text:name="classer_par_niveau_de_complexite"/>Classer par niveau de complexité<text:bookmark-end text:name="__RefHeading___classer_par_niveau_de_complexite_3"/><text:bookmark-end text:name="classer_par_niveau_de_complexite"/></text:h>
      <text:p text:style-name="Text_20_body"><text:a xlink:type="simple" xlink:href="http://www.unisciel.fr/" text:style-name="Internet_20_link" text:visited-style-name="Visited_20_Internet_20_Link">Unisciel</text:a> propose un arbre de décision afin de hiérarchiser le niveau de complexité des questions d'un test. Il s’appuie sur la <text:a xlink:type="simple" xlink:href="https://fr.wikipedia.org/wiki/Taxonomie_de_Bloom" text:style-name="Internet_20_link" text:visited-style-name="Visited_20_Internet_20_Link">taxonomie de Bloom</text:a>, et propose quatre niveaux de complexité :</text:p>
      <text:list text:style-name="List_20_1" text:continue-numbering="false">
        <text:list-item>
          <text:p text:style-name="List_20_1_Content_First"> <text:span text:style-name="Strong_20_Emphasis">niveau 1</text:span> : mémoriser/connaître</text:p>
        </text:list-item>
        <text:list-item>
          <text:p text:style-name="List_20_1_Content"> <text:span text:style-name="Strong_20_Emphasis">niveau 2</text:span> : transposer/changer de registre</text:p>
        </text:list-item>
        <text:list-item>
          <text:p text:style-name="List_20_1_Content"> <text:span text:style-name="Strong_20_Emphasis">niveau 3</text:span> : appliquer</text:p>
        </text:list-item>
        <text:list-item>
          <text:p text:style-name="List_20_1_Content_Last"> <text:span text:style-name="Strong_20_Emphasis">niveau 4</text:span> : analyser</text:p>
        </text:list-item>
      </text:list>
      <text:p text:style-name="Text_20_body">Les niveaux vont du simple (connaître) au complexe (analyser). L'accession au niveau supérieur nécessite théoriquement de posséder le niveau précédent.</text:p>
      <text:p text:style-name="Text_20_body"><draw:frame draw:style-name="mediacenter" draw:name="1" text:anchor-type="paragraph" draw:z-index="1" svg:width="17.356666666667cm" style:rel-width="100%" svg:height="10.95375cm" style:rel-height="scale"><draw:image xlink:href="Pictures/751f3861654c37b1a7f54b9c2630626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Cette méthode de classement permet de valider <text:span text:style-name="Emphasis">a priori</text:span> la <text:span text:style-name="Strong_20_Emphasis">congruence</text:span>.</text:p>
          </table:table-cell>
        </table:table-row>
      </table:table>
      <text:p text:style-name="Text_20_body">(Source : UNISCIEL, l'université des sciences en ligne (2018). <text:a xlink:type="simple" xlink:href="http://unisciel.fr/wp-content/uploads/2017/11/GuideRedactionQCM2018.pdf" text:style-name="Internet_20_link" text:visited-style-name="Visited_20_Internet_20_Link">Banque de tests de positionnement - Guide de rédaction des questions d’évaluation (PDF)</text:a>)</text:p>
      <text:h text:style-name="Heading_20_2" text:outline-level="2"><text:bookmark-start text:name="__RefHeading___combiner_classement_par_objectif_et_par_niveau_de_complexite_4"/><text:bookmark-start text:name="combiner_classement_par_objectif_et_par_niveau_de_complexite"/>Combiner classement par objectif et par niveau de complexité<text:bookmark-end text:name="__RefHeading___combiner_classement_par_objectif_et_par_niveau_de_complexite_4"/><text:bookmark-end text:name="combiner_classement_par_objectif_et_par_niveau_de_complexite"/></text:h>
      <text:p text:style-name="Text_20_body">Cette méthode est une combinaison des deux méthodes précédentes. On classe alors les questions par complexité à l'intérieur de dossiers correspondant aux objectifs d'apprentissages (ou à défaut aux chapitre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tte méthode permet de valider <text:span text:style-name="Emphasis">a priori</text:span> la <text:span text:style-name="Strong_20_Emphasis">représentativité</text:span> et la <text:span text:style-name="Strong_20_Emphasis">congruence</text:span>.</text:p>
          </table:table-cell>
        </table:table-row>
      </table:table>
      <text:h text:style-name="Heading_20_2" text:outline-level="2"><text:bookmark-start text:name="__RefHeading___vous_envisagez_un_tirage_aleatoire_des_questions_5"/><text:bookmark-start text:name="vous_envisagez_un_tirage_aleatoire_des_questions"/>Vous envisagez un tirage aléatoire des questions ?<text:bookmark-end text:name="__RefHeading___vous_envisagez_un_tirage_aleatoire_des_questions_5"/><text:bookmark-end text:name="vous_envisagez_un_tirage_aleatoire_des_questions"/></text:h>
      <text:p text:style-name="Text_20_body">Lors d'un tirage aléatoire, la plateforme tire au hasard le nombre de questions choisies dans la catégorie pointée. Cependant, la note de la question que vous avez indiquée lors de sa conception n'est pas conservée. Toutes les notes sont ramenées à 1. </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cas d'intention de tirage aléatoire et dans l'optique de ne pas léser certains étudiants, nous vous recommandons à l'intérieur de chaque catégorie de créer des questions de valeurs (ou poids) équivalente.</text:p>
          </table:table-cell>
        </table:table-row>
      </table:table>
      <text:h text:style-name="Heading_20_2" text:outline-level="2"><text:bookmark-start text:name="__RefHeading___pourquoi_ne_pas_classer_les_questions_par_niveau_de_difficulte_6"/><text:bookmark-start text:name="pourquoi_ne_pas_classer_les_questions_par_niveau_de_difficulte"/>Pourquoi ne pas classer les questions par niveau de difficulté ?<text:bookmark-end text:name="__RefHeading___pourquoi_ne_pas_classer_les_questions_par_niveau_de_difficulte_6"/><text:bookmark-end text:name="pourquoi_ne_pas_classer_les_questions_par_niveau_de_difficulte"/></text:h>
      <text:p text:style-name="Text_20_body">Le niveau de difficulté d'une question est potentiellement variable en fonction de plusieurs paramètres :</text:p>
      <text:list text:style-name="List_20_1" text:continue-numbering="false">
        <text:list-item>
          <text:p text:style-name="List_20_1_Content_First"> À quel moment de l'apprentissage intervient la question ? (avant, au début, en cours, à la fin, longtemps après)</text:p>
        </text:list-item>
        <text:list-item>
          <text:p text:style-name="List_20_1_Content"> Quelles méthodes pédagogiques ont été employées ? (un point de cours sur lequel on insiste devient potentiellement plus facile)</text:p>
        </text:list-item>
        <text:list-item>
          <text:p text:style-name="List_20_1_Content_Last"> Quelle perception individuelle chaque apprenant a de la question ? </text:p>
        </text:list-item>
      </text:list>
      <text:p text:style-name="Text_20_body">Le niveau de difficulté s'appréciera plutôt <text:span text:style-name="Emphasis">a posteriori</text:span> d'une évaluation par l’analyse statistique des résultats obtenus. 
Attention :</text:p>
      <text:list text:style-name="List_20_1" text:continue-numbering="false">
        <text:list-item>
          <text:p text:style-name="List_20_1_Content_First"> ces résultats ne valent que pour le groupe qui a passé l'examen : d'une année à l'autre, les paramètres évoluent (dates d'examens, ajustements de pédagogie, composition du groupe classe, etc.) ;</text:p>
        </text:list-item>
        <text:list-item>
          <text:p text:style-name="List_20_1_Content_Last"> nous ne savons pas si un étudiant qui a coché la réponse attendue l'a fait parce qu'il savait la réponse, parce qu'il a relevé des indices qui l'ont mené à cette réponse ou s'il a tout simplement choisi au hasard.</text:p>
        </text:list-item>
      </text:list>
      <text:p text:style-name="Text_20_body">Mesurer avec plus de précision le niveau de difficulté d'une question nécessiterait de s'intéresser de plus près à la perception que les apprenants ont de la question. L'usage des degrés de certitude est une réponse possible proposée par Olivier Prospéri (2012) dans cette optique.</text:p>
      <text:p text:style-name="Text_20_body">(Source : Prospéri (2012). <text:a xlink:type="simple" xlink:href="https://core.ac.uk/download/pdf/43661963.pdf" text:style-name="Internet_20_link" text:visited-style-name="Visited_20_Internet_20_Link">Développement d’un indice de difficulté subjective pour la calibration de tests standardisé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6::54:32</meta:creation-date>
    <dc:creator>Generated</dc:creator>
    <dc:date>2026-08-26T16::54:32</dc:date>
    <dc:language>en-US</dc:language>
    <meta:editing-cycles>1</meta:editing-cycles>
    <meta:editing-duration>PT0S</meta:editing-duration>
    <dc:title>moodle:test:banque_questions:categorisation</dc:title>
  </office:meta>
</office:document-meta>
</file>