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8133efdf1f5a306e6bdf3c47f801ea.png"/>
  <manifest:file-entry manifest:media-type="image/png" manifest:full-path="Pictures/09e869a89a54f3300493f76abc957929.png"/>
  <manifest:file-entry manifest:media-type="image/png" manifest:full-path="Pictures/e82615d2d8e9944c5ed4e7330d07aa37.png"/>
  <manifest:file-entry manifest:media-type="image/png" manifest:full-path="Pictures/24fa443e9b8a525f696e10caccaa187e.png"/>
  <manifest:file-entry manifest:media-type="image/png" manifest:full-path="Pictures/3ea2228daa43963c2c37b8212cc22d52.png"/>
  <manifest:file-entry manifest:media-type="image/png" manifest:full-path="Pictures/a36fab1bf581bafcd39f4137266dfb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banque_questions:categorie_creation"/><text:bookmark-start text:name="__RefHeading___creer_une_categorie_de_question_1"/><text:bookmark-start text:name="creer_une_categorie_de_question"/>Créer une catégorie de question<text:bookmark-end text:name="__RefHeading___creer_une_categorie_de_question_1"/><text:bookmark-end text:name="creer_une_categorie_de_question"/></text:h>
      <text:p text:style-name="Text_20_body">Une catégorie par défaut est proposée (catégorie du cours) mais il est intéressant de créer ses propres catégories. Pour créer une catégorie : </text:p>
      <text:h text:style-name="Heading_20_2" text:outline-level="2"><text:bookmark-start text:name="__RefHeading___etape_1acceder_a_la_banque_de_question_2"/><text:bookmark-start text:name="etape_1acceder_a_la_banque_de_question"/>Étape 1 : accéder à la banque de question<text:bookmark-end text:name="__RefHeading___etape_1acceder_a_la_banque_de_question_2"/><text:bookmark-end text:name="etape_1acceder_a_la_banque_de_question"/></text:h>
      <text:p text:style-name="Text_20_body"><text:span text:style-name="underline">Soit depuis l'espace de cours</text:span></text:p>
      <text:list text:style-name="List_20_1" text:continue-numbering="false">
        <text:list-item>
          <text:p text:style-name="LastListParagraph_List_20_1_Content_First"> Cliquer sur le rouage du cours, puis sur “<text:span text:style-name="Strong_20_Emphasis">Plus…</text:span>” :</text:p>
        </text:list-item>
      </text:list>
      <text:p text:style-name="Text_20_body"><draw:frame draw:style-name="mediacenter" draw:name="0" text:anchor-type="paragraph" draw:z-index="0" svg:width="5.4504166666667cm" svg:height="7.7258333333333cm"><draw:image xlink:href="Pictures/138133efdf1f5a306e6bdf3c47f801e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sur “<text:span text:style-name="Strong_20_Emphasis">Catégories</text:span>” dans la partie réservée à la “Banque de question” : </text:p>
        </text:list-item>
      </text:list>
      <text:p text:style-name="Text_20_body"><draw:frame draw:style-name="mediacenter" draw:name="1" text:anchor-type="paragraph" draw:z-index="1" svg:width="14.472708333333cm" svg:height="10.080625cm"><draw:image xlink:href="Pictures/09e869a89a54f3300493f76abc957929.png" xlink:type="simple" xlink:show="embed" xlink:actuate="onLoad"/></draw:frame></text:p>
      <text:p text:style-name="Text_20_body"><text:span text:style-name="underline">Soit depuis un test</text:span></text:p>
      <text:list text:style-name="List_20_1" text:continue-numbering="false">
        <text:list-item>
          <text:p text:style-name="LastListParagraph_List_20_1_Content_First"> Cliquer sur le rouage du test, puis sur “<text:span text:style-name="Strong_20_Emphasis">Catégories</text:span>*” dans la partie réservée à la “Banque de question” :</text:p>
        </text:list-item>
      </text:list>
      <text:p text:style-name="Text_20_body"><draw:frame draw:style-name="mediacenter" draw:name="2" text:anchor-type="paragraph" draw:z-index="2" svg:width="5.0535416666667cm" svg:height="13.387916666667cm"><draw:image xlink:href="Pictures/e82615d2d8e9944c5ed4e7330d07aa37.png" xlink:type="simple" xlink:show="embed" xlink:actuate="onLoad"/></draw:frame></text:p>
      <text:p text:style-name="Text_20_body">cliquez dans la rubrique Banque de questions du bloc Administration sur le lien Catégories. </text:p>
      <text:p text:style-name="Text_20_body">Vous devez identifier la catégorie Nom (titre et description) et cliquer sur Ajouter une catégorie. Vous pourrez à tout moment modifier cette catégorie.</text:p>
      <text:p text:style-name="Text_20_body"><draw:frame draw:style-name="mediacenter" draw:name="3" text:anchor-type="paragraph" draw:z-index="3" svg:width="34.342916666667cm" style:rel-width="100%" svg:height="11.482916666667cm" style:rel-height="scale"><draw:image xlink:href="Pictures/24fa443e9b8a525f696e10caccaa187e.png" xlink:type="simple" xlink:show="embed" xlink:actuate="onLoad"/></draw:frame></text:p>
      <text:h text:style-name="Heading_20_2" text:outline-level="2"><text:bookmark-start text:name="__RefHeading___etape_2donner_un_nom_a_la_nouvelle_categorie_3"/><text:bookmark-start text:name="etape_2donner_un_nom_a_la_nouvelle_categorie"/>Étape 2 : Donner un nom à la nouvelle catégorie<text:bookmark-end text:name="__RefHeading___etape_2donner_un_nom_a_la_nouvelle_categorie_3"/><text:bookmark-end text:name="etape_2donner_un_nom_a_la_nouvelle_categorie"/></text:h>
      <text:p text:style-name="Text_20_body"><draw:frame draw:style-name="mediacenter" draw:name="4" text:anchor-type="paragraph" draw:z-index="4" svg:width="22.727708333333cm" style:rel-width="100%" svg:height="7.7522916666667cm" style:rel-height="scale"><draw:image xlink:href="Pictures/3ea2228daa43963c2c37b8212cc22d52.png" xlink:type="simple" xlink:show="embed" xlink:actuate="onLoad"/></draw:frame></text:p>
      <text:p text:style-name="Text_20_body">=====Étape 3 : cliquer sur “Ajouter une catégorie”</text:p>
      <text:p text:style-name="Text_20_body"><draw:frame draw:style-name="mediacenter" draw:name="5" text:anchor-type="paragraph" draw:z-index="5" svg:width="3.5189583333333cm" svg:height="1.5610416666667cm"><draw:image xlink:href="Pictures/a36fab1bf581bafcd39f4137266dfb4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23::57:39</meta:creation-date>
    <dc:creator>Generated</dc:creator>
    <dc:date>2026-08-16T23::57:39</dc:date>
    <dc:language>en-US</dc:language>
    <meta:editing-cycles>1</meta:editing-cycles>
    <meta:editing-duration>PT0S</meta:editing-duration>
    <dc:title>moodle:test:banque_questions:categorie_creation</dc:title>
  </office:meta>
</office:document-meta>
</file>