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b7a446bcccedbba3f93057a8b506f86f.png"/>
  <manifest:file-entry manifest:media-type="image/png" manifest:full-path="Pictures/fc1aabf8c2a4c02d1c9df7dd7c4f503f.png"/>
  <manifest:file-entry manifest:media-type="image/png" manifest:full-path="Pictures/05ea9b59ea39a54006a2179a5ae1eca7.png"/>
  <manifest:file-entry manifest:media-type="image/png" manifest:full-path="Pictures/0855f25a0c779b7af805c76a8f8bc4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lecharger_un_cours"/><text:bookmark-start text:name="__RefHeading___telecharger_le_contenu_d_un_cours_1"/><text:bookmark-start text:name="telecharger_le_contenu_d_un_cours"/>Télécharger le contenu d'un cours<text:bookmark-end text:name="__RefHeading___telecharger_le_contenu_d_un_cours_1"/><text:bookmark-end text:name="telecharger_le_contenu_d_un_cours"/></text:h>
      <text:p text:style-name="Text_20_body">Moodle offre la possibilité aux étudiants de pouvoir télécharger le contenu d'un cours. Cette option est <text:span text:style-name="Strong_20_Emphasis">activée par défaut</text:span> sur Moodle.</text:p>
      <text:p text:style-name="Text_20_body">Ainsi l’enseignant peut, s’il le souhaite permettre ou au contraire désactiver le téléchargement du contenu de cours aux étudiants. </text:p>
      <text:p text:style-name="Text_20_body">Le contenu du cours est téléchargé sous forme d'un ficher zip dans lequel l'étudiant retrouve toutes les ressources de cours mises à disposition par l'enseignant (document pdf..etc), ainsi que l'ensemble des activités qui seront disponibles sous forme d'un lien HTML (WEB) qui les redirige ensuite vers l'espace de cours où est est issue l'activité.</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ous les supports de cours se trouvant dans l'espace de cours seront téléchargées <text:span text:style-name="Strong_20_Emphasis">à l'exception des fichiers dépassants les 1 Go</text:span> ainsi que certaines activités qui ne sont disponibles que via un lien externe qui les redirige vers l'espace de cours d'origine. </text:p>
          </table:table-cell>
        </table:table-row>
      </table:table>
      <text:h text:style-name="Heading_20_1" text:outline-level="1"><text:bookmark-start text:name="__RefHeading___parametrer_l_activation_la_desactivation_du_telechargement_du_cours_2"/><text:bookmark-start text:name="parametrer_l_activation_la_desactivation_du_telechargement_du_cours"/>Paramétrer l'activation /la désactivation du téléchargement du cours.<text:bookmark-end text:name="__RefHeading___parametrer_l_activation_la_desactivation_du_telechargement_du_cours_2"/><text:bookmark-end text:name="parametrer_l_activation_la_desactivation_du_telechargement_du_cours"/></text:h>
      <text:list text:style-name="List_20_1" text:continue-numbering="false">
        <text:list-item>
          <text:p text:style-name="LastListParagraph_List_20_1_Content_First"> cliquer sur l'onglet paramètres du menu déroulant dans la petite roue crantée à droite de l'écran.</text:p>
        </text:list-item>
      </text:list>
      <text:p text:style-name="Text_20_body"><draw:frame draw:style-name="media" draw:name="1" text:anchor-type="as-char" draw:z-index="1" svg:width="15.875cm" style:rel-width="100%" svg:height="8.0288310669456cm" style:rel-height="scale"><draw:image xlink:href="Pictures/b7a446bcccedbba3f93057a8b506f86f.png" xlink:type="simple" xlink:show="embed" xlink:actuate="onLoad"/></draw:frame></text:p>
      <text:list text:style-name="List_20_1" text:continue-numbering="false">
        <text:list-item>
          <text:p text:style-name="LastListParagraph_List_20_1_Content_First"> aller dans les paramètres généraux du cours et dans l’onglet “activer le téléchargement du cours”, choisir “oui” dans le menu déroulant. <draw:frame draw:style-name="media" draw:name="2" text:anchor-type="as-char" draw:z-index="2" svg:width="15.875cm" style:rel-width="100%" svg:height="7.9665143603133cm" style:rel-height="scale"><draw:image xlink:href="Pictures/fc1aabf8c2a4c02d1c9df7dd7c4f503f.png" xlink:type="simple" xlink:show="embed" xlink:actuate="onLoad"/></draw:frame></text:p>
        </text:list-item>
      </text:list>
      <text:h text:style-name="Heading_20_1" text:outline-level="1"><text:bookmark-start text:name="__RefHeading___verifications_du_parametrage_3"/><text:bookmark-start text:name="verifications_du_parametrage"/>Vérifications du paramétrage<text:bookmark-end text:name="__RefHeading___verifications_du_parametrage_3"/><text:bookmark-end text:name="verifications_du_parametrage"/></text:h>
      <text:p text:style-name="Preformatted_20_Text"><text:s text:c="2"/><text:line-break/>* enregistrer pour prendre en compte les modifications apportées puis cliquer dans le menu personnel sur prendre le rôle et sélectionner le rôle étudiant.</text:p>
      <text:p text:style-name="Text_20_body"><draw:frame draw:style-name="media" draw:name="3" text:anchor-type="as-char" draw:z-index="3" svg:width="15.875cm" style:rel-width="100%" svg:height="8.0079634464752cm" style:rel-height="scale"><draw:image xlink:href="Pictures/05ea9b59ea39a54006a2179a5ae1eca7.png" xlink:type="simple" xlink:show="embed" xlink:actuate="onLoad"/></draw:frame></text:p>
      <text:list text:style-name="List_20_1" text:continue-numbering="false">
        <text:list-item>
          <text:p text:style-name="LastListParagraph_List_20_1_Content_First"> vérifier enfin que pour les étudiants le bouton “télécharger les contenus de cours” s’affiche bien.</text:p>
        </text:list-item>
      </text:list>
      <text:p text:style-name="Text_20_body"><draw:frame draw:style-name="media" draw:name="4" text:anchor-type="as-char" draw:z-index="4" svg:width="21.166666666667cm" style:rel-width="100%" svg:height="10.478438532429cm" style:rel-height="scale"><draw:image xlink:href="Pictures/0855f25a0c779b7af805c76a8f8bc4b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6::09:41</meta:creation-date>
    <dc:creator>Generated</dc:creator>
    <dc:date>2026-08-11T16::09:41</dc:date>
    <dc:language>en-US</dc:language>
    <meta:editing-cycles>1</meta:editing-cycles>
    <meta:editing-duration>PT0S</meta:editing-duration>
    <dc:title>moodle:telecharger_un_cours</dc:title>
  </office:meta>
</office:document-meta>
</file>