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3dc1b80b0464fbb3464cb9499bc7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odle:tableau_bord"/><text:bookmark-start text:name="__RefHeading___tableau_de_bord_de_l_enseignant_1"/><text:bookmark-start text:name="tableau_de_bord_de_l_enseignant"/>Tableau de bord de l'enseignant<text:bookmark-end text:name="__RefHeading___tableau_de_bord_de_l_enseignant_1"/><text:bookmark-end text:name="tableau_de_bord_de_l_enseignant"/></text:h>
      <text:p text:style-name="Text_20_body"><draw:frame draw:style-name="media" draw:name="0" text:anchor-type="as-char" draw:z-index="0" svg:width="21.166666666667cm" style:rel-width="100%" svg:height="11.178427048879cm" style:rel-height="scale"><draw:image xlink:href="Pictures/613dc1b80b0464fbb3464cb9499bc7e3.png" xlink:type="simple" xlink:show="embed" xlink:actuate="onLoad"/></draw:frame></text:p>
      <text:h text:style-name="Heading_20_3" text:outline-level="3"><text:bookmark-start text:name="__RefHeading___tableau_de_bord_de_l_etudiant_2"/><text:bookmark-start text:name="tableau_de_bord_de_l_etudiant"/>Tableau de bord de l'étudiant<text:bookmark-end text:name="__RefHeading___tableau_de_bord_de_l_etudiant_2"/><text:bookmark-end text:name="tableau_de_bord_de_l_etudia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59:11</meta:creation-date>
    <dc:creator>Generated</dc:creator>
    <dc:date>2026-08-21T15::59:11</dc:date>
    <dc:language>en-US</dc:language>
    <meta:editing-cycles>1</meta:editing-cycles>
    <meta:editing-duration>PT0S</meta:editing-duration>
    <dc:title>moodle:tableau_bord</dc:title>
  </office:meta>
</office:document-meta>
</file>