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suivre_les_decrocheurs:mesurer"/><text:bookmark-start text:name="__RefHeading___mettre_en_place_une_barre_de_progression_1"/><text:bookmark-start text:name="mettre_en_place_une_barre_de_progression"/>Mettre en place une barre de progression<text:bookmark-end text:name="__RefHeading___mettre_en_place_une_barre_de_progression_1"/><text:bookmark-end text:name="mettre_en_place_une_barre_de_progression"/></text:h>
      <text:p text:style-name="Text_20_body">La progression des étudiants dans un espace de cours est indiquée par le pourcentage d'activités achevées. Elle est affichée à l’étudiant sur son espace de cours à l’aide d’une jauge de progression.</text:p>
      <text:h text:style-name="Heading_20_4" text:outline-level="4"><text:bookmark-start text:name="__RefHeading___dans_ajouter_un_bloc_selectionnez_progression_2"/><text:bookmark-start text:name="dans_ajouter_un_bloc_selectionnez_progression"/>1. Dans « Ajouter un bloc », sélectionnez « Progression »<text:bookmark-end text:name="__RefHeading___dans_ajouter_un_bloc_selectionnez_progression_2"/><text:bookmark-end text:name="dans_ajouter_un_bloc_selectionnez_progression"/></text:h>
      <text:h text:style-name="Heading_20_4" text:outline-level="4"><text:bookmark-start text:name="__RefHeading___configurer_le_bloc_progression_3"/><text:bookmark-start text:name="configurer_le_bloc_progression"/>2. « Configurer » le bloc Progression<text:bookmark-end text:name="__RefHeading___configurer_le_bloc_progression_3"/><text:bookmark-end text:name="configurer_le_bloc_progression"/></text:h>
      <text:p text:style-name="Text_20_body">Vous pouvez prendre en compte toutes les activités avec suivi d’achèvement</text:p>
      <text:p text:style-name="Text_20_body">Ou faire une sélection manuelle</text:p>
      <text:h text:style-name="Heading_20_4" text:outline-level="4"><text:bookmark-start text:name="__RefHeading___enregistrez_en_bas_de_page_4"/><text:bookmark-start text:name="enregistrez_en_bas_de_page"/>3. Enregistrez en bas de page<text:bookmark-end text:name="__RefHeading___enregistrez_en_bas_de_page_4"/><text:bookmark-end text:name="enregistrez_en_bas_de_page"/></text:h>
      <text:p text:style-name="Text_20_body">Vos étudiants verront une jauge de progression sur leur page de cours :</text:p>
      <text:p text:style-name="Text_20_body">Vous pourrez afficher l’ensemble des jauges de vos étudiants dans « Vue d’ensemble des étudiants »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1::57:20</meta:creation-date>
    <dc:creator>Generated</dc:creator>
    <dc:date>2026-08-25T01::57:20</dc:date>
    <dc:language>en-US</dc:language>
    <meta:editing-cycles>1</meta:editing-cycles>
    <meta:editing-duration>PT0S</meta:editing-duration>
    <dc:title>moodle:suivre_les_decrocheurs:mesurer</dc:title>
  </office:meta>
</office:document-meta>
</file>