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5340271127a285346a5f40d0b8527d.jpg"/>
  <manifest:file-entry manifest:media-type="image/jpeg" manifest:full-path="Pictures/347344f79992c368bbce608bb9c466f2.jpg"/>
  <manifest:file-entry manifest:media-type="image/jpeg" manifest:full-path="Pictures/7af9bfbd17ab23b7d42ce962aaf332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suivre_les_decrocheurs:consulter"/><text:bookmark-start text:name="__RefHeading___consulter_les_journaux_et_les_rapports_du_cours_1"/><text:bookmark-start text:name="consulter_les_journaux_et_les_rapports_du_cours"/>Consulter les journaux et les rapports du cours<text:bookmark-end text:name="__RefHeading___consulter_les_journaux_et_les_rapports_du_cours_1"/><text:bookmark-end text:name="consulter_les_journaux_et_les_rapports_du_cours"/></text:h>
      <text:p text:style-name="Text_20_body">Consulter les journaux et les rapports du cours
Plusieurs types de rapports sont disponibles sur la plateforme. Deux d’entre eux sont particulièrement efficaces :</text:p>
      <text:list text:style-name="Numbering_20_1" text:continue-numbering="false">
        <text:list-item>
          <text:p text:style-name="Numbering_20_1_Content_First"> <text:span text:style-name="Strong_20_Emphasis">Participation au cours</text:span> (à conseiller pour faire des recherches de participation par activité)</text:p>
        </text:list-item>
        <text:list-item>
          <text:p text:style-name="Numbering_20_1_Content_Last"> <text:span text:style-name="Strong_20_Emphasis">Journaux</text:span> (à préconiser pour des vérifications par étudiants)</text:p>
        </text:list-item>
      </text:list>
      <text:h text:style-name="Heading_20_4" text:outline-level="4"><text:bookmark-start text:name="__RefHeading___pour_acceder_aux_rapports_2"/><text:bookmark-start text:name="pour_acceder_aux_rapports"/>Pour accéder aux rapports :<text:bookmark-end text:name="__RefHeading___pour_acceder_aux_rapports_2"/><text:bookmark-end text:name="pour_acceder_aux_rapports"/></text:h>
      <text:p text:style-name="Text_20_body">Ouvrez le menu d’action de l’enseignement et sélectionnez le «⚙ Plus … »
<draw:frame draw:style-name="mediacenter" draw:name="0" text:anchor-type="paragraph" draw:z-index="0" svg:width="8.016875cm" svg:height="12.012083333333cm"><draw:image xlink:href="Pictures/3e5340271127a285346a5f40d0b8527d.jpg" xlink:type="simple" xlink:show="embed" xlink:actuate="onLoad"/></draw:frame>
Affichez l’onglet « Rapports »
<draw:frame draw:style-name="mediacenter" draw:name="1" text:anchor-type="paragraph" draw:z-index="1" svg:width="15.425208333333cm" svg:height="7.77875cm"><draw:image xlink:href="Pictures/347344f79992c368bbce608bb9c466f2.jpg" xlink:type="simple" xlink:show="embed" xlink:actuate="onLoad"/></draw:frame></text:p>
      <text:h text:style-name="Heading_20_4" text:outline-level="4"><text:bookmark-start text:name="__RefHeading___le_rapport_de_participation_au_cours_3"/><text:bookmark-start text:name="le_rapport_de_participation_au_cours"/>1.Le rapport de participation au cours:<text:bookmark-end text:name="__RefHeading___le_rapport_de_participation_au_cours_3"/><text:bookmark-end text:name="le_rapport_de_participation_au_cours"/></text:h>
      <text:p text:style-name="Text_20_body">Le rapport de participation au cours va vous permettre de lancer des recherches par activité et de vérifier si chaque étudiant a bien affiché l’activité.</text:p>
      <text:list text:style-name="List_20_1" text:continue-numbering="false">
        <text:list-item>
          <text:p text:style-name="List_20_1_Content_First"> Dans « Rapports » cliquer sur « Participation au cours »</text:p>
        </text:list-item>
        <text:list-item>
          <text:p text:style-name="List_20_1_Content_Last"> Paramétrez la recherche de participation au cours :</text:p>
        </text:list-item>
      </text:list>
      <text:p text:style-name="Text_20_body"><draw:frame draw:style-name="mediacenter" draw:name="2" text:anchor-type="paragraph" draw:z-index="2" svg:width="35.824583333333cm" style:rel-width="100%" svg:height="9.1545833333333cm" style:rel-height="scale"><draw:image xlink:href="Pictures/7af9bfbd17ab23b7d42ce962aaf332eb.jpg" xlink:type="simple" xlink:show="embed" xlink:actuate="onLoad"/></draw:frame></text:p>
      <text:p text:style-name="Preformatted_20_Text"><text:s text:c="3"/>1) L’activité que vous voulez observer<text:line-break/><text:s text:c="3"/>2) La date jusqu’à laquelle doit remonter l’observation<text:line-break/><text:s text:c="3"/>3) Le rôle des utilisateurs observés (étudiant, enseignant…)<text:line-break/><text:s text:c="3"/>4) Les actions : affichage/message (pour les forums et les chats)<text:line-break/><text:s text:c="3"/>5) Les groupes (par défaut tous les participants)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20:08</meta:creation-date>
    <dc:creator>Generated</dc:creator>
    <dc:date>2026-08-15T01::20:08</dc:date>
    <dc:language>en-US</dc:language>
    <meta:editing-cycles>1</meta:editing-cycles>
    <meta:editing-duration>PT0S</meta:editing-duration>
    <dc:title>moodle:suivre_les_decrocheurs:consulter</dc:title>
  </office:meta>
</office:document-meta>
</file>