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858508e231b6172cefcc4073971c0ba.png"/>
  <manifest:file-entry manifest:media-type="image/png" manifest:full-path="Pictures/c4b60d02e030f70bd6fdcc9f7de2ba1e.png"/>
  <manifest:file-entry manifest:media-type="image/png" manifest:full-path="Pictures/c55c7bae8348aac2c80d0e63595da7b5.png"/>
  <manifest:file-entry manifest:media-type="image/png" manifest:full-path="Pictures/2739c932c283d2f3e7d4df78bdc95ff7.png"/>
  <manifest:file-entry manifest:media-type="image/png" manifest:full-path="Pictures/9bf7d6b5384de789e6bb87a83e13a21b.png"/>
  <manifest:file-entry manifest:media-type="image/png" manifest:full-path="Pictures/66edbf1cf2330fc6eb913feffd28f078.png"/>
  <manifest:file-entry manifest:media-type="image/png" manifest:full-path="Pictures/5ad24ea9cfd131c7a217923eae44fdf2.png"/>
  <manifest:file-entry manifest:media-type="image/png" manifest:full-path="Pictures/19e06ab087aed0b92776e99a973b60f1.png"/>
  <manifest:file-entry manifest:media-type="image/png" manifest:full-path="Pictures/d01217b59dc493ead2807864726ebb2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restrictions:utilisateur"/><text:bookmark-start text:name="__RefHeading___restreindre_l_acces_d_une_section_ou_d_une_activite_a_un_utilisateur_1"/><text:bookmark-start text:name="restreindre_l_acces_d_une_section_ou_d_une_activite_a_un_utilisateur"/>Restreindre l’accès d’une section ou d’une activité à un utilisateur<text:bookmark-end text:name="__RefHeading___restreindre_l_acces_d_une_section_ou_d_une_activite_a_un_utilisateur_1"/><text:bookmark-end text:name="restreindre_l_acces_d_une_section_ou_d_une_activite_a_un_utilisateur"/></text:h>
      <text:h text:style-name="Heading_20_2" text:outline-level="2"><text:bookmark-start text:name="__RefHeading___etape_1activer_le_mode_edition_2"/><text:bookmark-start text:name="etape_1activer_le_mode_edition"/>Étape 1 : activer le mode édition<text:bookmark-end text:name="__RefHeading___etape_1activer_le_mode_edition_2"/><text:bookmark-end text:name="etape_1activer_le_mode_edition"/></text:h>
      <text:list text:style-name="List_20_1" text:continue-numbering="false">
        <text:list-item>
          <text:p text:style-name="LastListParagraph_List_20_1_Content_First"> Cliquer sur le bouton “<text:span text:style-name="Strong_20_Emphasis">Activer le mode édition</text:span>” en haut à droite de la page :</text:p>
        </text:list-item>
      </text:list>
      <text:p text:style-name="Text_20_body"><draw:frame draw:style-name="mediacenter" draw:name="0" text:anchor-type="paragraph" draw:z-index="0" svg:width="11.7475cm" svg:height="5.23875cm"><draw:image xlink:href="Pictures/b858508e231b6172cefcc4073971c0ba.png" xlink:type="simple" xlink:show="embed" xlink:actuate="onLoad"/></draw:frame></text:p>
      <text:h text:style-name="Heading_20_2" text:outline-level="2"><text:bookmark-start text:name="__RefHeading___etape_2activer_la_modification_3"/><text:bookmark-start text:name="etape_2activer_la_modification"/>Étape 2 : activer la modification<text:bookmark-end text:name="__RefHeading___etape_2activer_la_modification_3"/><text:bookmark-end text:name="etape_2activer_la_modification"/></text:h>
      <text:list text:style-name="List_20_1" text:continue-numbering="false">
        <text:list-item>
          <text:p text:style-name="LastListParagraph_List_20_1_Content_First"> Cliquer sur “<text:span text:style-name="Strong_20_Emphasis">Modifier</text:span>” sur la droite de la section ou de l’activité, puis sur “<text:span text:style-name="Strong_20_Emphasis">Modifier la section</text:span>” ou “<text:span text:style-name="Strong_20_Emphasis">Paramètres</text:span>”.</text:p>
        </text:list-item>
      </text:list>
      <text:p text:style-name="Text_20_body"><text:span text:style-name="underline">Pour une section</text:span>
<draw:frame draw:style-name="mediacenter" draw:name="1" text:anchor-type="paragraph" draw:z-index="1" svg:width="13.096875cm" svg:height="7.8316666666667cm"><draw:image xlink:href="Pictures/c4b60d02e030f70bd6fdcc9f7de2ba1e.png" xlink:type="simple" xlink:show="embed" xlink:actuate="onLoad"/></draw:frame>
<text:span text:style-name="underline">Pour une activité</text:span>
<draw:frame draw:style-name="mediacenter" draw:name="2" text:anchor-type="paragraph" draw:z-index="2" svg:width="12.885208333333cm" svg:height="7.5935416666667cm"><draw:image xlink:href="Pictures/c55c7bae8348aac2c80d0e63595da7b5.png" xlink:type="simple" xlink:show="embed" xlink:actuate="onLoad"/></draw:frame></text:p>
      <text:h text:style-name="Heading_20_2" text:outline-level="2"><text:bookmark-start text:name="__RefHeading___etape_3ajouter_une_restriction_4"/><text:bookmark-start text:name="etape_3ajouter_une_restriction"/>Étape 3 : ajouter une restriction<text:bookmark-end text:name="__RefHeading___etape_3ajouter_une_restriction_4"/><text:bookmark-end text:name="etape_3ajouter_une_restriction"/></text:h>
      <text:list text:style-name="List_20_1" text:continue-numbering="false">
        <text:list-item>
          <text:p text:style-name="LastListParagraph_List_20_1_Content_First"> Faire défiler la page et cliquer sur “<text:span text:style-name="Strong_20_Emphasis">Restreindre l'accès</text:span>” puis “<text:span text:style-name="Strong_20_Emphasis">Ajouter une restriction</text:span>” :</text:p>
        </text:list-item>
      </text:list>
      <text:p text:style-name="Text_20_body"><draw:frame draw:style-name="mediacenter" draw:name="3" text:anchor-type="paragraph" draw:z-index="3" svg:width="19.52625cm" style:rel-width="100%" svg:height="8.0433333333333cm" style:rel-height="scale"><draw:image xlink:href="Pictures/2739c932c283d2f3e7d4df78bdc95ff7.png" xlink:type="simple" xlink:show="embed" xlink:actuate="onLoad"/></draw:frame></text:p>
      <text:h text:style-name="Heading_20_2" text:outline-level="2"><text:bookmark-start text:name="__RefHeading___etape_4cliquer_sur_profil_utilisateur_5"/><text:bookmark-start text:name="etape_4cliquer_sur_profil_utilisateur"/>Étape 4 : cliquer sur "Profil utilisateur"<text:bookmark-end text:name="__RefHeading___etape_4cliquer_sur_profil_utilisateur_5"/><text:bookmark-end text:name="etape_4cliquer_sur_profil_utilisateur"/></text:h>
      <text:p text:style-name="Text_20_body"><draw:frame draw:style-name="mediacenter" draw:name="4" text:anchor-type="paragraph" draw:z-index="4" svg:width="14.44625cm" svg:height="18.123958333333cm"><draw:image xlink:href="Pictures/9bf7d6b5384de789e6bb87a83e13a21b.png" xlink:type="simple" xlink:show="embed" xlink:actuate="onLoad"/></draw:frame></text:p>
      <text:h text:style-name="Heading_20_2" text:outline-level="2"><text:bookmark-start text:name="__RefHeading___etape_5choisir_le_groupe_et_valider_6"/><text:bookmark-start text:name="etape_5choisir_le_groupe_et_valider"/>Étape 5 : choisir le groupe et valider<text:bookmark-end text:name="__RefHeading___etape_5choisir_le_groupe_et_valider_6"/><text:bookmark-end text:name="etape_5choisir_le_groupe_et_valider"/></text:h>
      <text:list text:style-name="List_20_1" text:continue-numbering="false">
        <text:list-item>
          <text:p text:style-name="LastListParagraph_List_20_1_Content_First"> Inscrivez l'adresse mail de l'utilisateur souhaité dans le menu déroulant puis cliquer sur « Enregistrer » ou « Enregistrer et revenir au cours » au bas de la page :</text:p>
        </text:list-item>
      </text:list>
      <text:p text:style-name="Text_20_body"><draw:frame draw:style-name="mediacenter" draw:name="5" text:anchor-type="paragraph" draw:z-index="5" svg:width="15.689791666667cm" svg:height="9.4720833333333cm"><draw:image xlink:href="Pictures/66edbf1cf2330fc6eb913feffd28f078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6" text:anchor-type="as-char" draw:z-index="6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'adresse mail de l'utilisateur est unique et évite tout risque d'homonyme ou les erreurs d'accents.</text:p>
          </table:table-cell>
        </table:table-row>
      </table:table>
      <text:h text:style-name="Heading_20_2" text:outline-level="2"><text:bookmark-start text:name="__RefHeading___etape_6verifier_la_presence_de_la_restriction_7"/><text:bookmark-start text:name="etape_6verifier_la_presence_de_la_restriction"/>Étape 6 : vérifier la présence de la restriction<text:bookmark-end text:name="__RefHeading___etape_6verifier_la_presence_de_la_restriction_7"/><text:bookmark-end text:name="etape_6verifier_la_presence_de_la_restriction"/></text:h>
      <text:list text:style-name="List_20_1" text:continue-numbering="false">
        <text:list-item>
          <text:p text:style-name="LastListParagraph_List_20_1_Content_First"> De retour sur l’espace de cours, vous constatez que la section ou l’activité ne sera disponible que pour le groupe sélectionné : </text:p>
        </text:list-item>
      </text:list>
      <text:p text:style-name="Text_20_body"><text:span text:style-name="underline">Pour une section</text:span>
<draw:frame draw:style-name="mediacenter" draw:name="7" text:anchor-type="paragraph" draw:z-index="7" svg:width="15.901458333333cm" svg:height="2.3547916666667cm"><draw:image xlink:href="Pictures/19e06ab087aed0b92776e99a973b60f1.png" xlink:type="simple" xlink:show="embed" xlink:actuate="onLoad"/></draw:frame>
<text:span text:style-name="underline">Pour une activité</text:span>
<draw:frame draw:style-name="mediacenter" draw:name="8" text:anchor-type="paragraph" draw:z-index="8" svg:width="17.965208333333cm" style:rel-width="100%" svg:height="2.4077083333333cm" style:rel-height="scale"><draw:image xlink:href="Pictures/d01217b59dc493ead2807864726ebb2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13:59</meta:creation-date>
    <dc:creator>Generated</dc:creator>
    <dc:date>2026-08-10T15::13:59</dc:date>
    <dc:language>en-US</dc:language>
    <meta:editing-cycles>1</meta:editing-cycles>
    <meta:editing-duration>PT0S</meta:editing-duration>
    <dc:title>moodle:restrictions:utilisateur</dc:title>
  </office:meta>
</office:document-meta>
</file>