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5be39cb094a1c9e95957115c16d6ffd.png"/>
  <manifest:file-entry manifest:media-type="image/png" manifest:full-path="Pictures/28f7a9e0bf5dd988a0e29a8493ba04bb.png"/>
  <manifest:file-entry manifest:media-type="image/png" manifest:full-path="Pictures/8c77797eaf7ffc60e29bddfa315fffa0.png"/>
  <manifest:file-entry manifest:media-type="image/png" manifest:full-path="Pictures/59ccc9d3b4c16aa609531eaa5560e57a.png"/>
  <manifest:file-entry manifest:media-type="image/png" manifest:full-path="Pictures/ef2d688b4946cdf3086a54c226d90682.png"/>
  <manifest:file-entry manifest:media-type="image/png" manifest:full-path="Pictures/1dbcf2e1d034b44b609592848a6ddea4.png"/>
  <manifest:file-entry manifest:media-type="image/png" manifest:full-path="Pictures/1b183cc61e368cc64fca5b52050b9a90.png"/>
  <manifest:file-entry manifest:media-type="image/png" manifest:full-path="Pictures/36ffa6c204d4115ff5515205a187db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restrictions:achevement_activite"/><text:bookmark-start text:name="__RefHeading___restreindre_l_acces_d_une_section_ou_d_une_activite_par_achevement_d_activite_1"/><text:bookmark-start text:name="restreindre_l_acces_d_une_section_ou_d_une_activite_par_achevement_d_activite"/>Restreindre l’accès d’une section ou d’une activité par achèvement d'activité<text:bookmark-end text:name="__RefHeading___restreindre_l_acces_d_une_section_ou_d_une_activite_par_achevement_d_activite_1"/><text:bookmark-end text:name="restreindre_l_acces_d_une_section_ou_d_une_activite_par_achevement_d_activite"/></text:h>
      <text:h text:style-name="Heading_20_2" text:outline-level="2"><text:bookmark-start text:name="__RefHeading___etape_1activer_le_mode_edition_2"/><text:bookmark-start text:name="etape_1activer_le_mode_edition"/>Étape 1 : activer le mode édition<text:bookmark-end text:name="__RefHeading___etape_1activer_le_mode_edition_2"/><text:bookmark-end text:name="etape_1activer_le_mode_edition"/></text:h>
      <text:list text:style-name="List_20_1" text:continue-numbering="false">
        <text:list-item>
          <text:p text:style-name="LastListParagraph_List_20_1_Content_First"> Cliquer sur le bouton “<text:span text:style-name="Strong_20_Emphasis">Activer le mode édition</text:span>” en haut à droite de la page : </text:p>
        </text:list-item>
      </text:list>
      <text:p text:style-name="Text_20_body"><draw:frame draw:style-name="mediacenter" draw:name="0" text:anchor-type="paragraph" draw:z-index="0" svg:width="11.7475cm" svg:height="5.23875cm"><draw:image xlink:href="Pictures/75be39cb094a1c9e95957115c16d6ffd.png" xlink:type="simple" xlink:show="embed" xlink:actuate="onLoad"/></draw:frame></text:p>
      <text:h text:style-name="Heading_20_2" text:outline-level="2"><text:bookmark-start text:name="__RefHeading___etape_2activer_la_modification_de_la_section_ou_de_l_activite_3"/><text:bookmark-start text:name="etape_2activer_la_modification_de_la_section_ou_de_l_activite"/>Étape 2 : activer la modification de la section ou de l'activité<text:bookmark-end text:name="__RefHeading___etape_2activer_la_modification_de_la_section_ou_de_l_activite_3"/><text:bookmark-end text:name="etape_2activer_la_modification_de_la_section_ou_de_l_activite"/></text:h>
      <text:list text:style-name="List_20_1" text:continue-numbering="false">
        <text:list-item>
          <text:p text:style-name="LastListParagraph_List_20_1_Content_First"> Cliquer sur “<text:span text:style-name="Strong_20_Emphasis">Modifier</text:span>” sur la droite de la section ou de l’activité, puis sur “<text:span text:style-name="Strong_20_Emphasis">Modifier la section</text:span>” ou “<text:span text:style-name="Strong_20_Emphasis">Paramètres</text:span>” :  </text:p>
        </text:list-item>
      </text:list>
      <text:p text:style-name="Text_20_body"><text:span text:style-name="underline">Pour une section</text:span></text:p>
      <text:p text:style-name="Text_20_body"><draw:frame draw:style-name="mediacenter" draw:name="1" text:anchor-type="paragraph" draw:z-index="1" svg:width="13.096875cm" svg:height="7.8316666666667cm"><draw:image xlink:href="Pictures/28f7a9e0bf5dd988a0e29a8493ba04bb.png" xlink:type="simple" xlink:show="embed" xlink:actuate="onLoad"/></draw:frame></text:p>
      <text:p text:style-name="Text_20_body"><text:span text:style-name="underline">Pour une activité</text:span></text:p>
      <text:p text:style-name="Text_20_body"><draw:frame draw:style-name="mediacenter" draw:name="2" text:anchor-type="paragraph" draw:z-index="2" svg:width="12.885208333333cm" svg:height="7.5935416666667cm"><draw:image xlink:href="Pictures/8c77797eaf7ffc60e29bddfa315fffa0.png" xlink:type="simple" xlink:show="embed" xlink:actuate="onLoad"/></draw:frame></text:p>
      <text:h text:style-name="Heading_20_2" text:outline-level="2"><text:bookmark-start text:name="__RefHeading___etape_3acceder_aux_parametres_de_restriction_4"/><text:bookmark-start text:name="etape_3acceder_aux_parametres_de_restriction"/>Étape 3 : accéder aux paramètres de restriction<text:bookmark-end text:name="__RefHeading___etape_3acceder_aux_parametres_de_restriction_4"/><text:bookmark-end text:name="etape_3acceder_aux_parametres_de_restriction"/></text:h>
      <text:list text:style-name="List_20_1" text:continue-numbering="false">
        <text:list-item>
          <text:p text:style-name="LastListParagraph_List_20_1_Content_First"> Faire défiler la page et cliquer sur « Restreindre l'accès » puis « Ajouter une restriction » :</text:p>
        </text:list-item>
      </text:list>
      <text:p text:style-name="Text_20_body"><draw:frame draw:style-name="mediacenter" draw:name="3" text:anchor-type="paragraph" draw:z-index="3" svg:width="19.52625cm" style:rel-width="100%" svg:height="8.0433333333333cm" style:rel-height="scale"><draw:image xlink:href="Pictures/59ccc9d3b4c16aa609531eaa5560e57a.png" xlink:type="simple" xlink:show="embed" xlink:actuate="onLoad"/></draw:frame></text:p>
      <text:h text:style-name="Heading_20_2" text:outline-level="2"><text:bookmark-start text:name="__RefHeading___etape_4cliquer_sur_achevement_d_activite_5"/><text:bookmark-start text:name="etape_4cliquer_sur_achevement_d_activite"/>Étape 4 : cliquer sur "Achèvement d'activité"<text:bookmark-end text:name="__RefHeading___etape_4cliquer_sur_achevement_d_activite_5"/><text:bookmark-end text:name="etape_4cliquer_sur_achevement_d_activite"/></text:h>
      <text:p text:style-name="Text_20_body"><draw:frame draw:style-name="mediacenter" draw:name="4" text:anchor-type="paragraph" draw:z-index="4" svg:width="11.694583333333cm" svg:height="8.2814583333333cm"><draw:image xlink:href="Pictures/ef2d688b4946cdf3086a54c226d90682.png" xlink:type="simple" xlink:show="embed" xlink:actuate="onLoad"/></draw:frame></text:p>
      <text:h text:style-name="Heading_20_2" text:outline-level="2"><text:bookmark-start text:name="__RefHeading___etape_5selectionner_l_activite_qui_doit_etre_terminee_puis_valider_6"/><text:bookmark-start text:name="etape_5selectionner_l_activite_qui_doit_etre_terminee_puis_valider"/>Étape 5 : sélectionner l'activité qui doit être terminée puis valider<text:bookmark-end text:name="__RefHeading___etape_5selectionner_l_activite_qui_doit_etre_terminee_puis_valider_6"/><text:bookmark-end text:name="etape_5selectionner_l_activite_qui_doit_etre_terminee_puis_valider"/></text:h>
      <text:list text:style-name="List_20_1" text:continue-numbering="false">
        <text:list-item>
          <text:p text:style-name="LastListParagraph_List_20_1_Content_First"> Sélectionner l'activité qui doit être déclarée comme terminée et qui conditionne l'accès à l'activité ou la ressource actuellement paramétrée dans le menu déroulant.  Cliquer sur « Enregistrer » ou « Enregistrer et revenir au cours » au bas de la page : </text:p>
        </text:list-item>
      </text:list>
      <text:p text:style-name="Text_20_body"><draw:frame draw:style-name="mediacenter" draw:name="5" text:anchor-type="paragraph" draw:z-index="5" svg:width="28.389791666667cm" style:rel-width="100%" svg:height="8.9429166666667cm" style:rel-height="scale"><draw:image xlink:href="Pictures/1dbcf2e1d034b44b609592848a6ddea4.png" xlink:type="simple" xlink:show="embed" xlink:actuate="onLoad"/></draw:frame></text:p>
      <text:h text:style-name="Heading_20_2" text:outline-level="2"><text:bookmark-start text:name="__RefHeading___etape_6verifier_la_presence_de_la_restriction_7"/><text:bookmark-start text:name="etape_6verifier_la_presence_de_la_restriction"/>Étape 6 : vérifier la présence de la restriction<text:bookmark-end text:name="__RefHeading___etape_6verifier_la_presence_de_la_restriction_7"/><text:bookmark-end text:name="etape_6verifier_la_presence_de_la_restriction"/></text:h>
      <text:p text:style-name="Text_20_body"><text:span text:style-name="underline">Pour une section</text:span>
<draw:frame draw:style-name="mediacenter" draw:name="6" text:anchor-type="paragraph" draw:z-index="6" svg:width="21.378333333333cm" style:rel-width="100%" svg:height="3.5983333333333cm" style:rel-height="scale"><draw:image xlink:href="Pictures/1b183cc61e368cc64fca5b52050b9a90.png" xlink:type="simple" xlink:show="embed" xlink:actuate="onLoad"/></draw:frame></text:p>
      <text:p text:style-name="Text_20_body"><text:span text:style-name="underline">Pour une activité</text:span>
<draw:frame draw:style-name="mediacenter" draw:name="7" text:anchor-type="paragraph" draw:z-index="7" svg:width="28.654375cm" style:rel-width="100%" svg:height="3.6777083333333cm" style:rel-height="scale"><draw:image xlink:href="Pictures/36ffa6c204d4115ff5515205a187db2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21::40:50</meta:creation-date>
    <dc:creator>Generated</dc:creator>
    <dc:date>2026-08-12T21::40:50</dc:date>
    <dc:language>en-US</dc:language>
    <meta:editing-cycles>1</meta:editing-cycles>
    <meta:editing-duration>PT0S</meta:editing-duration>
    <dc:title>moodle:restrictions:achevement_activite</dc:title>
  </office:meta>
</office:document-meta>
</file>