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bacac90bcb269c1febf7ee9aefc9c254.png"/>
  <manifest:file-entry manifest:media-type="image/png" manifest:full-path="Pictures/18486092cdba3819201bf09e235d741f.png"/>
  <manifest:file-entry manifest:media-type="image/png" manifest:full-path="Pictures/e3770f19380099b1ebf91424df941f0d.png"/>
  <manifest:file-entry manifest:media-type="image/png" manifest:full-path="Pictures/36e64ba30dff1821a001357d39a6d4cf.png"/>
  <manifest:file-entry manifest:media-type="image/png" manifest:full-path="Pictures/abd9ea857ce327a3a204433bfd34294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ressource:page"/><text:bookmark-start text:name="__RefHeading___ajouter_une_page_1"/><text:bookmark-start text:name="ajouter_une_page"/>Ajouter une page<text:bookmark-end text:name="__RefHeading___ajouter_une_page_1"/><text:bookmark-end text:name="ajouter_une_page"/></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Une page vous permet de</text:p>
          </table:table-cell>
        </table:table-row>
      </table:table>
      <text:h text:style-name="Heading_20_2" text:outline-level="2"><text:bookmark-start text:name="__RefHeading___etape_1activer_le_mode_edition_2"/><text:bookmark-start text:name="etape_1activer_le_mode_edition"/>Etape 1 : Activer le mode édition<text:bookmark-end text:name="__RefHeading___etape_1activer_le_mode_edition_2"/><text:bookmark-end text:name="etape_1activer_le_mode_edition"/></text:h>
      <text:p text:style-name="Text_20_body"><draw:frame draw:style-name="mediacenter" draw:name="1" text:anchor-type="paragraph" draw:z-index="1" svg:width="10.583333333333cm" svg:height="4.7195945945946cm"><draw:image xlink:href="Pictures/bacac90bcb269c1febf7ee9aefc9c254.png" xlink:type="simple" xlink:show="embed" xlink:actuate="onLoad"/></draw:frame></text:p>
      <text:h text:style-name="Heading_20_2" text:outline-level="2"><text:bookmark-start text:name="__RefHeading___etape_2cliquer_sur_ajouter_une_activite_ou_une_ressource_3"/><text:bookmark-start text:name="etape_2cliquer_sur_ajouter_une_activite_ou_une_ressource"/>Etape 2 : Cliquer sur "Ajouter une activité ou une ressource"<text:bookmark-end text:name="__RefHeading___etape_2cliquer_sur_ajouter_une_activite_ou_une_ressource_3"/><text:bookmark-end text:name="etape_2cliquer_sur_ajouter_une_activite_ou_une_ressource"/></text:h>
      <text:p text:style-name="Text_20_body"><draw:frame draw:style-name="mediacenter" draw:name="2" text:anchor-type="paragraph" draw:z-index="2" svg:width="15.875cm" style:rel-width="100%" svg:height="8.0658692722372cm" style:rel-height="scale"><draw:image xlink:href="Pictures/18486092cdba3819201bf09e235d741f.png" xlink:type="simple" xlink:show="embed" xlink:actuate="onLoad"/></draw:frame></text:p>
      <text:h text:style-name="Heading_20_2" text:outline-level="2"><text:bookmark-start text:name="__RefHeading___etape_3selectionner_ressources_puis_page_4"/><text:bookmark-start text:name="etape_3selectionner_ressources_puis_page"/>Etape 3 : Sélectionner "Ressources" puis "Page"<text:bookmark-end text:name="__RefHeading___etape_3selectionner_ressources_puis_page_4"/><text:bookmark-end text:name="etape_3selectionner_ressources_puis_page"/></text:h>
      <text:p text:style-name="Text_20_body"><draw:frame draw:style-name="mediacenter" draw:name="3" text:anchor-type="paragraph" draw:z-index="3" svg:width="25.823333333333cm" style:rel-width="100%" svg:height="5.635625cm" style:rel-height="scale"><draw:image xlink:href="Pictures/e3770f19380099b1ebf91424df941f0d.png" xlink:type="simple" xlink:show="embed" xlink:actuate="onLoad"/></draw:frame></text:p>
      <text:h text:style-name="Heading_20_2" text:outline-level="2"><text:bookmark-start text:name="__RefHeading___etape_4nommer_la_liste_de_taches_et_ajouter_une_description_optionnel_5"/><text:bookmark-start text:name="etape_4nommer_la_liste_de_taches_et_ajouter_une_description_optionnel"/>Etape 4 : Nommer la liste de tâches et ajouter une description (optionnel)<text:bookmark-end text:name="__RefHeading___etape_4nommer_la_liste_de_taches_et_ajouter_une_description_optionnel_5"/><text:bookmark-end text:name="etape_4nommer_la_liste_de_taches_et_ajouter_une_description_optionnel"/></text:h>
      <text:p text:style-name="Text_20_body"><draw:frame draw:style-name="mediacenter" draw:name="4" text:anchor-type="paragraph" draw:z-index="4" svg:width="15.875cm" style:rel-width="100%" svg:height="8.6904917319408cm" style:rel-height="scale"><draw:image xlink:href="Pictures/36e64ba30dff1821a001357d39a6d4cf.png" xlink:type="simple" xlink:show="embed" xlink:actuate="onLoad"/></draw:frame>
<text:span text:style-name="Emphasis"><text:span text:style-name="Strong_20_Emphasis">A noter</text:span> : comme pour toute activité Moodle, la description est optionnelle.</text:span></text:p>
      <text:h text:style-name="Heading_20_2" text:outline-level="2"><text:bookmark-start text:name="__RefHeading___etape_5completer_la_page_6"/><text:bookmark-start text:name="etape_5completer_la_page"/>Etape 5 : Compléter la page<text:bookmark-end text:name="__RefHeading___etape_5completer_la_page_6"/><text:bookmark-end text:name="etape_5completer_la_page"/></text:h>
      <text:p text:style-name="Text_20_body">Vous pouvez compléter la page dans la section contenu. Vous pouvez notamment mettre en forme le texte (mettre en gras, en italique ou encore souligner - indiqué ici en vert ou encore jouer sur l'alignement à gauche - au centre ou à droite - indiqué en violet). Vous pouvez également ajouté des images ou des sons par exemple au sein de votre étiquette (indiqué ici en jaune). Vous pouvez insérer des liens (indiqué en orange).</text:p>
      <text:p text:style-name="Text_20_body">Dans l'exemple ci-contre par exemple, les outils de mise en forme ont été utilisés, un lien et une vidéo ont également été ajoutés.</text:p>
      <text:p text:style-name="Text_20_body"><draw:frame draw:style-name="mediacenter" draw:name="5" text:anchor-type="paragraph" draw:z-index="5" svg:width="32.464375cm" style:rel-width="100%" svg:height="13.705416666667cm" style:rel-height="scale"><draw:image xlink:href="Pictures/abd9ea857ce327a3a204433bfd34294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08::43:55</meta:creation-date>
    <dc:creator>Generated</dc:creator>
    <dc:date>2026-08-11T08::43:55</dc:date>
    <dc:language>en-US</dc:language>
    <meta:editing-cycles>1</meta:editing-cycles>
    <meta:editing-duration>PT0S</meta:editing-duration>
    <dc:title>moodle:ressource:page</dc:title>
  </office:meta>
</office:document-meta>
</file>