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23f8785246b80d4d462327c26c444567.png"/>
  <manifest:file-entry manifest:media-type="image/png" manifest:full-path="Pictures/8a0c1698d3c8f9ec9bc90aa4b9369b75.png"/>
  <manifest:file-entry manifest:media-type="image/png" manifest:full-path="Pictures/12010d8b21eac47ac922ddbc31b7a073.png"/>
  <manifest:file-entry manifest:media-type="image/png" manifest:full-path="Pictures/2eada21cabce52af1a0d5869edce39e1.png"/>
  <manifest:file-entry manifest:media-type="image/png" manifest:full-path="Pictures/af3c8ffe3c6685b7c93db850fc336095.png"/>
  <manifest:file-entry manifest:media-type="image/png" manifest:full-path="Pictures/ece48662c1d26ee1f922650c0c844ceb.png"/>
  <manifest:file-entry manifest:media-type="image/png" manifest:full-path="Pictures/60c3cec5ed886ad8ebc9d21ea8ca2305.png"/>
  <manifest:file-entry manifest:media-type="image/png" manifest:full-path="Pictures/1d1340c62dc1f1d0b1e9ace13020fc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livre"/><text:bookmark-start text:name="__RefHeading___ajouter_un_livre_1"/><text:bookmark-start text:name="ajouter_un_livre"/>Ajouter un livre<text:bookmark-end text:name="__RefHeading___ajouter_un_livre_1"/><text:bookmark-end text:name="ajouter_un_livr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ressource <text:span text:style-name="Strong_20_Emphasis">Livre</text:span> sert à créer des pages organisées entre elles par chapitres, à la manière d'un livre.Le livre vous permet de créer des chapitres et des sous-chapitres, mais la limite est de deux niveaux. Autrement dit, les sous-chapitres ne peuvent pas avoir de sous-sous-chapitres, le but étant d'avoir une ressource simple pour les enseignants et les étudiants. Un livre peut être imprimé. </text:p>
          </table:table-cell>
        </table:table-row>
      </table:table>
      <text:h text:style-name="Heading_20_2" text:outline-level="2"><text:bookmark-start text:name="__RefHeading___etape_1activer_le_mode_edition_2"/><text:bookmark-start text:name="etape_1activer_le_mode_edition"/>Etape 1 : Activer le mode édition<text:bookmark-end text:name="__RefHeading___etape_1activer_le_mode_edition_2"/><text:bookmark-end text:name="etape_1activer_le_mode_edition"/></text:h>
      <text:p text:style-name="Text_20_body"><draw:frame draw:style-name="mediacenter" draw:name="1" text:anchor-type="paragraph" draw:z-index="1" svg:width="6.4822916666667cm" svg:height="2.4077083333333cm"><draw:image xlink:href="Pictures/23f8785246b80d4d462327c26c444567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E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2" text:anchor-type="paragraph" draw:z-index="2" svg:width="10.715625cm" svg:height="2.8839583333333cm"><draw:image xlink:href="Pictures/8a0c1698d3c8f9ec9bc90aa4b9369b75.png" xlink:type="simple" xlink:show="embed" xlink:actuate="onLoad"/></draw:frame></text:p>
      <text:h text:style-name="Heading_20_2" text:outline-level="2"><text:bookmark-start text:name="__RefHeading___etape_3selectionner_ressources_puis_livre_4"/><text:bookmark-start text:name="etape_3selectionner_ressources_puis_livre"/>Etape 3 : Sélectionner "Ressources" puis "livre"<text:bookmark-end text:name="__RefHeading___etape_3selectionner_ressources_puis_livre_4"/><text:bookmark-end text:name="etape_3selectionner_ressources_puis_livre"/></text:h>
      <text:p text:style-name="Text_20_body"><draw:frame draw:style-name="mediacenter" draw:name="3" text:anchor-type="paragraph" draw:z-index="3" svg:width="25.7175cm" style:rel-width="100%" svg:height="5.7679166666667cm" style:rel-height="scale"><draw:image xlink:href="Pictures/12010d8b21eac47ac922ddbc31b7a073.png" xlink:type="simple" xlink:show="embed" xlink:actuate="onLoad"/></draw:frame></text:p>
      <text:h text:style-name="Heading_20_2" text:outline-level="2"><text:bookmark-start text:name="__RefHeading___etape_4nommer_le_livre_et_ajouter_une_description_optionnel_5"/><text:bookmark-start text:name="etape_4nommer_le_livre_et_ajouter_une_description_optionnel"/>Etape 4 : Nommer le livre et ajouter une description (optionnel)<text:bookmark-end text:name="__RefHeading___etape_4nommer_le_livre_et_ajouter_une_description_optionnel_5"/><text:bookmark-end text:name="etape_4nommer_le_livre_et_ajouter_une_description_optionnel"/></text:h>
      <text:p text:style-name="Text_20_body"><draw:frame draw:style-name="mediacenter" draw:name="4" text:anchor-type="paragraph" draw:z-index="4" svg:width="30.136041666667cm" style:rel-width="100%" svg:height="16.404166666667cm" style:rel-height="scale"><draw:image xlink:href="Pictures/2eada21cabce52af1a0d5869edce39e1.png" xlink:type="simple" xlink:show="embed" xlink:actuate="onLoad"/></draw:frame>
<text:span text:style-name="Emphasis"><text:span text:style-name="Strong_20_Emphasis">A noter</text:span> : comme pour toute activité Moodle, la description est optionnelle.</text:span></text:p>
      <text:p text:style-name="Text_20_body">Faites défiler puis cliquez sur “<text:span text:style-name="Strong_20_Emphasis">enregistrer et afficher</text:span>”.</text:p>
      <text:h text:style-name="Heading_20_2" text:outline-level="2"><text:bookmark-start text:name="__RefHeading___etape_5ajouter_les_chapitres_6"/><text:bookmark-start text:name="etape_5ajouter_les_chapitres"/>Etape 5 : Ajouter les chapitres<text:bookmark-end text:name="__RefHeading___etape_5ajouter_les_chapitres_6"/><text:bookmark-end text:name="etape_5ajouter_les_chapitres"/></text:h>
      <text:p text:style-name="Text_20_body">Une nouvelle page, vous invitant à compléter le premier chapitre de votre livre.</text:p>
      <text:p text:style-name="Text_20_body"><draw:frame draw:style-name="mediacenter" draw:name="5" text:anchor-type="paragraph" draw:z-index="5" svg:width="15.875cm" style:rel-width="100%" svg:height="10.798365724382cm" style:rel-height="scale"><draw:image xlink:href="Pictures/af3c8ffe3c6685b7c93db850fc336095.png" xlink:type="simple" xlink:show="embed" xlink:actuate="onLoad"/></draw:frame></text:p>
      <text:p text:style-name="Text_20_body">Puis cliquez sur “enregistrer”. La page s'affiche. Vous pouvez alors ajouter une nouvelle page à votre livre en cliquant sur le “+” dans l'encart de droite “table des matières” : </text:p>
      <text:p text:style-name="Text_20_body"><draw:frame draw:style-name="mediacenter" draw:name="6" text:anchor-type="paragraph" draw:z-index="6" svg:width="21.166666666667cm" style:rel-width="100%" svg:height="5.8126814020987cm" style:rel-height="scale"><draw:image xlink:href="Pictures/ece48662c1d26ee1f922650c0c844ceb.png" xlink:type="simple" xlink:show="embed" xlink:actuate="onLoad"/></draw:frame></text:p>
      <text:p text:style-name="Text_20_body">Renouveler l'opération autant de fois que souhaité. 
Pour créer des sous-chapitres, cochez l'option “sous-chapitre” lorsque vous créez une nouvelle page. </text:p>
      <text:p text:style-name="Text_20_body">Si besoin, vous pouvez à tout moment changer l'ordre des pages à l'aide des flèches haut/bas dans l'encart “table des matières” : </text:p>
      <text:p text:style-name="Text_20_body"><draw:frame draw:style-name="mediacenter" draw:name="7" text:anchor-type="paragraph" draw:z-index="7" svg:width="7.5670833333333cm" svg:height="5.9266666666667cm"><draw:image xlink:href="Pictures/60c3cec5ed886ad8ebc9d21ea8ca2305.png" xlink:type="simple" xlink:show="embed" xlink:actuate="onLoad"/></draw:frame></text:p>
      <text:h text:style-name="Heading_20_2" text:outline-level="2"><text:bookmark-start text:name="__RefHeading___imprimer_si_vous_souhaitez_votre_livre_un_chapitre_7"/><text:bookmark-start text:name="imprimer_si_vous_souhaitez_votre_livre_un_chapitre"/>Imprimer, si vous souhaitez, votre livre/ un chapitre<text:bookmark-end text:name="__RefHeading___imprimer_si_vous_souhaitez_votre_livre_un_chapitre_7"/><text:bookmark-end text:name="imprimer_si_vous_souhaitez_votre_livre_un_chapitre"/></text:h>
      <text:p text:style-name="Text_20_body">Une fois votre livre créé, vous pouvez à tout moment si vous souhaitez l'imprimer facilement. Pour cela, cliquez sur le livre puis sur la roue crantée et “<text:span text:style-name="Strong_20_Emphasis">imprimer tout le livre</text:span>” ou “<text:span text:style-name="Strong_20_Emphasis">imprimer un chapitre</text:span>” selon vos besoins.</text:p>
      <text:p text:style-name="Text_20_body"><draw:frame draw:style-name="mediacenter" draw:name="8" text:anchor-type="paragraph" draw:z-index="8" svg:width="39.555208333333cm" style:rel-width="100%" svg:height="15.742708333333cm" style:rel-height="scale"><draw:image xlink:href="Pictures/1d1340c62dc1f1d0b1e9ace13020fc3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24:56</meta:creation-date>
    <dc:creator>Generated</dc:creator>
    <dc:date>2026-08-15T06::24:56</dc:date>
    <dc:language>en-US</dc:language>
    <meta:editing-cycles>1</meta:editing-cycles>
    <meta:editing-duration>PT0S</meta:editing-duration>
    <dc:title>moodle:ressource:livre</dc:title>
  </office:meta>
</office:document-meta>
</file>