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fe7e6c8ce2f66cd9e3594858f73fc27a.png"/>
  <manifest:file-entry manifest:media-type="image/png" manifest:full-path="Pictures/2ef4bfd42ae17e2a577ba58ae25552dc.png"/>
  <manifest:file-entry manifest:media-type="image/png" manifest:full-path="Pictures/18486092cdba3819201bf09e235d741f.png"/>
  <manifest:file-entry manifest:media-type="image/png" manifest:full-path="Pictures/b3779692ccbd1c1f7160cb73e08d0213.png"/>
  <manifest:file-entry manifest:media-type="image/png" manifest:full-path="Pictures/cbce4ea682dfcaabb188da0242a49310.png"/>
  <manifest:file-entry manifest:media-type="image/png" manifest:full-path="Pictures/c90c0c7567344fb468a5a68f092037d1.png"/>
  <manifest:file-entry manifest:media-type="image/png" manifest:full-path="Pictures/6b035020aa6ed0007dffa14411a0ed1d.png"/>
  <manifest:file-entry manifest:media-type="image/png" manifest:full-path="Pictures/8abc6730ee4c3eb995d988c7e3d0484a.png"/>
  <manifest:file-entry manifest:media-type="image/png" manifest:full-path="Pictures/e008341f059be13f404cb5738b7051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source:fichier"/><text:bookmark-start text:name="__RefHeading___ajouter_une_ressource_fichier_1"/><text:bookmark-start text:name="ajouter_une_ressource_fichier"/>Ajouter une ressource Fichier<text:bookmark-end text:name="__RefHeading___ajouter_une_ressource_fichier_1"/><text:bookmark-end text:name="ajouter_une_ressource_fichier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méthode la plus simple consiste à <text:span text:style-name="Strong_20_Emphasis">glisser-déposer les fichiers directement dans l'espace de cours</text:span>, à l'emplacement où l'on souhaite les voir s'afficher. Pour cela :</text:p>
            <text:list text:style-name="List_20_1" text:continue-numbering="false">
              <text:list-item>
                <text:p text:style-name="List_20_1_Content_First"> cliquer sur le bouton “Activer le mode édition” ;</text:p>
              </text:list-item>
              <text:list-item>
                <text:p text:style-name="List_20_1_Content"> faites en sorte d'avoir l'explorateur de fichiers et le navigateur simultanément sur votre écran ;</text:p>
              </text:list-item>
              <text:list-item>
                <text:p text:style-name="List_20_1_Content"> sélectionnez le fichier que vous souhaitez déposer ;</text:p>
              </text:list-item>
              <text:list-item>
                <text:p text:style-name="List_20_1_Content"> avec votre souris, glissez-le dans la section de votre espace de cours ;</text:p>
              </text:list-item>
              <text:list-item>
                <text:p text:style-name="List_20_1_Content_Last"> relâchez, le transfert est automatique.</text:p>
              </text:list-item>
            </text:list>
            <text:p text:style-name="Text_20_body">Si vous rencontrez des difficultés, suivez le tutoriel ci-dessous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La limite de téléchargement (par fichier) est de <text:span text:style-name="Strong_20_Emphasis">100 Mo</text:span>. Si vous souhaitez publier des fichiers plus lourds, contactez : <text:a xlink:type="simple" xlink:href="mailto:cemu.technique@unicaen.fr" text:style-name="Internet_20_link" text:visited-style-name="Visited_20_Internet_20_Link">cemu.technique@unicaen.fr</text:a></text:p>
          </table:table-cell>
        </table:table-row>
      </table:table>
      <text:h text:style-name="Heading_20_2" text:outline-level="2"><text:bookmark-start text:name="__RefHeading___etape_1cliquer_sur_le_bouton_d_activation_du_mode_edition_en_haut_a_droite_de_la_page_2"/><text:bookmark-start text:name="etape_1cliquer_sur_le_bouton_d_activation_du_mode_edition_en_haut_a_droite_de_la_page"/>Étape 1 : Cliquer sur le bouton d'activation du "Mode édition" en haut à droite de la page<text:bookmark-end text:name="__RefHeading___etape_1cliquer_sur_le_bouton_d_activation_du_mode_edition_en_haut_a_droite_de_la_page_2"/><text:bookmark-end text:name="etape_1cliquer_sur_le_bouton_d_activation_du_mode_edition_en_haut_a_droite_de_la_page"/></text:h>
      <text:p text:style-name="Text_20_body"><draw:frame draw:style-name="mediacenter" draw:name=":moodle:ressource:ajout-fichier-1.png?nolink&amp;300 Legend" text:anchor-type="paragraph" draw:z-index="0" svg:width="10.583333333333cm"><draw:text-box><text:p text:style-name="legendcenter"><draw:frame draw:style-name="mediacenter" draw:name=":moodle:ressource:ajout-fichier-1.png?nolink&amp;300" text:anchor-type="paragraph" draw:z-index="2" svg:width="10.583333333333cm" svg:height="1.5974842767296cm"><draw:image xlink:href="Pictures/fe7e6c8ce2f66cd9e3594858f73fc27a.png" xlink:type="simple" xlink:show="embed" xlink:actuate="onLoad"/></draw:frame>:moodle:ressource:ajout-fichier-1.png?nolink&amp;300</text:p></draw:text-box></draw:frame> <draw:frame draw:style-name="mediacenter" draw:name="3" text:anchor-type="paragraph" draw:z-index="3" svg:width="10.583333333333cm" svg:height="1.7971698113208cm"><draw:image xlink:href="Pictures/2ef4bfd42ae17e2a577ba58ae25552dc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4" text:anchor-type="paragraph" draw:z-index="4" svg:width="13.229166666667cm" style:rel-width="100%" svg:height="6.7215577268643cm" style:rel-height="scale"><draw:image xlink:href="Pictures/18486092cdba3819201bf09e235d741f.png" xlink:type="simple" xlink:show="embed" xlink:actuate="onLoad"/></draw:frame></text:p>
      <text:h text:style-name="Heading_20_2" text:outline-level="2"><text:bookmark-start text:name="__RefHeading___etape_3selectionner_fichier_4"/><text:bookmark-start text:name="etape_3selectionner_fichier"/>Étape 3 : Sélectionner "Fichier"<text:bookmark-end text:name="__RefHeading___etape_3selectionner_fichier_4"/><text:bookmark-end text:name="etape_3selectionner_fichier"/></text:h>
      <text:p text:style-name="Text_20_body">Cliquez sur “Ressources” puis sélectionnez la ressource « Fichier ». Vous êtes renvoyé vers la page de paramétrage du fichier :</text:p>
      <text:p text:style-name="Text_20_body"><draw:frame draw:style-name="media" draw:name="5" text:anchor-type="as-char" draw:z-index="5" svg:width="10.345208333333cm" svg:height="5.000625cm"><draw:image xlink:href="Pictures/b3779692ccbd1c1f7160cb73e08d0213.png" xlink:type="simple" xlink:show="embed" xlink:actuate="onLoad"/></draw:frame></text:p>
      <text:p text:style-name="Horizontal_20_Line"/>
      <text:p text:style-name="Text_20_body"><draw:frame draw:style-name="media" draw:name="6" text:anchor-type="as-char" draw:z-index="6" svg:width="10.292291666667cm" svg:height="4.1539583333333cm"><draw:image xlink:href="Pictures/cbce4ea682dfcaabb188da0242a49310.png" xlink:type="simple" xlink:show="embed" xlink:actuate="onLoad"/></draw:frame></text:p>
      <text:h text:style-name="Heading_20_2" text:outline-level="2"><text:bookmark-start text:name="__RefHeading___etape_4donner_un_nom_au_fichier_5"/><text:bookmark-start text:name="etape_4donner_un_nom_au_fichier"/>Étape 4 : Donner un nom au fichier<text:bookmark-end text:name="__RefHeading___etape_4donner_un_nom_au_fichier_5"/><text:bookmark-end text:name="etape_4donner_un_nom_au_fichier"/></text:h>
      <text:p text:style-name="Text_20_body"><draw:frame draw:style-name="mediacenter" draw:name="7" text:anchor-type="paragraph" draw:z-index="7" svg:width="10.583333333333cm" style:rel-width="100%" svg:height="1.9345878136201cm" style:rel-height="scale"><draw:image xlink:href="Pictures/c90c0c7567344fb468a5a68f092037d1.png" xlink:type="simple" xlink:show="embed" xlink:actuate="onLoad"/></draw:frame></text:p>
      <text:h text:style-name="Heading_20_2" text:outline-level="2"><text:bookmark-start text:name="__RefHeading___etape_5deposer_le_fichier_6"/><text:bookmark-start text:name="etape_5deposer_le_fichier"/>Étape 5 : Déposer le fichier<text:bookmark-end text:name="__RefHeading___etape_5deposer_le_fichier_6"/><text:bookmark-end text:name="etape_5deposer_le_fichier"/></text:h>
      <text:p text:style-name="Text_20_body">Dans la zone “<text:span text:style-name="Strong_20_Emphasis">Sélectionner des fichiers</text:span>” glissez-déposez le ou les fichier(s) à ajouter dans la zone de dépôt, ou cliquez dans la zone de dépôt pour ajouter le ou les fichier(s) en parcourant vos répertoires :</text:p>
      <text:p text:style-name="Text_20_body"><draw:frame draw:style-name="mediacenter" draw:name="8" text:anchor-type="paragraph" draw:z-index="8" svg:width="18.520833333333cm" style:rel-width="100%" svg:height="4.9208404987102cm" style:rel-height="scale"><draw:image xlink:href="Pictures/6b035020aa6ed0007dffa14411a0ed1d.png" xlink:type="simple" xlink:show="embed" xlink:actuate="onLoad"/></draw:frame></text:p>
      <text:h text:style-name="Heading_20_2" text:outline-level="2"><text:bookmark-start text:name="__RefHeading___etape_6decocher_les_options_d_affichage_inutiles_7"/><text:bookmark-start text:name="etape_6decocher_les_options_d_affichage_inutiles"/>Étape 6 : Décocher les options d'affichage inutiles<text:bookmark-end text:name="__RefHeading___etape_6decocher_les_options_d_affichage_inutiles_7"/><text:bookmark-end text:name="etape_6decocher_les_options_d_affichage_inutiles"/></text:h>
      <text:p text:style-name="Text_20_body">Cliquez sur « Apparence » pour déplier ce menu. Décochez les cases « Afficher la taille », « afficher le type » et « Afficher la date de dépôt/de modification » pour que ces informations n’apparaissent pas sur l’espace de cours :</text:p>
      <text:p text:style-name="Text_20_body"><draw:frame draw:style-name="mediacenter" draw:name="9" text:anchor-type="paragraph" draw:z-index="9" svg:width="13.229166666667cm" style:rel-width="100%" svg:height="4.4827494692144cm" style:rel-height="scale"><draw:image xlink:href="Pictures/8abc6730ee4c3eb995d988c7e3d0484a.png" xlink:type="simple" xlink:show="embed" xlink:actuate="onLoad"/></draw:frame></text:p>
      <text:h text:style-name="Heading_20_2" text:outline-level="2"><text:bookmark-start text:name="__RefHeading___etape_7enregistrer_8"/><text:bookmark-start text:name="etape_7enregistrer"/>Étape 7 : Enregistrer<text:bookmark-end text:name="__RefHeading___etape_7enregistrer_8"/><text:bookmark-end text:name="etape_7enregistrer"/></text:h>
      <text:p text:style-name="Text_20_body">Faites défiler la page. Cliquez sur “<text:span text:style-name="Strong_20_Emphasis">Enregistrer et revenir au cours</text:span>” pour terminer :</text:p>
      <text:p text:style-name="Text_20_body"><draw:frame draw:style-name="mediacenter" draw:name="10" text:anchor-type="paragraph" draw:z-index="10" svg:width="13.229166666667cm" style:rel-width="100%" svg:height="1.4880768438401cm" style:rel-height="scale"><draw:image xlink:href="Pictures/e008341f059be13f404cb5738b7051e6.png" xlink:type="simple" xlink:show="embed" xlink:actuate="onLoad"/></draw:frame></text:p>
      <text:h text:style-name="Heading_20_1" text:outline-level="1"><text:bookmark-start text:name="__RefHeading___parametres_avances_9"/><text:bookmark-start text:name="parametres_avances"/>Paramètres avancés<text:bookmark-end text:name="__RefHeading___parametres_avances_9"/><text:bookmark-end text:name="parametres_avances"/></text:h>
      <text:p text:style-name="Text_20_body">Se reporter à la documentation : <text:a xlink:type="simple" xlink:href="https://webcemu.unicaen.fr/doku.php?id=moodle:ressource:fichier:parametres_avances" text:style-name="Internet_20_link" text:visited-style-name="Visited_20_Internet_20_Link">Paramètres avancés du dépôt de fichi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1::18:17</meta:creation-date>
    <dc:creator>Generated</dc:creator>
    <dc:date>2026-08-11T01::18:17</dc:date>
    <dc:language>en-US</dc:language>
    <meta:editing-cycles>1</meta:editing-cycles>
    <meta:editing-duration>PT0S</meta:editing-duration>
    <dc:title>moodle:ressource:fichier</dc:title>
  </office:meta>
</office:document-meta>
</file>