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acac90bcb269c1febf7ee9aefc9c254.png"/>
  <manifest:file-entry manifest:media-type="image/png" manifest:full-path="Pictures/18486092cdba3819201bf09e235d74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ressource:etiquette"/><text:bookmark-start text:name="__RefHeading___ajouter_une_etiquette_1"/><text:bookmark-start text:name="ajouter_une_etiquette"/>Ajouter une étiquette<text:bookmark-end text:name="__RefHeading___ajouter_une_etiquette_1"/><text:bookmark-end text:name="ajouter_une_etiquette"/></text:h>
      <text:h text:style-name="Heading_20_2" text:outline-level="2"><text:bookmark-start text:name="__RefHeading___etape_1cliquer_sur_activer_le_mode_edition_2"/><text:bookmark-start text:name="etape_1cliquer_sur_activer_le_mode_edition"/>Etape 1 : Cliquer sur activer le mode édition<text:bookmark-end text:name="__RefHeading___etape_1cliquer_sur_activer_le_mode_edition_2"/><text:bookmark-end text:name="etape_1cliquer_sur_activer_le_mode_edition"/></text:h>
      <text:p text:style-name="Text_20_body"><draw:frame draw:style-name="mediacenter" draw:name="0" text:anchor-type="paragraph" draw:z-index="0" svg:width="5.2916666666667cm" svg:height="2.3597972972973cm"><draw:image xlink:href="Pictures/bacac90bcb269c1febf7ee9aefc9c254.png" xlink:type="simple" xlink:show="embed" xlink:actuate="onLoad"/></draw:frame></text:p>
      <text:h text:style-name="Heading_20_2" text:outline-level="2"><text:bookmark-start text:name="__RefHeading___etape_2cliquer_sur_ajouter_une_activite_ou_une_ressource_3"/><text:bookmark-start text:name="etape_2cliquer_sur_ajouter_une_activite_ou_une_ressource"/>Etape 2 : Cliquer sur "Ajouter une activité ou une ressource"<text:bookmark-end text:name="__RefHeading___etape_2cliquer_sur_ajouter_une_activite_ou_une_ressource_3"/><text:bookmark-end text:name="etape_2cliquer_sur_ajouter_une_activite_ou_une_ressource"/></text:h>
      <text:p text:style-name="Text_20_body"><draw:frame draw:style-name="mediacenter" draw:name="1" text:anchor-type="paragraph" draw:z-index="1" svg:width="10.583333333333cm" style:rel-width="100%" svg:height="5.3772461814915cm" style:rel-height="scale"><draw:image xlink:href="Pictures/18486092cdba3819201bf09e235d741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5::11:11</meta:creation-date>
    <dc:creator>Generated</dc:creator>
    <dc:date>2026-08-11T15::11:11</dc:date>
    <dc:language>en-US</dc:language>
    <meta:editing-cycles>1</meta:editing-cycles>
    <meta:editing-duration>PT0S</meta:editing-duration>
    <dc:title>moodle:ressource:etiquette</dc:title>
  </office:meta>
</office:document-meta>
</file>