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23f8785246b80d4d462327c26c444567.png"/>
  <manifest:file-entry manifest:media-type="image/png" manifest:full-path="Pictures/8a0c1698d3c8f9ec9bc90aa4b9369b75.png"/>
  <manifest:file-entry manifest:media-type="image/png" manifest:full-path="Pictures/f390ca77bc7641acabe8745f982aab54.png"/>
  <manifest:file-entry manifest:media-type="image/png" manifest:full-path="Pictures/638d08683728a3773dc995a07f5cb1b1.png"/>
  <manifest:file-entry manifest:media-type="image/png" manifest:full-path="Pictures/572c92df25b58a46da4f34e967575fdd.png"/>
  <manifest:file-entry manifest:media-type="image/png" manifest:full-path="Pictures/076fe2ae5e05374096c8e8594b13f506.png"/>
  <manifest:file-entry manifest:media-type="image/png" manifest:full-path="Pictures/7cdb261a66e437860c507867d97baea7.png"/>
  <manifest:file-entry manifest:media-type="image/png" manifest:full-path="Pictures/d689a59f9b23c803be5e44adbe64eac0.png"/>
  <manifest:file-entry manifest:media-type="image/png" manifest:full-path="Pictures/b608cccd4ffca1d44c059bd794295d31.png"/>
  <manifest:file-entry manifest:media-type="image/png" manifest:full-path="Pictures/beda5dd624740270d9f1dab6a090a067.png"/>
  <manifest:file-entry manifest:media-type="image/png" manifest:full-path="Pictures/d6a724edf3c2d37ca793c60ec6ac2717.png"/>
  <manifest:file-entry manifest:media-type="image/png" manifest:full-path="Pictures/afec74f3d47ac925f02f5c7e4a65bab4.png"/>
  <manifest:file-entry manifest:media-type="image/png" manifest:full-path="Pictures/70cc709f921a966dc3660cc100ae992d.png"/>
  <manifest:file-entry manifest:media-type="image/png" manifest:full-path="Pictures/6c3803a962193c745568efdd50de9553.png"/>
  <manifest:file-entry manifest:media-type="image/png" manifest:full-path="Pictures/6551eecb3c776586eac05adac8b89dc2.png"/>
  <manifest:file-entry manifest:media-type="image/png" manifest:full-path="Pictures/bb5b59ea6d6eff8e366d535f62e5d09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rendez-vous"/><text:bookmark-start text:name="__RefHeading___creer_et_utiliser_une_activite_rendez-vous_1"/><text:bookmark-start text:name="creer_et_utiliser_une_activite_rendez-vous"/>Créer et utiliser une activité "Rendez-vous"<text:bookmark-end text:name="__RefHeading___creer_et_utiliser_une_activite_rendez-vous_1"/><text:bookmark-end text:name="creer_et_utiliser_une_activite_rendez-vou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L'activité “rendez-vous” vous permet de planifier des rendez-vous avez vos étudiants. Cette activité peut-être utile notamment pour le passage de <text:span text:style-name="Strong_20_Emphasis">soutenances</text:span>. Les rendez-vous par groupe sont possibles. Vous pouvez ensuite exporter facilement la liste de rendez-vous au format de votre choix (Excel, csv, pdf..).</text:p>
          </table:table-cell>
        </table:table-row>
      </table:table>
      <text:h text:style-name="Heading_20_2" text:outline-level="2"><text:bookmark-start text:name="__RefHeading___etape_1activer_le_mode_edition_2"/><text:bookmark-start text:name="etape_1activer_le_mode_edition"/>Etape 1 : Activer le mode édition<text:bookmark-end text:name="__RefHeading___etape_1activer_le_mode_edition_2"/><text:bookmark-end text:name="etape_1activer_le_mode_edition"/></text:h>
      <text:p text:style-name="Text_20_body"><draw:frame draw:style-name="mediacenter" draw:name="1" text:anchor-type="paragraph" draw:z-index="1" svg:width="6.4822916666667cm" svg:height="2.4077083333333cm"><draw:image xlink:href="Pictures/23f8785246b80d4d462327c26c444567.png" xlink:type="simple" xlink:show="embed" xlink:actuate="onLoad"/></draw:frame></text:p>
      <text:h text:style-name="Heading_20_2" text:outline-level="2"><text:bookmark-start text:name="__RefHeading___etape_2cliquer_sur_ajouter_une_activite_ou_une_ressource_3"/><text:bookmark-start text:name="etape_2cliquer_sur_ajouter_une_activite_ou_une_ressource"/>Etape 2 : Cliquer sur "Ajouter une activité ou une ressource"<text:bookmark-end text:name="__RefHeading___etape_2cliquer_sur_ajouter_une_activite_ou_une_ressource_3"/><text:bookmark-end text:name="etape_2cliquer_sur_ajouter_une_activite_ou_une_ressource"/></text:h>
      <text:p text:style-name="Text_20_body"><draw:frame draw:style-name="mediacenter" draw:name="2" text:anchor-type="paragraph" draw:z-index="2" svg:width="10.715625cm" svg:height="2.8839583333333cm"><draw:image xlink:href="Pictures/8a0c1698d3c8f9ec9bc90aa4b9369b75.png" xlink:type="simple" xlink:show="embed" xlink:actuate="onLoad"/></draw:frame></text:p>
      <text:h text:style-name="Heading_20_2" text:outline-level="2"><text:bookmark-start text:name="__RefHeading___etape_3selectionner_activites_puis_rendez-vous_4"/><text:bookmark-start text:name="etape_3selectionner_activites_puis_rendez-vous"/>Etape 3 : Sélectionner "Activités" puis "Rendez-vous"<text:bookmark-end text:name="__RefHeading___etape_3selectionner_activites_puis_rendez-vous_4"/><text:bookmark-end text:name="etape_3selectionner_activites_puis_rendez-vous"/></text:h>
      <text:p text:style-name="Text_20_body"><draw:frame draw:style-name="mediacenter" draw:name="3" text:anchor-type="paragraph" draw:z-index="3" svg:width="15.875cm" style:rel-width="100%" svg:height="12.650390625cm" style:rel-height="scale"><draw:image xlink:href="Pictures/f390ca77bc7641acabe8745f982aab54.png" xlink:type="simple" xlink:show="embed" xlink:actuate="onLoad"/></draw:frame></text:p>
      <text:h text:style-name="Heading_20_2" text:outline-level="2"><text:bookmark-start text:name="__RefHeading___etape_4nommer_l_activite_rendez-vous_et_ajouter_une_description_optionnel_5"/><text:bookmark-start text:name="etape_4nommer_l_activite_rendez-vous_et_ajouter_une_description_optionnel"/>Etape 4 : Nommer l'activité "rendez-vous" et ajouter une description (optionnel)<text:bookmark-end text:name="__RefHeading___etape_4nommer_l_activite_rendez-vous_et_ajouter_une_description_optionnel_5"/><text:bookmark-end text:name="etape_4nommer_l_activite_rendez-vous_et_ajouter_une_description_optionnel"/></text:h>
      <text:p text:style-name="Text_20_body"><draw:frame draw:style-name="mediacenter" draw:name="4" text:anchor-type="paragraph" draw:z-index="4" svg:width="15.875cm" style:rel-width="100%" svg:height="7.0325282854656cm" style:rel-height="scale"><draw:image xlink:href="Pictures/638d08683728a3773dc995a07f5cb1b1.png" xlink:type="simple" xlink:show="embed" xlink:actuate="onLoad"/></draw:frame>
<text:span text:style-name="Emphasis"><text:span text:style-name="Strong_20_Emphasis">A noter</text:span> : comme pour toute activité Moodle, la description est optionnelle.</text:span></text:p>
      <text:h text:style-name="Heading_20_2" text:outline-level="2"><text:bookmark-start text:name="__RefHeading___etape_5completer_les_parametres_options_6"/><text:bookmark-start text:name="etape_5completer_les_parametres_options"/>Etape 5 : Compléter les paramètres "Options"<text:bookmark-end text:name="__RefHeading___etape_5completer_les_parametres_options_6"/><text:bookmark-end text:name="etape_5completer_les_parametres_options"/></text:h>
      <text:p text:style-name="Text_20_body">Les paramètres suivants sont relativement transparents. Si besoin, vous pouvez cliquer sur le point d'interrogation bleu pour avoir plus de renseignement pour chaque paramètre. 
Dans l'exemple si après par exemple, on remarque que l'interlocuteur est l'enseignant (mais cela pourrait très bien être le secrétariat par exemple dans le cadre de réservation pour les examens), que les créneaux horaires sont de 45 minutes et que les étudiants s'inscrivent en groupe, dans un seul créneau.</text:p>
      <text:p text:style-name="Text_20_body"><draw:frame draw:style-name="mediacenter" draw:name="5" text:anchor-type="paragraph" draw:z-index="5" svg:width="15.875cm" style:rel-width="100%" svg:height="8.6050045703839cm" style:rel-height="scale"><draw:image xlink:href="Pictures/572c92df25b58a46da4f34e967575fdd.png" xlink:type="simple" xlink:show="embed" xlink:actuate="onLoad"/></draw:frame></text:p>
      <text:h text:style-name="Heading_20_2" text:outline-level="2"><text:bookmark-start text:name="__RefHeading___etape_6completer_le_formulaire_de_reservation_optionnel_7"/><text:bookmark-start text:name="etape_6completer_le_formulaire_de_reservation_optionnel"/>Etape 6 : Compléter le formulaire de réservation (optionnel)<text:bookmark-end text:name="__RefHeading___etape_6completer_le_formulaire_de_reservation_optionnel_7"/><text:bookmark-end text:name="etape_6completer_le_formulaire_de_reservation_optionnel"/></text:h>
      <text:p text:style-name="Text_20_body">Vous pouvez, <text:span text:style-name="Strong_20_Emphasis">si vous le souhaitez</text:span>, utiliser le formulaire de réservation. En utilisant le formulaire, les étudiants commenceront par voir le message avant de répondre à l'activité. Vous pouvez également, via le formulaire, demander aux étudiants des informations complémentaires (dépôt de fichier par exemple). </text:p>
      <text:p text:style-name="Text_20_body"><draw:frame draw:style-name="mediacenter" draw:name="6" text:anchor-type="paragraph" draw:z-index="6" svg:width="15.875cm" style:rel-width="100%" svg:height="8.3815559440559cm" style:rel-height="scale"><draw:image xlink:href="Pictures/076fe2ae5e05374096c8e8594b13f506.png" xlink:type="simple" xlink:show="embed" xlink:actuate="onLoad"/></draw:frame></text:p>
      <text:h text:style-name="Heading_20_2" text:outline-level="2"><text:bookmark-start text:name="__RefHeading___etape_7enregistrer_et_afficher_8"/><text:bookmark-start text:name="etape_7enregistrer_et_afficher"/>Etape 7 : Enregistrer et afficher<text:bookmark-end text:name="__RefHeading___etape_7enregistrer_et_afficher_8"/><text:bookmark-end text:name="etape_7enregistrer_et_afficher"/></text:h>
      <text:p text:style-name="Text_20_body"><draw:frame draw:style-name="mediacenter" draw:name="7" text:anchor-type="paragraph" draw:z-index="7" svg:width="10.583333333333cm" style:rel-width="100%" svg:height="1.4271464646465cm" style:rel-height="scale"><draw:image xlink:href="Pictures/7cdb261a66e437860c507867d97baea7.png" xlink:type="simple" xlink:show="embed" xlink:actuate="onLoad"/></draw:frame></text:p>
      <text:h text:style-name="Heading_20_2" text:outline-level="2"><text:bookmark-start text:name="__RefHeading___etape_8ajouter_des_creneaux_9"/><text:bookmark-start text:name="etape_8ajouter_des_creneaux"/>Etape 8 : Ajouter des créneaux<text:bookmark-end text:name="__RefHeading___etape_8ajouter_des_creneaux_9"/><text:bookmark-end text:name="etape_8ajouter_des_creneaux"/></text:h>
      <text:p text:style-name="Text_20_body">Cliquez sur “ajouter des créneaux”. Si vous avez plusieurs créneaux qui se suivent à ajouter, il est préférable de choisir ensuite “<text:span text:style-name="Strong_20_Emphasis">ajouter des créneaux consécutifs</text:span>”. Si vous ajoutez des créneaux qui ne se suivent pas, sélectionnez “<text:span text:style-name="Strong_20_Emphasis">ajouter un créneau</text:span>” et renouveler l'opération autant de fois que nécessaire.</text:p>
      <text:p text:style-name="Text_20_body"><draw:frame draw:style-name="mediacenter" draw:name="8" text:anchor-type="paragraph" draw:z-index="8" svg:width="10.583333333333cm" style:rel-width="100%" svg:height="3.6949101068999cm" style:rel-height="scale"><draw:image xlink:href="Pictures/d689a59f9b23c803be5e44adbe64eac0.png" xlink:type="simple" xlink:show="embed" xlink:actuate="onLoad"/></draw:frame></text:p>
      <text:h text:style-name="Heading_20_3" text:outline-level="3"><text:bookmark-start text:name="__RefHeading___creneaux_consecutifs_10"/><text:bookmark-start text:name="creneaux_consecutifs"/>Créneaux consécutifs<text:bookmark-end text:name="__RefHeading___creneaux_consecutifs_10"/><text:bookmark-end text:name="creneaux_consecutifs"/></text:h>
      <text:p text:style-name="Text_20_body">Complétez les informations demandées. Dans l'exemple ci-contre, les créneaux prévus auront lieu entre le mardi 27/04 et le mercredi 28/04. Les créneaux sont de 45 minutes, avec une pause de 15 minutes entre chaque créneau. Cliquez sur “enregistrer” une fois les champs renseignés. </text:p>
      <text:p text:style-name="Text_20_body"><draw:frame draw:style-name="mediacenter" draw:name="9" text:anchor-type="paragraph" draw:z-index="9" svg:width="21.166666666667cm" style:rel-width="100%" svg:height="17.013049223654cm" style:rel-height="scale"><draw:image xlink:href="Pictures/b608cccd4ffca1d44c059bd794295d31.png" xlink:type="simple" xlink:show="embed" xlink:actuate="onLoad"/></draw:frame></text:p>
      <text:p text:style-name="Text_20_body">Les créneaux sont alors automatiquement créés. </text:p>
      <text:p text:style-name="Text_20_body"><draw:frame draw:style-name="mediacenter" draw:name="10" text:anchor-type="paragraph" draw:z-index="10" svg:width="41.777708333333cm" style:rel-width="100%" svg:height="16.853958333333cm" style:rel-height="scale"><draw:image xlink:href="Pictures/beda5dd624740270d9f1dab6a090a067.png" xlink:type="simple" xlink:show="embed" xlink:actuate="onLoad"/></draw:frame></text:p>
      <text:h text:style-name="Heading_20_3" text:outline-level="3"><text:bookmark-start text:name="__RefHeading___creneaux_non_consecutifs_11"/><text:bookmark-start text:name="creneaux_non_consecutifs"/>Créneaux non consécutifs<text:bookmark-end text:name="__RefHeading___creneaux_non_consecutifs_11"/><text:bookmark-end text:name="creneaux_non_consecutifs"/></text:h>
      <text:p text:style-name="Text_20_body">Cliquez sur “ajouter un créneau”. Vous ajouter alors les créneaux un à un en complétant les informations demandées. Dans l'exemple ci-après, le créneau proposé est le 30/04 à 9h. Il est possible dans ce cas de mettre des commentaires pour chaque créneau.</text:p>
      <text:p text:style-name="Text_20_body"><draw:frame draw:style-name="mediacenter" draw:name="11" text:anchor-type="paragraph" draw:z-index="11" svg:width="40.904583333333cm" style:rel-width="100%" svg:height="16.218958333333cm" style:rel-height="scale"><draw:image xlink:href="Pictures/d6a724edf3c2d37ca793c60ec6ac2717.png" xlink:type="simple" xlink:show="embed" xlink:actuate="onLoad"/></draw:frame></text:p>
      <text:h text:style-name="Heading_20_2" text:outline-level="2"><text:bookmark-start text:name="__RefHeading___etape_9enregistrer_12"/><text:bookmark-start text:name="etape_9enregistrer"/>Etape 9 : Enregistrer<text:bookmark-end text:name="__RefHeading___etape_9enregistrer_12"/><text:bookmark-end text:name="etape_9enregistrer"/></text:h>
      <text:p text:style-name="Text_20_body">Faites défiler la page. Cliquez sur “Enregistrer et revenir au cours” pour terminer.</text:p>
      <text:p text:style-name="Text_20_body"><draw:frame draw:style-name="mediacenter" draw:name="12" text:anchor-type="paragraph" draw:z-index="12" svg:width="10.583333333333cm" svg:height="1.7434261407579cm"><draw:image xlink:href="Pictures/afec74f3d47ac925f02f5c7e4a65bab4.png" xlink:type="simple" xlink:show="embed" xlink:actuate="onLoad"/></draw:frame></text:p>
      <text:p text:style-name="Text_20_body">Les étudiants peuvent désormais s'inscrire dans les créneaux proposés. 
Voici un aperçu étudiant : </text:p>
      <text:p text:style-name="Text_20_body"><draw:frame draw:style-name="mediacenter" draw:name="13" text:anchor-type="paragraph" draw:z-index="13" svg:width="21.166666666667cm" style:rel-width="100%" svg:height="5.412014702504cm" style:rel-height="scale"><draw:image xlink:href="Pictures/70cc709f921a966dc3660cc100ae992d.png" xlink:type="simple" xlink:show="embed" xlink:actuate="onLoad"/></draw:frame></text:p>
      <text:h text:style-name="Heading_20_2" text:outline-level="2"><text:bookmark-start text:name="__RefHeading___etape_10consulter_les_inscriptions_13"/><text:bookmark-start text:name="etape_10consulter_les_inscriptions"/>Etape 10 : Consulter les inscriptions<text:bookmark-end text:name="__RefHeading___etape_10consulter_les_inscriptions_13"/><text:bookmark-end text:name="etape_10consulter_les_inscriptions"/></text:h>
      <text:p text:style-name="Text_20_body">Une fois les étudiants inscrits, vous retrouvez le détail en cliquant sur l'activité. </text:p>
      <text:p text:style-name="Text_20_body"><draw:frame draw:style-name="mediacenter" draw:name="14" text:anchor-type="paragraph" draw:z-index="14" svg:width="21.166666666667cm" style:rel-width="100%" svg:height="6.9464745842118cm" style:rel-height="scale"><draw:image xlink:href="Pictures/6c3803a962193c745568efdd50de9553.png" xlink:type="simple" xlink:show="embed" xlink:actuate="onLoad"/></draw:frame></text:p>
      <text:p text:style-name="Text_20_body">Vous pouvez également exporter facilement ce tableau en cliquant sur l'onglet “exporter” puis en sélectionnant les paramètres souhaités.
Sur cet exemple, l'export se ferra au format pdf, avec un étudiant par ligne : </text:p>
      <text:p text:style-name="Text_20_body"><draw:frame draw:style-name="mediacenter" draw:name="15" text:anchor-type="paragraph" draw:z-index="15" svg:width="21.166666666667cm" style:rel-width="100%" svg:height="14.757042253521cm" style:rel-height="scale"><draw:image xlink:href="Pictures/6551eecb3c776586eac05adac8b89dc2.png" xlink:type="simple" xlink:show="embed" xlink:actuate="onLoad"/></draw:frame></text:p>
      <text:p text:style-name="Text_20_body">Ce qui donne un fichier avec cet aperçu : </text:p>
      <text:p text:style-name="Text_20_body"><draw:frame draw:style-name="mediacenter" draw:name="16" text:anchor-type="paragraph" draw:z-index="16" svg:width="18.520833333333cm" style:rel-width="100%" svg:height="4.4777951191827cm" style:rel-height="scale"><draw:image xlink:href="Pictures/bb5b59ea6d6eff8e366d535f62e5d09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04::45:21</meta:creation-date>
    <dc:creator>Generated</dc:creator>
    <dc:date>2026-08-20T04::45:21</dc:date>
    <dc:language>en-US</dc:language>
    <meta:editing-cycles>1</meta:editing-cycles>
    <meta:editing-duration>PT0S</meta:editing-duration>
    <dc:title>moodle:rendez-vous</dc:title>
  </office:meta>
</office:document-meta>
</file>