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43c546a6a30948dc74ddc12516d688.png"/>
  <manifest:file-entry manifest:media-type="image/png" manifest:full-path="Pictures/df4dbc568a29afac62f3b28e2f9721c4.png"/>
  <manifest:file-entry manifest:media-type="image/png" manifest:full-path="Pictures/3a48ec2324fb30128ddbadba48121fd4.png"/>
  <manifest:file-entry manifest:media-type="image/png" manifest:full-path="Pictures/3f458ace026a56ab6656343469d0c3af.png"/>
  <manifest:file-entry manifest:media-type="image/png" manifest:full-path="Pictures/f1088e2ce4bb963d5018f79e7bcba6dc.png"/>
  <manifest:file-entry manifest:media-type="image/png" manifest:full-path="Pictures/5cb2eddaf1f6a5b7429b9b2dbe67fb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prendre_temporairement_un_autre_role"/><text:bookmark-start text:name="__RefHeading___prendre_temporairement_un_role_autre_que_le_sien_1"/><text:bookmark-start text:name="prendre_temporairement_un_role_autre_que_le_sien"/>Prendre temporairement un rôle autre que le sien<text:bookmark-end text:name="__RefHeading___prendre_temporairement_un_role_autre_que_le_sien_1"/><text:bookmark-end text:name="prendre_temporairement_un_role_autre_que_le_sien"/></text:h>
      <text:p text:style-name="Text_20_body">Cette fonctionnalité permet à une personne habilitée (un enseignant par exemple) de visualiser, comment son espace de cours ainsi que les ressources mises à disposition, est aperçu par un élève ou une autre personne qui est autorisée à accéder à cet espace.Il a à cet effet, une vue sur ce que, les utilisateurs inscrit dans cet espace sont autorisés à voir ou non en fonction des rôles et des droits qu’ils possèdent.</text:p>
      <text:p text:style-name="Text_20_body">Pour ce faire, un enseignant qui par exemple souhaite avoir un aperçu de ce que voit un élève, doit procéder comme suit:</text:p>
      <text:h text:style-name="Heading_20_2" text:outline-level="2"><text:bookmark-start text:name="__RefHeading___etape_n_1_2"/><text:bookmark-start text:name="etape_n_1"/>Étape n°1<text:bookmark-end text:name="__RefHeading___etape_n_1_2"/><text:bookmark-end text:name="etape_n_1"/></text:h>
      <text:p text:style-name="Text_20_body">Cliquer sur son avatar situé en haut, à droite de son menu principal, puis sur <text:span text:style-name="Strong_20_Emphasis">prendre le rôle</text:span> dans la liste déroulante qui s'affiche
<draw:frame draw:style-name="mediacenter" draw:name="0" text:anchor-type="paragraph" draw:z-index="0" svg:width="5.2916666666667cm" svg:height="5.3050972927242cm"><draw:image xlink:href="Pictures/af43c546a6a30948dc74ddc12516d688.png" xlink:type="simple" xlink:show="embed" xlink:actuate="onLoad"/></draw:frame></text:p>
      <text:h text:style-name="Heading_20_2" text:outline-level="2"><text:bookmark-start text:name="__RefHeading___etape_n_2_3"/><text:bookmark-start text:name="etape_n_2"/>Étape n°2<text:bookmark-end text:name="__RefHeading___etape_n_2_3"/><text:bookmark-end text:name="etape_n_2"/></text:h>
      <text:p text:style-name="Text_20_body">Choisir en cliquant sur le rôle souhaité</text:p>
      <text:p text:style-name="Text_20_body"><draw:frame draw:style-name="mediacenter" draw:name="1" text:anchor-type="paragraph" draw:z-index="1" svg:width="5.2916666666667cm" style:rel-width="100%" svg:height="5.2916666666667cm" style:rel-height="scale"><draw:image xlink:href="Pictures/df4dbc568a29afac62f3b28e2f9721c4.png" xlink:type="simple" xlink:show="embed" xlink:actuate="onLoad"/></draw:frame></text:p>
      <text:h text:style-name="Heading_20_2" text:outline-level="2"><text:bookmark-start text:name="__RefHeading___etape_n_3_4"/><text:bookmark-start text:name="etape_n_3"/>Étape n°3<text:bookmark-end text:name="__RefHeading___etape_n_3_4"/><text:bookmark-end text:name="etape_n_3"/></text:h>
      <text:p text:style-name="Text_20_body">Pour retrouver son espace de cours initial, cliquer de nouveau sur l'avatar en haut à droite du menu et choisir retour à mon rôle normal.
<draw:frame draw:style-name="mediacenter" draw:name="2" text:anchor-type="paragraph" draw:z-index="2" svg:width="5.2916666666667cm" svg:height="5.3075099800399cm"><draw:image xlink:href="Pictures/3a48ec2324fb30128ddbadba48121fd4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l est également possible de visualiser un espace de cours sans prendre un autre rôle</text:p>
          </table:table-cell>
        </table:table-row>
      </table:table>
      <text:h text:style-name="Heading_20_2" text:outline-level="2"><text:bookmark-start text:name="__RefHeading___acceder_a_un_espace_en_s_ajoutant_dans_la_liste_des_participants_5"/><text:bookmark-start text:name="acceder_a_un_espace_en_s_ajoutant_dans_la_liste_des_participants"/>Accéder à un espace en s'ajoutant dans la liste des participants<text:bookmark-end text:name="__RefHeading___acceder_a_un_espace_en_s_ajoutant_dans_la_liste_des_participants_5"/><text:bookmark-end text:name="acceder_a_un_espace_en_s_ajoutant_dans_la_liste_des_participants"/></text:h>
      <text:p text:style-name="Text_20_body">Un enseignant a la possibilité d’accéder à son espace de cours en tant qu'étudiant. Il doit, pour ce faire, s’ajoutant à la liste des participants de cet espace. </text:p>
      <text:p text:style-name="Text_20_body"><text:span text:style-name="Strong_20_Emphasis">NB: Toutefois avant de procéder, il doit s'assurer que l’espace n'est soumis à une restriction de groupe. </text:span></text:p>
      <text:p text:style-name="Text_20_body">Si ce n'est pas le cas, voici les étapes à suivre:</text:p>
      <text:list text:style-name="List_20_1" text:continue-numbering="false">
        <text:list-item>
          <text:p text:style-name="LastListParagraph_List_20_1_Content_First"> Cliquer sur l'onglet <text:span text:style-name="Strong_20_Emphasis">participants</text:span> (dans le menu gauche, sous le nom de l'espace de cours) puis saisir son nom dans la barre de recherche</text:p>
        </text:list-item>
      </text:list>
      <text:p text:style-name="Text_20_body"><draw:frame draw:style-name="mediacenter" draw:name="4" text:anchor-type="paragraph" draw:z-index="4" svg:width="10.583333333333cm" svg:height="10.553853296193cm"><draw:image xlink:href="Pictures/f1088e2ce4bb963d5018f79e7bcba6dc.png" xlink:type="simple" xlink:show="embed" xlink:actuate="onLoad"/></draw:frame></text:p>
      <text:list text:style-name="List_20_1" text:continue-numbering="false">
        <text:list-item>
          <text:p text:style-name="LastListParagraph_List_20_1_Content_First"> S'ajouter également dans le bon groupe si l’espace de cours ou la section est soumis à une restriction de groupe</text:p>
        </text:list-item>
      </text:list>
      <text:p text:style-name="Text_20_body"><draw:frame draw:style-name="mediacenter" draw:name="5" text:anchor-type="paragraph" draw:z-index="5" svg:width="10.583333333333cm" style:rel-width="100%" svg:height="10.568300189394cm" style:rel-height="scale"><draw:image xlink:href="Pictures/5cb2eddaf1f6a5b7429b9b2dbe67fb30.png" xlink:type="simple" xlink:show="embed" xlink:actuate="onLoad"/></draw:frame></text:p>
      <text:list text:style-name="List_20_1" text:continue-numbering="false">
        <text:list-item>
          <text:p text:style-name="LastListParagraph_List_20_1_Content_First"> Revenir à l'espace de cour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23::05:15</meta:creation-date>
    <dc:creator>Generated</dc:creator>
    <dc:date>2026-08-27T23::05:15</dc:date>
    <dc:language>en-US</dc:language>
    <meta:editing-cycles>1</meta:editing-cycles>
    <meta:editing-duration>PT0S</meta:editing-duration>
    <dc:title>moodle:prendre_temporairement_un_autre_role</dc:title>
  </office:meta>
</office:document-meta>
</file>