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63cdfcd7d18411c852e17a52750673.png"/>
  <manifest:file-entry manifest:media-type="image/png" manifest:full-path="Pictures/3f458ace026a56ab6656343469d0c3af.png"/>
  <manifest:file-entry manifest:media-type="image/png" manifest:full-path="Pictures/d2f93c121c58404222f6c84d1517af7b.png"/>
  <manifest:file-entry manifest:media-type="image/png" manifest:full-path="Pictures/6930c298ddcbf4160be02d5204d6da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ouverture_csv_avec_excel"/><text:bookmark-start text:name="__RefHeading___description_du_probleme_1"/><text:bookmark-start text:name="description_du_probleme"/>Description du problème<text:bookmark-end text:name="__RefHeading___description_du_probleme_1"/><text:bookmark-end text:name="description_du_probleme"/></text:h>
      <text:p text:style-name="Text_20_body">Lors des exports depuis Moodle, au format CSV, dont voici un exemple :</text:p>
      <text:p text:style-name="Text_20_body"><draw:frame draw:style-name="media" draw:name="0" text:anchor-type="as-char" draw:z-index="0" svg:width="22.410208333333cm" style:rel-width="100%" svg:height="10.00125cm" style:rel-height="scale"><draw:image xlink:href="Pictures/fc63cdfcd7d18411c852e17a52750673.png" xlink:type="simple" xlink:show="embed" xlink:actuate="onLoad"/></draw:frame></text:p>
      <text:p text:style-name="Text_20_body">Microsoft Excel ouvre le fichier sans poser de questions, mais en choisissant des paramètres d'extraction qui produisent un résultat très dégradé, sans qu'il soit possible de les modifier.</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ibre Office Calc, lui, ouvre les fichiers CSV en proposant des réglages permettant une bonne séparation des données pour qu'elles se positionnent dans les bonnes cellules.Comme le montre la copie d'écran ci-dessous :</text:p>
            <text:p text:style-name="Text_20_body"><draw:frame draw:style-name="media" draw:name="2" text:anchor-type="as-char" draw:z-index="2" svg:width="19.20875cm" style:rel-width="100%" svg:height="18.864791666667cm" style:rel-height="scale"><draw:image xlink:href="Pictures/d2f93c121c58404222f6c84d1517af7b.png" xlink:type="simple" xlink:show="embed" xlink:actuate="onLoad"/></draw:frame></text:p>
          </table:table-cell>
        </table:table-row>
      </table:table>
      <text:h text:style-name="Heading_20_1" text:outline-level="1"><text:bookmark-start text:name="__RefHeading___une_solution_qui_fonctionne_avec_excel_2"/><text:bookmark-start text:name="une_solution_qui_fonctionne_avec_excel"/>Une solution qui fonctionne avec Excel<text:bookmark-end text:name="__RefHeading___une_solution_qui_fonctionne_avec_excel_2"/><text:bookmark-end text:name="une_solution_qui_fonctionne_avec_excel"/></text:h>
      <text:p text:style-name="Text_20_body">Avec Microsoft Excel, la solution consiste à suivre 2 étapes :</text:p>
      <text:list text:style-name="Numbering_20_1" text:continue-numbering="false">
        <text:list-item>
          <text:p text:style-name="Numbering_20_1_Content_First"> passer par l'enregistrement du fichier CSV sur le disque, <text:line-break/><draw:frame draw:style-name="media" draw:name="3" text:anchor-type="as-char" draw:z-index="3" svg:width="22.86cm" style:rel-width="100%" svg:height="9.9747916666667cm" style:rel-height="scale"><draw:image xlink:href="Pictures/6930c298ddcbf4160be02d5204d6da3e.png" xlink:type="simple" xlink:show="embed" xlink:actuate="onLoad"/></draw:frame></text:p>
        </text:list-item>
        <text:list-item>
          <text:p text:style-name="Numbering_20_1_Content_Last"> puis d'ouvrir le fichier sur le disque, depuis Excel. </text:p>
        </text:list-item>
      </text:list>
      <text:p text:style-name="Text_20_body">Avec ce mode opératoire, Excel offre le même type de boite de dialogue de paramétrage d'ouverture que ce que Calc propose. Il est alors possible de choisir la virgule ('<text:span text:style-name="Emphasis"><text:span text:style-name="Strong_20_Emphasis">,</text:span></text:span>'), et uniquement elle, comme séparateur de champs et d'obtenir une répartition correcte des données dans les différentes cellules de la feui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0::28:15</meta:creation-date>
    <dc:creator>Generated</dc:creator>
    <dc:date>2026-08-21T20::28:15</dc:date>
    <dc:language>en-US</dc:language>
    <meta:editing-cycles>1</meta:editing-cycles>
    <meta:editing-duration>PT0S</meta:editing-duration>
    <dc:title>moodle:ouverture_csv_avec_excel</dc:title>
  </office:meta>
</office:document-meta>
</file>