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d9c2e256c5029bca7f77ecaeabbe364.png"/>
  <manifest:file-entry manifest:media-type="image/png" manifest:full-path="Pictures/46d5022e9836e12a517d633adcbc944e.png"/>
  <manifest:file-entry manifest:media-type="image/png" manifest:full-path="Pictures/d57fe75e59d8b45a6daebce85827e5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objectifs"/><text:bookmark-start text:name="__RefHeading___configurer_les_objectifs_du_cours_1"/><text:bookmark-start text:name="configurer_les_objectifs_du_cours"/>Configurer les objectifs du cours<text:bookmark-end text:name="__RefHeading___configurer_les_objectifs_du_cours_1"/><text:bookmark-end text:name="configurer_les_objectifs_du_cours"/></text:h>
      <text:p text:style-name="Text_20_body">Documentation officielle : <text:a xlink:type="simple" xlink:href="https://docs.moodle.org/3x/fr/Objectifs" text:style-name="Internet_20_link" text:visited-style-name="Visited_20_Internet_20_Link">https://docs.moodle.org/3x/fr/Objectif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es objectifs du cours ne doivent pas êtres confondus avec les compétences qui sont liées à un cursus</text:p>
          </table:table-cell>
        </table:table-row>
      </table:table>
      <text:p text:style-name="Text_20_body">Une note reflète l'évaluation d'une performance dans son ensemble, que ce soit un test, la participation, la présence ou un projet. Les objectifs évaluent des niveaux de compétence spécifiques à travers une série d'énoncés, qui peuvent être codés par des chiffres ou des lettres. En résumé, une note générale peut être donnée pour un cours, accompagnée d'une évaluation exprimée sous forme d'objectifs atteints ou non atteints. </text:p>
      <text:h text:style-name="Heading_20_2" text:outline-level="2"><text:bookmark-start text:name="__RefHeading___ajouter_des_objectifs_au_niveau_du_cours_2"/><text:bookmark-start text:name="ajouter_des_objectifs_au_niveau_du_cours"/>Ajouter des objectifs au niveau du cours<text:bookmark-end text:name="__RefHeading___ajouter_des_objectifs_au_niveau_du_cours_2"/><text:bookmark-end text:name="ajouter_des_objectifs_au_niveau_du_cours"/></text:h>
      <text:p text:style-name="Text_20_body">Vous devez les paramétrer au niveau du carnet de note. Les objectifs sont forcements liés à un barème qualitatif ( voir <text:a xlink:type="simple" xlink:href="https://webcemu.unicaen.fr/doku.php?id=moodle:baremes" text:style-name="Internet_20_link" text:visited-style-name="Visited_20_Internet_20_Link">Configurer les barèmes du cours</text:a>)  ou à une note. </text:p>
      <text:p text:style-name="Text_20_body"><draw:frame draw:style-name="media" draw:name="1" text:anchor-type="as-char" draw:z-index="1" svg:width="30.585833333333cm" style:rel-width="100%" svg:height="5.8208333333333cm" style:rel-height="scale"><draw:image xlink:href="Pictures/3d9c2e256c5029bca7f77ecaeabbe364.png" xlink:type="simple" xlink:show="embed" xlink:actuate="onLoad"/></draw:frame></text:p>
      <text:p text:style-name="Text_20_body">et <draw:frame draw:style-name="media" draw:name="2" text:anchor-type="as-char" draw:z-index="2" svg:width="12.038541666667cm" svg:height="2.2225cm"><draw:image xlink:href="Pictures/46d5022e9836e12a517d633adcbc944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souhaitez utiliser les objectifs avec un barème, pensez à paramétrer ce barème au niveau de votre cours ou vérifier que le barème est disponible.</text:p>
          </table:table-cell>
        </table:table-row>
      </table:table>
      <text:p text:style-name="Text_20_body"><draw:frame draw:style-name="media" draw:name="4" text:anchor-type="as-char" draw:z-index="4" svg:width="34.925cm" style:rel-width="100%" svg:height="21.007916666667cm" style:rel-height="scale"><draw:image xlink:href="Pictures/d57fe75e59d8b45a6daebce85827e5e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6::40:51</meta:creation-date>
    <dc:creator>Generated</dc:creator>
    <dc:date>2026-08-11T06::40:51</dc:date>
    <dc:language>en-US</dc:language>
    <meta:editing-cycles>1</meta:editing-cycles>
    <meta:editing-duration>PT0S</meta:editing-duration>
    <dc:title>moodle:objectifs</dc:title>
  </office:meta>
</office:document-meta>
</file>