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34dadbf927148d1d2eb7304b1591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nouveautes_2021"/><text:bookmark-start text:name="__RefHeading___nouveautes_moodle_3.11_sept._2021_1"/><text:bookmark-start text:name="nouveautes_moodle_3.11_sept._2021"/>Nouveautés Moodle 3.11 (Sept. 2021)<text:bookmark-end text:name="__RefHeading___nouveautes_moodle_3.11_sept._2021_1"/><text:bookmark-end text:name="nouveautes_moodle_3.11_sept._2021"/></text:h>
      <text:p text:style-name="Text_20_body">Fin août 2021, nous mettons à jour les plateformes Moodle <text:a xlink:type="simple" xlink:href="https://ecampus.unicaen.fr" text:style-name="Internet_20_link" text:visited-style-name="Visited_20_Internet_20_Link">Ecampus</text:a>, <text:a xlink:type="simple" xlink:href="https://collegium-sante-univ-normandie.fr" text:style-name="Internet_20_link" text:visited-style-name="Visited_20_Internet_20_Link">Collegium Santé</text:a> et <text:a xlink:type="simple" xlink:href="https://prelude.unicaen.fr" text:style-name="Internet_20_link" text:visited-style-name="Visited_20_Internet_20_Link">Prélude</text:a>. Nous passons de la version Moodle 3.9 à la version 3.11. </text:p>
      <text:h text:style-name="Heading_20_2" text:outline-level="2"><text:bookmark-start text:name="__RefHeading___nos_tutoriels_2"/><text:bookmark-start text:name="nos_tutoriels"/>Nos tutoriels<text:bookmark-end text:name="__RefHeading___nos_tutoriels_2"/><text:bookmark-end text:name="nos_tutoriels"/></text:h>
      <text:h text:style-name="Heading_20_3" text:outline-level="3"><text:bookmark-start text:name="__RefHeading___cours_3"/><text:bookmark-start text:name="cours"/>Cours<text:bookmark-end text:name="__RefHeading___cours_3"/><text:bookmark-end text:name="cours"/></text:h>
      <text:list text:style-name="List_20_1" text:continue-numbering="false">
        <text:list-item>
          <text:p text:style-name="List_20_1_Content_First"> <text:a xlink:type="simple" xlink:href="https://webcemu.unicaen.fr/doku.php?id=moodle:telecharger_un_cours" text:style-name="Internet_20_link" text:visited-style-name="Visited_20_Internet_20_Link">Télécharger le contenu d'un cours</text:a> </text:p>
        </text:list-item>
        <text:list-item>
          <text:p text:style-name="List_20_1_Content"> <text:a xlink:type="simple" xlink:href="https://webcemu.unicaen.fr/doku.php?id=moodle:ressource:fichier:parametres_avances#afficher_le_contenu_d_un_dossier_dans_moodle_nouveau_sept2021" text:style-name="Internet_20_link" text:visited-style-name="Visited_20_Internet_20_Link">Afficher le contenu d'un dossier dans Moodle (images et fichiers html)</text:a></text:p>
        </text:list-item>
        <text:list-item>
          <text:p text:style-name="List_20_1_Content"> <text:a xlink:type="simple" xlink:href="https://webcemu.unicaen.fr/doku.php?id=moodle:suivre_les_decrocheurs:affichage-des-conditions-achevement" text:style-name="Internet_20_link" text:visited-style-name="Visited_20_Internet_20_Link">Affichage des conditions d'achèvement exigées pour les étudiants juste en dessous de l'activité</text:a></text:p>
        </text:list-item>
        <text:list-item>
          <text:p text:style-name="List_20_1_Content"> <text:a xlink:type="simple" xlink:href="https://webcemu.unicaen.fr/doku.php?id=moodle:suivre_les_decrocheurs:observer#acceder_au_tableau_de_suivi_des_achevements_d_activites" text:style-name="Internet_20_link" text:visited-style-name="Visited_20_Internet_20_Link">Filtrer les affichages du rapport d'activité</text:a>: par groupes, par type d'activité ou par ordre du cours/alphabétique</text:p>
        </text:list-item>
        <text:list-item>
          <text:p text:style-name="List_20_1_Content"> <text:span text:style-name="Strong_20_Emphasis">Accessibilité:</text:span> </text:p>
          <text:list text:style-name="List_20_1">
            <text:list-item>
              <text:p text:style-name="List_20_1_Content"> pour évaluer le contenu d'une étiquette, d'une description, etc. : <text:a xlink:type="simple" xlink:href="https://webcemu.unicaen.fr/doku.php?id=accessibilite:editeur-atto" text:style-name="Internet_20_link" text:visited-style-name="Visited_20_Internet_20_Link">Le vérificateur d'accessibilité intégré à l'éditeur de texte de Moodle</text:a></text:p>
            </text:list-item>
            <text:list-item>
              <text:p text:style-name="List_20_1_Content"> pour évaluer un espace de cours dans son ensemble : <text:a xlink:type="simple" xlink:href="https://webcemu.unicaen.fr/doku.php?id=accessibilite:briekfield" text:style-name="Internet_20_link" text:visited-style-name="Visited_20_Internet_20_Link">La boite à outils d'accessibilité Brickfield</text:a></text:p>
            </text:list-item>
          </text:list>
        </text:list-item>
        <text:list-item>
          <text:p text:style-name="List_20_1_Content"> <text:a xlink:type="simple" xlink:href="https://webcemu.unicaen.fr/doku.php?id=moodle:blocs#lien_vers_sections" text:style-name="Internet_20_link" text:visited-style-name="Visited_20_Internet_20_Link">Nouveau bloc "lien vers les sections"</text:a></text:p>
        </text:list-item>
        <text:list-item>
          <text:p text:style-name="List_20_1_Content_Last"> <text:a xlink:type="simple" xlink:href="https://webcemu.unicaen.fr/doku.php?id=moodle:parametre2#format_tuiles_nouveau_sept2021" text:style-name="Internet_20_link" text:visited-style-name="Visited_20_Internet_20_Link">Nouveau format d'affichage des sections d'un espace de cours : Format "Tuile"</text:a></text:p>
        </text:list-item>
      </text:list>
      <text:h text:style-name="Heading_20_3" text:outline-level="3"><text:bookmark-start text:name="__RefHeading___activite_test_et_questions_4"/><text:bookmark-start text:name="activite_test_et_questions"/>Activité TEST et questions<text:bookmark-end text:name="__RefHeading___activite_test_et_questions_4"/><text:bookmark-end text:name="activite_test_et_questions"/></text:h>
      <text:list text:style-name="List_20_1" text:continue-numbering="false">
        <text:list-item>
          <text:p text:style-name="List_20_1_Content_First"> <text:a xlink:type="simple" xlink:href="https://webcemu.unicaen.fr/doku.php?id=moodle:test:parametrages#volet_achevement_d_activite" text:style-name="Internet_20_link" text:visited-style-name="Visited_20_Internet_20_Link">Nouvelle conditions d'achèvement en fonction des tentatives</text:a></text:p>
        </text:list-item>
        <text:list-item>
          <text:p text:style-name="List_20_1_Content"> <text:a xlink:type="simple" xlink:href="https://webcemu.unicaen.fr/doku.php?id=moodle:test:majoration_temps#etape_7verifier_la_presence_de_la_derogation" text:style-name="Internet_20_link" text:visited-style-name="Visited_20_Internet_20_Link">Plus d’informations affichées sur la page du test: note pour passer et dérogations</text:a> </text:p>
        </text:list-item>
        <text:list-item>
          <text:p text:style-name="List_20_1_Content"> <text:a xlink:type="simple" xlink:href="https://webcemu.unicaen.fr/doku.php?id=moodle:test:parametrer_question#comment_parametrer_les_differents_types_de_question" text:style-name="Internet_20_link" text:visited-style-name="Visited_20_Internet_20_Link">Les réglages des questions utilisées précédemment sont conservés lors de la création de nouvelles questions</text:a></text:p>
        </text:list-item>
        <text:list-item>
          <text:p text:style-name="List_20_1_Content"> <text:a xlink:type="simple" xlink:href="https://webcemu.unicaen.fr/doku.php?id=moodle:test:choix_questions:composition#etape_8parametrer_la_zone_d_ecriture" text:style-name="Internet_20_link" text:visited-style-name="Visited_20_Internet_20_Link">Limitation du nombre de mots dans un question de type "composition"</text:a></text:p>
        </text:list-item>
        <text:list-item>
          <text:p text:style-name="List_20_1_Content"> <text:a xlink:type="simple" xlink:href="https://webcemu.unicaen.fr/doku.php?id=moodle:test:choix_questions:composition#detection_du_plagiat_dans_une_question_composition" text:style-name="Internet_20_link" text:visited-style-name="Visited_20_Internet_20_Link">Détection du plagiat dans une question de type "composition"</text:a></text:p>
        </text:list-item>
        <text:list-item>
          <text:p text:style-name="List_20_1_Content_Last"> Compte à rebours persistant (affichage du temps qui reste visible en permanence pour l’étudiant)</text:p>
        </text:list-item>
      </text:list>
      <text:h text:style-name="Heading_20_3" text:outline-level="3"><text:bookmark-start text:name="__RefHeading___h5p_5"/><text:bookmark-start text:name="h5p"/>H5P<text:bookmark-end text:name="__RefHeading___h5p_5"/><text:bookmark-end text:name="h5p"/></text:h>
      <text:list text:style-name="List_20_1" text:continue-numbering="false">
        <text:list-item>
          <text:p text:style-name="List_20_1_Content_First"> <text:a xlink:type="simple" xlink:href="https://webcemu.unicaen.fr/doku.php?id=h5p:gestion_banque_contenus" text:style-name="Internet_20_link" text:visited-style-name="Visited_20_Internet_20_Link">Gestion de la banque de contenus H5P : renommer, télécharger, remplacer...</text:a></text:p>
        </text:list-item>
        <text:list-item>
          <text:p text:style-name="List_20_1_Content_Last"> <text:a xlink:type="simple" xlink:href="https://webcemu.unicaen.fr/doku.php?id=h5p:carnet_de_notes" text:style-name="Internet_20_link" text:visited-style-name="Visited_20_Internet_20_Link">Affichage des notes de l'activité h5p dans le carnet de note</text:a></text:p>
        </text:list-item>
      </text:list>
      <text:h text:style-name="Heading_20_3" text:outline-level="3"><text:bookmark-start text:name="__RefHeading___audio_video_6"/><text:bookmark-start text:name="audio_video"/>Audio/Vidéo<text:bookmark-end text:name="__RefHeading___audio_video_6"/><text:bookmark-end text:name="audio_video"/></text:h>
      <text:list text:style-name="List_20_1" text:continue-numbering="false">
        <text:list-item>
          <text:p text:style-name="LastListParagraph_List_20_1_Content_First"> Vitesse de lecture paramétrable pour les sons et les vidéos : </text:p>
        </text:list-item>
      </text:list>
      <text:p text:style-name="Text_20_body"><draw:frame draw:style-name="mediacenter" draw:name="0" text:anchor-type="paragraph" draw:z-index="0" svg:width="18.203333333333cm" style:rel-width="100%" svg:height="8.3079166666667cm" style:rel-height="scale"><draw:image xlink:href="Pictures/9b34dadbf927148d1d2eb7304b15911c.png" xlink:type="simple" xlink:show="embed" xlink:actuate="onLoad"/></draw:frame></text:p>
      <text:h text:style-name="Heading_20_2" text:outline-level="2"><text:bookmark-start text:name="__RefHeading___en_savoir_plus_7"/><text:bookmark-start text:name="en_savoir_plus"/>En savoir plus<text:bookmark-end text:name="__RefHeading___en_savoir_plus_7"/><text:bookmark-end text:name="en_savoir_plus"/></text:h>
      <text:p text:style-name="Text_20_body">La liste complète des nouveautés importantes pour chaque version :</text:p>
      <text:list text:style-name="List_20_1" text:continue-numbering="false">
        <text:list-item>
          <text:p text:style-name="List_20_1_Content_First"> <text:a xlink:type="simple" xlink:href="https://docs.moodle.org/3x/fr/Nouveaut%C3%A9s_de_Moodle_3.10" text:style-name="Internet_20_link" text:visited-style-name="Visited_20_Internet_20_Link">https://docs.moodle.org/3x/fr/Nouveaut%C3%A9s_de_Moodle_3.10</text:a></text:p>
        </text:list-item>
        <text:list-item>
          <text:p text:style-name="List_20_1_Content_Last"> <text:a xlink:type="simple" xlink:href="https://docs.moodle.org/3x/fr/Nouveaut%C3%A9s_de_Moodle_3.11" text:style-name="Internet_20_link" text:visited-style-name="Visited_20_Internet_20_Link">https://docs.moodle.org/3x/fr/Nouveaut%C3%A9s_de_Moodle_3.11</text:a></text:p>
        </text:list-item>
      </text:list>
      <text:p text:style-name="Text_20_body">Des vidéos (en anglais) sont aussi à votre disposition:</text:p>
      <text:list text:style-name="List_20_1" text:continue-numbering="false">
        <text:list-item>
          <text:p text:style-name="List_20_1_Content_First"> <text:a xlink:type="simple" xlink:href="https://www.youtube.com/playlist?list=PLxcO_MFWQBDfOAMemSWqQrFJ  * [[https://www.youtube.com/playlist?list=PLxcO_MFWQBDfOAMemSWqQrFJm4Ax0rmUb" text:style-name="Internet_20_link" text:visited-style-name="Visited_20_Internet_20_Link">Moodle 3.10 Release highlights </text:a></text:p>
        </text:list-item>
        <text:list-item>
          <text:p text:style-name="List_20_1_Content"> <text:a xlink:type="simple" xlink:href="https://www.youtube.com/playlist?list=PLxcO_MFWQBDdG1jK_Eu_D4GC-AOGBEXh6" text:style-name="Internet_20_link" text:visited-style-name="Visited_20_Internet_20_Link">Moodle 3.11 Release highlights </text:a></text:p>
        </text:list-item>
        <text:list-item>
          <text:p text:style-name="List_20_1_Content_Last"> <text:a xlink:type="simple" xlink:href="https://www.youtube.com/playlist?list=PLxcO_MFWQBDdG1jK_Eu_D4GC-AOGBEXh6" text:style-name="Internet_20_link" text:visited-style-name="Visited_20_Internet_20_Link">Moodle 3.11 Release highlights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6::26:22</meta:creation-date>
    <dc:creator>Generated</dc:creator>
    <dc:date>2026-08-20T16::26:22</dc:date>
    <dc:language>en-US</dc:language>
    <meta:editing-cycles>1</meta:editing-cycles>
    <meta:editing-duration>PT0S</meta:editing-duration>
    <dc:title>moodle:nouveautes_2021</dc:title>
  </office:meta>
</office:document-meta>
</file>