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moteur_de_recherche_global"/>Page en construction</text:p>
          </table:table-cell>
        </table:table-row>
      </table:table>
      <text:h text:style-name="Heading_20_1" text:outline-level="1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Depuis les récentes versions de Moodle, le comportement du moteur de recherche a changé, ce qui justifie quelques explications.</text:p>
      <text:p text:style-name="Text_20_body">Voir <text:a xlink:type="simple" xlink:href="https://docs.moodle.org/3x/fr/Recherche_globale" text:style-name="Internet_20_link" text:visited-style-name="Visited_20_Internet_20_Link">https://docs.moodle.org/3x/fr/Recherche_globale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ucun moteur de recherche solr n'est actuellement installé sur nos plateformes. Seule les “recherches simples” sont disponibles.
</text:p>
          </table:table-cell>
        </table:table-row>
      </table:table>
      <text:h text:style-name="Heading_20_1" text:outline-level="1"><text:bookmark-start text:name="__RefHeading___acces_au_moteur_2"/><text:bookmark-start text:name="acces_au_moteur"/>Accès au moteur<text:bookmark-end text:name="__RefHeading___acces_au_moteur_2"/><text:bookmark-end text:name="acces_au_moteur"/></text:h>
      <text:h text:style-name="Heading_20_1" text:outline-level="1"><text:bookmark-start text:name="__RefHeading___utilisation_du_moteur_3"/><text:bookmark-start text:name="utilisation_du_moteur"/>Utilisation du moteur<text:bookmark-end text:name="__RefHeading___utilisation_du_moteur_3"/><text:bookmark-end text:name="utilisation_du_mote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2::27:35</meta:creation-date>
    <dc:creator>Generated</dc:creator>
    <dc:date>2026-08-25T22::27:35</dc:date>
    <dc:language>en-US</dc:language>
    <meta:editing-cycles>1</meta:editing-cycles>
    <meta:editing-duration>PT0S</meta:editing-duration>
    <dc:title>moodle:moteur_de_recherche_global</dc:title>
  </office:meta>
</office:document-meta>
</file>