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7dca68f8481f9bb54231355797fd5d.png"/>
  <manifest:file-entry manifest:media-type="image/png" manifest:full-path="Pictures/0aecbce50296fcb51b39901c18929f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mode_edition"/><text:bookmark-start text:name="__RefHeading___activer_le_mode_edition_1"/><text:bookmark-start text:name="activer_le_mode_edition"/>Activer le mode édition<text:bookmark-end text:name="__RefHeading___activer_le_mode_edition_1"/><text:bookmark-end text:name="activer_le_mode_edition"/></text:h>
      <text:p text:style-name="Text_20_body">L'option “<text:span text:style-name="Strong_20_Emphasis">Activer le mode édition</text:span>” se trouve comme lien dans le bloc d'administration ou comme bouton en haut à droite de la page du cours. <text:span text:style-name="Strong_20_Emphasis">Cette option n'est disponible que pour les enseignants du cours avec droits d'édition</text:span>.</text:p>
      <text:p text:style-name="Text_20_body"><text:span text:style-name="Strong_20_Emphasis">L'activation du mode d'édition permet aux enseignants de modifier le cours, d'y ajouter des ressources et des activités pédagogiques.</text:span></text:p>
      <text:p text:style-name="Text_20_body">Elle s'opère par deux moyens possibles :</text:p>
      <text:list text:style-name="List_20_1" text:continue-numbering="false">
        <text:list-item>
          <text:p text:style-name="List_20_1_Content_First"> cliquer sur le bouton “Activer le mode édition” <draw:frame draw:style-name="media" draw:name="0" text:anchor-type="as-char" draw:z-index="0" svg:width="5.2916666666667cm" svg:height="1.2035198555957cm"><draw:image xlink:href="Pictures/df7dca68f8481f9bb54231355797fd5d.png" xlink:type="simple" xlink:show="embed" xlink:actuate="onLoad"/></draw:frame></text:p>
        </text:list-item>
        <text:list-item>
          <text:p text:style-name="List_20_1_Content_Last"> cliquer sur le lien “Activer le mode édition” dans le menu d'administration du cours <draw:frame draw:style-name="media" draw:name="1" text:anchor-type="as-char" draw:z-index="1" svg:width="5.2916666666667cm" svg:height="4.0397357723577cm"><draw:image xlink:href="Pictures/0aecbce50296fcb51b39901c18929f75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5::10:36</meta:creation-date>
    <dc:creator>Generated</dc:creator>
    <dc:date>2026-08-21T15::10:36</dc:date>
    <dc:language>en-US</dc:language>
    <meta:editing-cycles>1</meta:editing-cycles>
    <meta:editing-duration>PT0S</meta:editing-duration>
    <dc:title>moodle:mode_edition</dc:title>
  </office:meta>
</office:document-meta>
</file>