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68d84fdcf6fce8862ce2d4f726f45f.png"/>
  <manifest:file-entry manifest:media-type="image/png" manifest:full-path="Pictures/174aef7a3388cf41a856c17f14cb284f.png"/>
  <manifest:file-entry manifest:media-type="image/png" manifest:full-path="Pictures/26f5a5ed963f23402dda534dac73ddbf.png"/>
  <manifest:file-entry manifest:media-type="image/png" manifest:full-path="Pictures/8ab64d112ca8e0a7f7a3c807d192ca6c.png"/>
  <manifest:file-entry manifest:media-type="image/png" manifest:full-path="Pictures/17c512fdb4e971abfdf7c751af5c05c6.png"/>
  <manifest:file-entry manifest:media-type="image/png" manifest:full-path="Pictures/c94cb5550a6ad70f7d5154975c092e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terface_cours"/><text:bookmark-start text:name="__RefHeading___decouvrir_l_interface_d_un_cours_1"/><text:bookmark-start text:name="decouvrir_l_interface_d_un_cours"/>Découvrir l'interface d'un cours<text:bookmark-end text:name="__RefHeading___decouvrir_l_interface_d_un_cours_1"/><text:bookmark-end text:name="decouvrir_l_interface_d_un_cours"/></text:h>
      <text:h text:style-name="Heading_20_2" text:outline-level="2"><text:bookmark-start text:name="__RefHeading___interface_principale_2"/><text:bookmark-start text:name="interface_principale"/>Interface principale<text:bookmark-end text:name="__RefHeading___interface_principale_2"/><text:bookmark-end text:name="interface_principale"/></text:h>
      <text:p text:style-name="Text_20_body">Cette interface principale présente un exemple de type de cours avec :</text:p>
      <text:list text:style-name="List_20_1" text:continue-numbering="false">
        <text:list-item>
          <text:p text:style-name="List_20_1_Content_First"> au niveau supérieur, le fil d'Ariane permettant de s'orienter et de naviguer librement dans le cours et catégories parentes ;</text:p>
        </text:list-item>
        <text:list-item>
          <text:p text:style-name="List_20_1_Content"> au centre, l'organisation des contenus pédagogiques organisés en sections (composées de ressources et activités) ;</text:p>
        </text:list-item>
        <text:list-item>
          <text:p text:style-name="List_20_1_Content"> à droite, les blocs d'informations ;</text:p>
        </text:list-item>
        <text:list-item>
          <text:p text:style-name="List_20_1_Content_Last"> à gauche, le menu général (qui peut être affiché/caché avec le bouton <draw:frame draw:style-name="media" draw:name="0" text:anchor-type="as-char" draw:z-index="0" svg:width="8.5195833333333cm" svg:height="1.2170833333333cm"><draw:image xlink:href="Pictures/4668d84fdcf6fce8862ce2d4f726f45f.png" xlink:type="simple" xlink:show="embed" xlink:actuate="onLoad"/></draw:frame> situé au dessus).</text:p>
        </text:list-item>
      </text:list>
      <text:p text:style-name="Text_20_body"><draw:frame draw:style-name="media" draw:name="1" text:anchor-type="as-char" draw:z-index="1" svg:width="26.458333333333cm" style:rel-width="100%" svg:height="18.714899540063cm" style:rel-height="scale"><draw:image xlink:href="Pictures/174aef7a3388cf41a856c17f14cb284f.png" xlink:type="simple" xlink:show="embed" xlink:actuate="onLoad"/></draw:frame></text:p>
      <text:list text:style-name="Numbering_20_1" text:continue-numbering="false">
        <text:list-item>
          <text:p text:style-name="Numbering_20_1_Content_First"> Bouton “Activer le mode édition”.</text:p>
        </text:list-item>
        <text:list-item>
          <text:p text:style-name="Numbering_20_1_Content"> Accès aux paramètres et différents réglages du cours (ex: administration du cours).</text:p>
        </text:list-item>
        <text:list-item>
          <text:p text:style-name="Numbering_20_1_Content"> Sections contenant les ressources et activités du cours.</text:p>
        </text:list-item>
        <text:list-item>
          <text:p text:style-name="Numbering_20_1_Content"> Fil d'Ariane permettant la navigation au sein du cours et des catégories parentes.</text:p>
        </text:list-item>
        <text:list-item>
          <text:p text:style-name="Numbering_20_1_Content"> Différents blocs du cours (certains par défaut et d'autres ajoutés manuellement par l'enseignant).</text:p>
        </text:list-item>
        <text:list-item>
          <text:p text:style-name="Numbering_20_1_Content_Last"> Menu général.</text:p>
        </text:list-item>
      </text:list>
      <text:h text:style-name="Heading_20_2" text:outline-level="2"><text:bookmark-start text:name="__RefHeading___ressources_3"/><text:bookmark-start text:name="ressources"/>Ressources<text:bookmark-end text:name="__RefHeading___ressources_3"/><text:bookmark-end text:name="ressources"/></text:h>
      <text:p text:style-name="Text_20_body">Cet écran présente un exemple de type de cours avec différents types de médias et activités.</text:p>
      <text:p text:style-name="Text_20_body"><draw:frame draw:style-name="mediacenter" draw:name="2" text:anchor-type="paragraph" draw:z-index="2" svg:width="17.092083333333cm" style:rel-width="100%" svg:height="14.393333333333cm" style:rel-height="scale"><draw:image xlink:href="Pictures/26f5a5ed963f23402dda534dac73ddbf.png" xlink:type="simple" xlink:show="embed" xlink:actuate="onLoad"/></draw:frame></text:p>
      <text:list text:style-name="Numbering_20_1" text:continue-numbering="false">
        <text:list-item>
          <text:p text:style-name="Numbering_20_1_Content_First"> Exemple de section d'introduction / généralités du cours.</text:p>
        </text:list-item>
        <text:list-item>
          <text:p text:style-name="Numbering_20_1_Content_Last"> Exemple de section contenant des ressources et activités.</text:p>
        </text:list-item>
      </text:list>
      <text:h text:style-name="Heading_20_2" text:outline-level="2"><text:bookmark-start text:name="__RefHeading___modification_des_ressources_4"/><text:bookmark-start text:name="modification_des_ressources"/>Modification des ressources<text:bookmark-end text:name="__RefHeading___modification_des_ressources_4"/><text:bookmark-end text:name="modification_des_ressources"/></text:h>
      <text:p text:style-name="Text_20_body">Lorsque vous activez le mode édition du cours, vous accédez au paramétrage de vos sections, ressources et activités.</text:p>
      <text:p text:style-name="Text_20_body"><draw:frame draw:style-name="mediacenter" draw:name="3" text:anchor-type="paragraph" draw:z-index="3" svg:width="33.9725cm" style:rel-width="100%" svg:height="9.4985416666667cm" style:rel-height="scale"><draw:image xlink:href="Pictures/8ab64d112ca8e0a7f7a3c807d192ca6c.png" xlink:type="simple" xlink:show="embed" xlink:actuate="onLoad"/></draw:frame>
<draw:frame draw:style-name="mediacenter" draw:name="4" text:anchor-type="paragraph" draw:z-index="4" svg:width="34.184166666667cm" style:rel-width="100%" svg:height="5.5297916666667cm" style:rel-height="scale"><draw:image xlink:href="Pictures/17c512fdb4e971abfdf7c751af5c05c6.png" xlink:type="simple" xlink:show="embed" xlink:actuate="onLoad"/></draw:frame></text:p>
      <text:list text:style-name="Numbering_20_1" text:continue-numbering="false">
        <text:list-item>
          <text:p text:style-name="Numbering_20_1_Content_First"> Permet de paramétrer votre ressource (affichage, suivi d'achèvement, disponibilité, etc.).</text:p>
        </text:list-item>
        <text:list-item>
          <text:p text:style-name="Numbering_20_1_Content"> Déplacer à droite (=indentation). Pour les ressources indentées, l'option “Déplacer à gauche” devient disponible.</text:p>
        </text:list-item>
        <text:list-item>
          <text:p text:style-name="Numbering_20_1_Content"> Cacher cette ressource aux étudiants.</text:p>
        </text:list-item>
        <text:list-item>
          <text:p text:style-name="Numbering_20_1_Content"> Dupliquer la ressource en intégrant les mêmes paramètres.</text:p>
        </text:list-item>
        <text:list-item>
          <text:p text:style-name="Numbering_20_1_Content"> Attribution des rôles (gestion des différents utilisateurs ayant accès à ce cours : à manipuler avec précaution !).</text:p>
        </text:list-item>
        <text:list-item>
          <text:p text:style-name="Numbering_20_1_Content"> Suppression de la ressource.</text:p>
        </text:list-item>
        <text:list-item>
          <text:p text:style-name="Numbering_20_1_Content"> Déplacement de la ressource ou activité dans la section/cours.</text:p>
        </text:list-item>
        <text:list-item>
          <text:p text:style-name="Numbering_20_1_Content"> Modifier le titre de la section.</text:p>
        </text:list-item>
        <text:list-item>
          <text:p text:style-name="Numbering_20_1_Content"> Vous pouvez marquer une section comme la section en cours (la section sera mise en évidence).</text:p>
        </text:list-item>
        <text:list-item>
          <text:p text:style-name="Numbering_20_1_Content_Last"> Vous pouvez choisir de cacher la section entièrement en attendant la date voulue pour la rendre visible aux étudiants.</text:p>
        </text:list-item>
      </text:list>
      <text:p text:style-name="Text_20_body">Lorsqu'un élément est caché, vous pouvez le “rendre disponible”<draw:frame draw:style-name="media" draw:name="5" text:anchor-type="as-char" draw:z-index="5" svg:width="3.96875cm" svg:height="4.6123310810811cm"><draw:image xlink:href="Pictures/c94cb5550a6ad70f7d5154975c092ed8.png" xlink:type="simple" xlink:show="embed" xlink:actuate="onLoad"/></draw:frame></text:p>
      <text:p text:style-name="Text_20_body">Cela permet de mettre un lien vers cet élément du cours dans une autre activité sans que celui-ci soit affiché directement dans l'espace d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1::39:49</meta:creation-date>
    <dc:creator>Generated</dc:creator>
    <dc:date>2026-08-20T11::39:49</dc:date>
    <dc:language>en-US</dc:language>
    <meta:editing-cycles>1</meta:editing-cycles>
    <meta:editing-duration>PT0S</meta:editing-duration>
    <dc:title>moodle:interface_cours</dc:title>
  </office:meta>
</office:document-meta>
</file>