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8e9e21f2cf4ce265fab1ede323f603.png"/>
  <manifest:file-entry manifest:media-type="image/png" manifest:full-path="Pictures/bc6033b9515e61dd05965962f159a631.png"/>
  <manifest:file-entry manifest:media-type="image/png" manifest:full-path="Pictures/433856d899ec98ea84422f4f436d5a49.png"/>
  <manifest:file-entry manifest:media-type="image/png" manifest:full-path="Pictures/94fdabc61653ee91c200b5c9b499112e.png"/>
  <manifest:file-entry manifest:media-type="image/png" manifest:full-path="Pictures/e7946f3f656ba95edd861852ece88f6e.png"/>
  <manifest:file-entry manifest:media-type="image/png" manifest:full-path="Pictures/bf8a91aaa7e9265f9e0201f668a384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tegrer_iframe"/><text:bookmark-start text:name="__RefHeading___integrer_du_code_iframe_1"/><text:bookmark-start text:name="integrer_du_code_iframe"/>Intégrer du code iframe<text:bookmark-end text:name="__RefHeading___integrer_du_code_iframe_1"/><text:bookmark-end text:name="integrer_du_code_iframe"/></text:h>
      <text:p text:style-name="Text_20_body">Vous souhaitez intégrer un élément extérieur à Moodle dont vous disposez du code InlineFrame (tel qu'une vidéo déposée sur <text:a xlink:type="simple" xlink:href="https://pod.unicaen.fr/" text:style-name="Internet_20_link" text:visited-style-name="Visited_20_Internet_20_Link">https://pod.unicaen.fr/</text:a>, un exercice de simulation PHET en Sciences (<text:a xlink:type="simple" xlink:href="https://phet.colorado.edu/_m/fr/" text:style-name="Internet_20_link" text:visited-style-name="Visited_20_Internet_20_Link">https://phet.colorado.edu/_m/fr/</text:a>) etc…). Il faudra alors dans un premier temps récupérer le code iframe puis l'intégrer à votre espace de cours. </text:p>
      <text:h text:style-name="Heading_20_2" text:outline-level="2"><text:bookmark-start text:name="__RefHeading___recuperer_le_code_iframe_2"/><text:bookmark-start text:name="recuperer_le_code_iframe"/>Récupérer le code iframe<text:bookmark-end text:name="__RefHeading___recuperer_le_code_iframe_2"/><text:bookmark-end text:name="recuperer_le_code_iframe"/></text:h>
      <text:p text:style-name="Text_20_body">Le code iframe est reconnaissable par sa balise ouvrante &lt;iframe …&gt;. De nombreux sites proposent l'option “intégrer &lt;/&gt;” qui permet de récupérer le code iframe. Prenons l'exemple d'un exercice de simulation du site PHET de l'Université du Colorado. 
Sur cet exercice interactif de Biologie, le bouton “intégrer &lt;/&gt;” est proposé</text:p>
      <text:p text:style-name="Text_20_body"><draw:frame draw:style-name="mediacenter" draw:name="0" text:anchor-type="paragraph" draw:z-index="0" svg:width="21.11375cm" style:rel-width="100%" svg:height="9.604375cm" style:rel-height="scale"><draw:image xlink:href="Pictures/358e9e21f2cf4ce265fab1ede323f603.png" xlink:type="simple" xlink:show="embed" xlink:actuate="onLoad"/></draw:frame></text:p>
      <text:p text:style-name="Text_20_body">Le code iFrame est alors disponible. </text:p>
      <text:p text:style-name="Text_20_body"><draw:frame draw:style-name="mediacenter" draw:name="1" text:anchor-type="paragraph" draw:z-index="1" svg:width="16.721666666667cm" svg:height="6.8527083333333cm"><draw:image xlink:href="Pictures/bc6033b9515e61dd05965962f159a631.png" xlink:type="simple" xlink:show="embed" xlink:actuate="onLoad"/></draw:frame></text:p>
      <text:p text:style-name="Text_20_body">Copier ce code pour pouvoir l'intégrer à votre espace de cours.</text:p>
      <text:h text:style-name="Heading_20_2" text:outline-level="2"><text:bookmark-start text:name="__RefHeading___integrer_le_code_sur_l_espace_de_cours_3"/><text:bookmark-start text:name="integrer_le_code_sur_l_espace_de_cours"/>Intégrer le code sur l'espace de cours<text:bookmark-end text:name="__RefHeading___integrer_le_code_sur_l_espace_de_cours_3"/><text:bookmark-end text:name="integrer_le_code_sur_l_espace_de_cours"/></text:h>
      <text:p text:style-name="Text_20_body">Sur votre espace de cours, pour intégrer du code HTML, il faut utiliser “l'étiquette”. Pour se faire, <text:span text:style-name="Strong_20_Emphasis">activez le mode édition</text:span> puis <text:span text:style-name="Strong_20_Emphasis">ajouter une activité ou une ressource</text:span>. Cliquez sur “<text:span text:style-name="Strong_20_Emphasis">Ressources</text:span>” puis sélectionnez la ressource “<text:span text:style-name="Strong_20_Emphasis">URL</text:span>”. Vous êtes renvoyé vers la page de paramétrage du fichier :</text:p>
      <text:p text:style-name="Text_20_body"><draw:frame draw:style-name="mediacenter" draw:name="2" text:anchor-type="paragraph" draw:z-index="2" svg:width="10.345208333333cm" svg:height="5.000625cm"><draw:image xlink:href="Pictures/433856d899ec98ea84422f4f436d5a49.png" xlink:type="simple" xlink:show="embed" xlink:actuate="onLoad"/></draw:frame>
<draw:frame draw:style-name="mediacenter" draw:name="3" text:anchor-type="paragraph" draw:z-index="3" svg:width="20.452291666667cm" style:rel-width="100%" svg:height="4.524375cm" style:rel-height="scale"><draw:image xlink:href="Pictures/94fdabc61653ee91c200b5c9b499112e.png" xlink:type="simple" xlink:show="embed" xlink:actuate="onLoad"/></draw:frame></text:p>
      <text:p text:style-name="Text_20_body">Dans l'étiquette sélectionnez “<text:span text:style-name="Strong_20_Emphasis">afficher plus de boutons</text:span>” puis “<text:span text:style-name="Strong_20_Emphasis">HTML</text:span>”</text:p>
      <text:p text:style-name="Text_20_body"><draw:frame draw:style-name="mediacenter" draw:name="4" text:anchor-type="paragraph" draw:z-index="4" svg:width="34.713333333333cm" style:rel-width="100%" svg:height="10.821458333333cm" style:rel-height="scale"><draw:image xlink:href="Pictures/e7946f3f656ba95edd861852ece88f6e.png" xlink:type="simple" xlink:show="embed" xlink:actuate="onLoad"/></draw:frame></text:p>
      <text:p text:style-name="Text_20_body">Puis “<text:span text:style-name="Strong_20_Emphasis">enregistrer</text:span>”.</text:p>
      <text:p text:style-name="Text_20_body">L'exercice de simulation interactif est alors intégrer dans l'espace de cours.
<draw:frame draw:style-name="mediacenter" draw:name="5" text:anchor-type="paragraph" draw:z-index="5" svg:width="32.914166666667cm" style:rel-width="100%" svg:height="23.759583333333cm" style:rel-height="scale"><draw:image xlink:href="Pictures/bf8a91aaa7e9265f9e0201f668a384a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3::30:51</meta:creation-date>
    <dc:creator>Generated</dc:creator>
    <dc:date>2026-08-21T23::30:51</dc:date>
    <dc:language>en-US</dc:language>
    <meta:editing-cycles>1</meta:editing-cycles>
    <meta:editing-duration>PT0S</meta:editing-duration>
    <dc:title>moodle:integrer_iframe</dc:title>
  </office:meta>
</office:document-meta>
</file>