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f6818f86a909cc529d28e43f5ef409.png"/>
  <manifest:file-entry manifest:media-type="image/png" manifest:full-path="Pictures/f36dff040bc00a522c802a67f19650aa.png"/>
  <manifest:file-entry manifest:media-type="image/png" manifest:full-path="Pictures/da3f8aaf5d97c5358548fb9d913da90c.png"/>
  <manifest:file-entry manifest:media-type="image/png" manifest:full-path="Pictures/eb3b495cc94b41b064a0165be0b08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erer_une_video_precedemment_deposee_sur_pod"/><text:bookmark-start text:name="__RefHeading___inserer_une_video_precedemment_deposee_sur_pod_1"/><text:bookmark-start text:name="inserer_une_video_precedemment_deposee_sur_pod"/>Insérer une vidéo précédemment déposée sur POD<text:bookmark-end text:name="__RefHeading___inserer_une_video_precedemment_deposee_sur_pod_1"/><text:bookmark-end text:name="inserer_une_video_precedemment_deposee_sur_pod"/></text:h>
      <text:h text:style-name="Heading_20_2" text:outline-level="2"><text:bookmark-start text:name="__RefHeading___sur_pod_2"/><text:bookmark-start text:name="sur_pod"/>Sur POD<text:bookmark-end text:name="__RefHeading___sur_pod_2"/><text:bookmark-end text:name="sur_pod"/></text:h>
      <text:list text:style-name="List_20_1" text:continue-numbering="false">
        <text:list-item>
          <text:p text:style-name="List_20_1_Content_First"> Se rendre sur la page de visionnage de votre vidéo déposée sur POD. </text:p>
        </text:list-item>
        <text:list-item>
          <text:p text:style-name="List_20_1_Content_Last"> Sous l'affichage de votre vidéo, choisir l'onglet “Intégrer/Partager”</text:p>
        </text:list-item>
      </text:list>
      <text:p text:style-name="Text_20_body"><draw:frame draw:style-name="mediacenter" draw:name="0" text:anchor-type="paragraph" draw:z-index="0" svg:width="11.482916666667cm" svg:height="1.74625cm"><draw:image xlink:href="Pictures/54f6818f86a909cc529d28e43f5ef409.png" xlink:type="simple" xlink:show="embed" xlink:actuate="onLoad"/></draw:frame></text:p>
      <text:list text:style-name="List_20_1" text:continue-numbering="false">
        <text:list-item>
          <text:p text:style-name="LastListParagraph_List_20_1_Content_First"> Copier le code HTML présent dans la zone de texte (1)</text:p>
        </text:list-item>
      </text:list>
      <text:p text:style-name="Text_20_body"><draw:frame draw:style-name="mediacenter" draw:name="1" text:anchor-type="paragraph" draw:z-index="1" svg:width="19.499791666667cm" style:rel-width="100%" svg:height="8.9958333333333cm" style:rel-height="scale"><draw:image xlink:href="Pictures/f36dff040bc00a522c802a67f19650aa.png" xlink:type="simple" xlink:show="embed" xlink:actuate="onLoad"/></draw:frame></text:p>
      <text:list text:style-name="List_20_1" text:continue-numbering="false">
        <text:list-item>
          <text:p text:style-name="LastListParagraph_List_20_1_Content_First"> Laisser la taille à 480p par défaut (2). L'étudiant, en fonction de la qualité de sa connexion, pourra augmenter la résolution de la visualisation s'il le souhaite.</text:p>
        </text:list-item>
      </text:list>
      <text:h text:style-name="Heading_20_2" text:outline-level="2"><text:bookmark-start text:name="__RefHeading___sur_ecampus_3"/><text:bookmark-start text:name="sur_ecampus"/>Sur ecampus<text:bookmark-end text:name="__RefHeading___sur_ecampus_3"/><text:bookmark-end text:name="sur_ecampus"/></text:h>
      <text:list text:style-name="List_20_1" text:continue-numbering="false">
        <text:list-item>
          <text:p text:style-name="List_20_1_Content_First"> Se rendre dans l'espace de cours de destination de la vidéo.</text:p>
        </text:list-item>
        <text:list-item>
          <text:p text:style-name="List_20_1_Content_Last"> Ajouter une 'étiquette' à partir de l'onglet 'Ressource' disponible à partir du lien 'Ajouter une activité ou ressource“ quand le mode édition est activé.</text:p>
        </text:list-item>
      </text:list>
      <text:p text:style-name="Text_20_body"><draw:frame draw:style-name="mediacenter" draw:name="2" text:anchor-type="paragraph" draw:z-index="2" svg:width="19.711458333333cm" style:rel-width="100%" svg:height="8.7841666666667cm" style:rel-height="scale"><draw:image xlink:href="Pictures/da3f8aaf5d97c5358548fb9d913da90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a zone d'édition du contenu de l'étiquette, sélectionner le premier bouton (1) pour faire apparaitre la deuxième ligne de bouton d'édition et choisir celui pour saisir du code HTML : '&lt;&gt;' (2)</text:p>
        </text:list-item>
      </text:list>
      <text:p text:style-name="Text_20_body"><draw:frame draw:style-name="mediacenter" draw:name="3" text:anchor-type="paragraph" draw:z-index="3" svg:width="23.627291666667cm" style:rel-width="100%" svg:height="7.540625cm" style:rel-height="scale"><draw:image xlink:href="Pictures/eb3b495cc94b41b064a0165be0b08d40.png" xlink:type="simple" xlink:show="embed" xlink:actuate="onLoad"/></draw:frame></text:p>
      <text:list text:style-name="List_20_1" text:continue-numbering="false">
        <text:list-item>
          <text:p text:style-name="List_20_1_Content_First"> Coller le texte récupérer sur POD <text:span text:style-name="Strong_20_Emphasis">à la place</text:span> du texte présent.</text:p>
        </text:list-item>
        <text:list-item>
          <text:p text:style-name="List_20_1_Content_Last"> Enregistrer votre étiquet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2::05:13</meta:creation-date>
    <dc:creator>Generated</dc:creator>
    <dc:date>2026-08-20T02::05:13</dc:date>
    <dc:language>en-US</dc:language>
    <meta:editing-cycles>1</meta:editing-cycles>
    <meta:editing-duration>PT0S</meta:editing-duration>
    <dc:title>moodle:inserer_une_video_precedemment_deposee_sur_pod</dc:title>
  </office:meta>
</office:document-meta>
</file>