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1eadddc31086bb50d3c97f489457bcce.png"/>
  <manifest:file-entry manifest:media-type="image/png" manifest:full-path="Pictures/ef45d5c6727e38662248534fb2f40f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inscription_en_lots"/><text:bookmark-start text:name="__RefHeading___inscrire_des_utilisateurs_en_lots_dans_plusieurs_espaces_de_cours_avec_un_fichier_.csv_1"/><text:bookmark-start text:name="inscrire_des_utilisateurs_en_lots_dans_plusieurs_espaces_de_cours_avec_un_fichier_.csv"/>Inscrire des utilisateurs en lots dans PLUSIEURS espaces de cours (avec un fichier .csv)<text:bookmark-end text:name="__RefHeading___inscrire_des_utilisateurs_en_lots_dans_plusieurs_espaces_de_cours_avec_un_fichier_.csv_1"/><text:bookmark-end text:name="inscrire_des_utilisateurs_en_lots_dans_plusieurs_espaces_de_cours_avec_un_fichier_.csv"/></text:h>
      <text:p text:style-name="Text_20_body"><text:span text:style-name="Strong_20_Emphasis">Usage :</text:span> Cette fonctionnalité permet d’inscrire manuellement un grand nombre d'utilisateurs (étudiants, enseignants, tuteurs, etc.) à partir d'un fichier en une seule fois.</text:p>
      <text:p text:style-name="Text_20_body"><text:span text:style-name="Strong_20_Emphasis">Contexte cible :</text:span> un ensemble d'espace de cours pour lesquels l’automatisation n'est pas encore opérationnelle, des espaces de cours complémentaires pour lesquels la cohorte d'inscription administrative n'est pas pertinente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tre besoin ne concerne qu'UN SEUL espace de cours ou un PETIT NOMBRE d'espaces de cours, veuillez vous reporter à la documentation suivante : <text:a xlink:type="simple" xlink:href="https://webcemu.unicaen.fr/doku.php?id=moodle:inscriptions:inscription_import" text:style-name="Internet_20_link" text:visited-style-name="Visited_20_Internet_20_Link">Inscription des utilisateurs en lots dans UN espace de cours (avec un fichier .csv)</text:a></text:p>
          </table:table-cell>
        </table:table-row>
      </table:table>
      <text:p text:style-name="Text_20_body"><text:span text:style-name="Strong_20_Emphasis">Prérequis :</text:span> Pour inscrire des utilisateurs dans un espace de cours, ils doivent avoir un compte numérique sur la plateforme :</text:p>
      <text:list text:style-name="List_20_1" text:continue-numbering="false">
        <text:list-item>
          <text:p text:style-name="List_20_1_Content_First"> un compte (identifiant et mot de passe) <text:span text:style-name="Strong_20_Emphasis">créé depuis au moins la veille</text:span> pour<text:span text:style-name="Strong_20_Emphasis"> Ecampus</text:span> ;</text:p>
        </text:list-item>
        <text:list-item>
          <text:p text:style-name="List_20_1_Content"> un compte sur Universitice ou Unicaen pour <text:span text:style-name="Strong_20_Emphasis">Collégium</text:span> est être inscrit à une formation de santé (Etudiant) ou être enseignant dans l'une des 2 universités;</text:p>
        </text:list-item>
        <text:list-item>
          <text:p text:style-name="List_20_1_Content_Last"> un compte créé pour <text:span text:style-name="Strong_20_Emphasis">Prélude</text:span> ( importé ou auto-création) </text:p>
        </text:list-item>
      </text:list>
      <text:h text:style-name="Heading_20_2" text:outline-level="2"><text:bookmark-start text:name="__RefHeading___etape_1preparer_le_fichier_des_utilisateurs_a_inscrire_2"/><text:bookmark-start text:name="etape_1preparer_le_fichier_des_utilisateurs_a_inscrire"/>Étape 1 : préparer le fichier des utilisateurs à inscrire<text:bookmark-end text:name="__RefHeading___etape_1preparer_le_fichier_des_utilisateurs_a_inscrire_2"/><text:bookmark-end text:name="etape_1preparer_le_fichier_des_utilisateurs_a_inscrire"/></text:h>
      <text:p text:style-name="Text_20_body"><text:span text:style-name="Strong_20_Emphasis">Personne responsable de cette étape : </text:span> : gestionnaire ou responsable de scolarité, éventuellement le responsable de formation ou l'ingénieur/assistant pédagogique. </text:p>
      <text:list text:style-name="List_20_1" text:continue-numbering="false">
        <text:list-item>
          <text:p text:style-name="List_20_1_Content_First"> Ouvrir Libreoffice Calc (recommandé car Microsoft Excel ne permet pas un enregistrement aussi facilement au bon format)</text:p>
        </text:list-item>
        <text:list-item>
          <text:p text:style-name="List_20_1_Content"> Dans les premières colonnes, renseigner les 6 entêtes de colonnes obligatoires d'identification des usagers, du cours et du rôle demandé : </text:p>
          <text:list text:style-name="List_20_1">
            <text:list-item>
              <text:p text:style-name="List_20_1_Content"> <text:span text:style-name="Source_20_Text">username</text:span> (nom d'utilisateur) ,</text:p>
            </text:list-item>
            <text:list-item>
              <text:p text:style-name="List_20_1_Content"> <text:span text:style-name="Source_20_Text">firstname</text:span> (prénom),</text:p>
            </text:list-item>
            <text:list-item>
              <text:p text:style-name="List_20_1_Content"> <text:span text:style-name="Source_20_Text">lastname</text:span> (nom de famille),</text:p>
            </text:list-item>
            <text:list-item>
              <text:p text:style-name="List_20_1_Content"> <text:span text:style-name="Source_20_Text">email</text:span> (courriel)</text:p>
            </text:list-item>
            <text:list-item>
              <text:p text:style-name="List_20_1_Content"> <text:span text:style-name="Source_20_Text">course1</text:span> (vous devrez remplir le “shortname”, c'est-à-dire le nom court comme indiqué dans les paramètres de l'espace de cours),</text:p>
            </text:list-item>
            <text:list-item>
              <text:p text:style-name="List_20_1_Content"> <text:span text:style-name="Source_20_Text">role1</text:span> (il faudra indiquer le rôle souhaité, voir la section dédiée dans la documentation générale sur les <text:a xlink:type="simple" xlink:href="https://webcemu.unicaen.fr/doku.php?id=moodle:inscriptions" text:style-name="Internet_20_link" text:visited-style-name="Visited_20_Internet_20_Link">Inscriptions des utilisateurs dans les cours</text:a>),</text:p>
            </text:list-item>
          </text:list>
        </text:list-item>
        <text:list-item>
          <text:p text:style-name="List_20_1_Content"> Dans les colonnes suivantes, renseigner les entêtes des champs d'inscription facultatifs souhaités : </text:p>
          <text:list text:style-name="List_20_1">
            <text:list-item>
              <text:p text:style-name="List_20_1_Content"> <text:span text:style-name="Source_20_Text">group1</text:span> (nom du groupe manuel, s'il n'existe pas, il sera créé. Attention, les inscriptions manuelle dans un groupe automatisé sur Ecampus seront effacés dans la nuit au moment de la synchronisation),</text:p>
            </text:list-item>
            <text:list-item>
              <text:p text:style-name="List_20_1_Content"> <text:span text:style-name="Source_20_Text">enrolperiod1</text:span> (durée d'inscription), </text:p>
            </text:list-item>
            <text:list-item>
              <text:p text:style-name="List_20_1_Content"> <text:span text:style-name="Source_20_Text">enrolstatus1</text:span> (actif ou suspendu), </text:p>
            </text:list-item>
          </text:list>
        </text:list-item>
        <text:list-item>
          <text:p text:style-name="List_20_1_Content_Last"> si un usager doit être inscrit dans plusieurs cours en même temps, vous pouvez selon votre préférence soit créer un ligne d'inscription par cours, soit poursuivre votre première ligne avec le chiffre 2 et + : course2,role2,group2,enrolperiod2,enrolstatus2,course3,role3,etc.</text:p>
        </text:list-item>
      </text:list>
      <text:list text:style-name="List_20_1" text:continue-numbering="false">
        <text:list-item>
          <text:p text:style-name="LastListParagraph_List_20_1_Content_First"> Enregistrer-sous au format .csv en cochant la case “<text:span text:style-name="Strong_20_Emphasis">éditer les paramètres du filtre</text:span>” comme suit :</text:p>
        </text:list-item>
      </text:list>
      <text:p text:style-name="Text_20_body"><draw:frame draw:style-name="mediacenter" draw:name="1" text:anchor-type="paragraph" draw:z-index="1" svg:width="19.52625cm" style:rel-width="100%" svg:height="14.234583333333cm" style:rel-height="scale"><draw:image xlink:href="Pictures/1eadddc31086bb50d3c97f489457bcce.png" xlink:type="simple" xlink:show="embed" xlink:actuate="onLoad"/></draw:frame></text:p>
      <text:list text:style-name="List_20_1" text:continue-numbering="false">
        <text:list-item>
          <text:p text:style-name="List_20_1_Content_First"> Confirmer l’acceptation du format .csv</text:p>
        </text:list-item>
        <text:list-item>
          <text:p text:style-name="List_20_1_Content"> Choisir le jeu de caractère “Unicode (UTF-8)”, le séparateur de champs virgule (<text:span text:style-name="Source_20_Text">,</text:span>) ou point-virgule (<text:span text:style-name="Source_20_Text">;</text:span>)  et supprimer le séparateur de chaîne de caractère ; </text:p>
        </text:list-item>
        <text:list-item>
          <text:p text:style-name="List_20_1_Content"> Conserver l'option cochée : “Enregistrer le contenu de la cellule comme affiché”</text:p>
        </text:list-item>
        <text:list-item>
          <text:p text:style-name="List_20_1_Content"> Veillez à ce que soient décochées les options suivants : </text:p>
          <text:list text:style-name="List_20_1">
            <text:list-item>
              <text:p text:style-name="List_20_1_Content"> “Enregistrer les formules de cellules au lieu des valeurs calculées”</text:p>
            </text:list-item>
            <text:list-item>
              <text:p text:style-name="List_20_1_Content"> “Mettre entre guillemets toute les cellules de texte”</text:p>
            </text:list-item>
            <text:list-item>
              <text:p text:style-name="List_20_1_Content_Last"> “Largeur de colonnes fixes”</text:p>
            </text:list-item>
          </text:list>
        </text:list-item>
      </text:list>
      <text:p text:style-name="Text_20_body"><draw:frame draw:style-name="mediacenter" draw:name="2" text:anchor-type="paragraph" draw:z-index="2" svg:width="17.93875cm" style:rel-width="100%" svg:height="9.1810416666667cm" style:rel-height="scale"><draw:image xlink:href="Pictures/ef45d5c6727e38662248534fb2f40fc4.png" xlink:type="simple" xlink:show="embed" xlink:actuate="onLoad"/></draw:frame></text:p>
      <text:list text:style-name="List_20_1" text:continue-numbering="false">
        <text:list-item>
          <text:p text:style-name="LastListParagraph_List_20_1_Content_First"> Pour terminer l'enregistrement, cliquer sur “valider”.</text:p>
        </text:list-item>
      </text:list>
      <text:h text:style-name="Heading_20_2" text:outline-level="2"><text:bookmark-start text:name="__RefHeading___pour_en_savoir_plus_sur_cet_outil_3"/><text:bookmark-start text:name="pour_en_savoir_plus_sur_cet_outil"/>Pour en savoir plus sur cet outil<text:bookmark-end text:name="__RefHeading___pour_en_savoir_plus_sur_cet_outil_3"/><text:bookmark-end text:name="pour_en_savoir_plus_sur_cet_outil"/></text:h>
      <text:p text:style-name="Text_20_body">Source : <text:a xlink:type="simple" xlink:href="https://docs.moodle.org/3x/fr/Importer_des_utilisateurs" text:style-name="Internet_20_link" text:visited-style-name="Visited_20_Internet_20_Link">https://docs.moodle.org/3x/fr/Importer_des_utilisateu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44:23</meta:creation-date>
    <dc:creator>Generated</dc:creator>
    <dc:date>2026-08-25T16::44:23</dc:date>
    <dc:language>en-US</dc:language>
    <meta:editing-cycles>1</meta:editing-cycles>
    <meta:editing-duration>PT0S</meta:editing-duration>
    <dc:title>moodle:inscriptions:inscription_en_lots</dc:title>
  </office:meta>
</office:document-meta>
</file>