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8595c2ddd8b43d61c19383fc1d5f0d9.png"/>
  <manifest:file-entry manifest:media-type="image/png" manifest:full-path="Pictures/8c9596f8e5a4ece8441bf93c100c36d6.png"/>
  <manifest:file-entry manifest:media-type="image/png" manifest:full-path="Pictures/5aed5835f5e1e990b8c31eb5b2df1ba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inscriptions:gestion_inscriptions_cours"/><text:bookmark-start text:name="__RefHeading___gerer_les_inscriptions_des_utilisateurs_etudiants_et_enseignants_d_un_espace_de_cours_1"/><text:bookmark-start text:name="gerer_les_inscriptions_des_utilisateurs_etudiants_et_enseignants_d_un_espace_de_cours"/>Gérer les inscriptions des utilisateurs (étudiants et enseignants) d'un espace de cours<text:bookmark-end text:name="__RefHeading___gerer_les_inscriptions_des_utilisateurs_etudiants_et_enseignants_d_un_espace_de_cours_1"/><text:bookmark-end text:name="gerer_les_inscriptions_des_utilisateurs_etudiants_et_enseignants_d_un_espace_de_cours"/></text:h>
      <text:h text:style-name="Heading_20_2" text:outline-level="2"><text:bookmark-start text:name="__RefHeading___specificites_selon_la_plateforme_2"/><text:bookmark-start text:name="specificites_selon_la_plateforme"/>Spécificités selon la plateforme<text:bookmark-end text:name="__RefHeading___specificites_selon_la_plateforme_2"/><text:bookmark-end text:name="specificites_selon_la_plateforme"/></text:h>
      <text:list text:style-name="List_20_1" text:continue-numbering="false">
        <text:list-item>
          <text:p text:style-name="LastListParagraph_List_20_1_Content_First"> Sur <text:a xlink:type="simple" xlink:href="https://ecampus.unicaen.fr" text:style-name="Internet_20_link" text:visited-style-name="Visited_20_Internet_20_Link">Ecampus</text:a>, les inscriptions sont gérées par un <text:span text:style-name="Strong_20_Emphasis">processus automatisé</text:span> qui compare chaque nuit les inscriptions pédagogiques dans APOGÉE (plateforme de gestion de la scolarité de l'université) et celles dans Ecampus et procède aux inscriptions/désinscriptions. Ils sont inscrits dans les cours via la méthode d'inscription <text:span text:style-name="Strong_20_Emphasis">“Base de données”</text:span>. Voir <text:a xlink:type="simple" xlink:href="https://webcemu.unicaen.fr/doku.php?id=moodle:faq_ecampus" text:style-name="Internet_20_link" text:visited-style-name="Visited_20_Internet_20_Link">Ecampus</text:a>.</text:p>
        </text:list-item>
      </text:list>
      <text:list text:style-name="List_20_1" text:continue-numbering="false">
        <text:list-item>
          <text:p text:style-name="LastListParagraph_List_20_1_Content_First"> Sur <text:a xlink:type="simple" xlink:href="https://https://collegium-sante-univ-normandie.fr/.unicaen.fr" text:style-name="Internet_20_link" text:visited-style-name="Visited_20_Internet_20_Link">Collégium Santé Normandie</text:a>, la gestion des inscriptions est semi-automatisée avec des  inscriptions par années ou semestres de diplôme dans des cohortes (synchronisation de cohortes). Les inscriptions dans les cohortes sont mises à jour toutes les nuits. Ils sont inscrits dans les cours par la méthode d'inscription<text:span text:style-name="Strong_20_Emphasis">“Synchronisation des cohortes”</text:span> . Pour en savoir plus sur ces spécificités, voir aussi la page de <text:a xlink:type="simple" xlink:href="https://webcemu.unicaen.fr/doku.php?id=moodle:faq_collegium" text:style-name="Internet_20_link" text:visited-style-name="Visited_20_Internet_20_Link">FAQ Collegium Santé</text:a> ainsi que la page <text:a xlink:type="simple" xlink:href="https://webcemu.unicaen.fr/doku.php?id=moodle:inscriptions:collegium_inscriptions" text:style-name="Internet_20_link" text:visited-style-name="Visited_20_Internet_20_Link">Gestion spécifique des formateurs, enseignants et intervenants dans Collegium Santé</text:a>.</text:p>
        </text:list-item>
      </text:list>
      <text:h text:style-name="Heading_20_2" text:outline-level="2"><text:bookmark-start text:name="__RefHeading___gestion_des_inscriptions_3"/><text:bookmark-start text:name="gestion_des_inscriptions"/>Gestion des inscriptions<text:bookmark-end text:name="__RefHeading___gestion_des_inscriptions_3"/><text:bookmark-end text:name="gestion_des_inscriptions"/></text:h>
      <text:list text:style-name="List_20_1" text:continue-numbering="false">
        <text:list-item>
          <text:p text:style-name="List_20_1_Content_First"> Vous devez contrôler/vérifier les inscriptions dans un cours, reportez-vous à la documentation : <text:a xlink:type="simple" xlink:href="#moodle:inscriptions:gestion_inscriptions_cours" text:style-name="Local_20_link" text:visited-style-name="Visited_20_Local_20_Link">Gérer les inscriptions des utilisateurs (étudiants et enseignants) d'un espace de cours (participants, inscriptions, rôles)</text:a></text:p>
        </text:list-item>
        <text:list-item>
          <text:p text:style-name="List_20_1_Content_Last"> Vous devez <text:a xlink:type="simple" xlink:href="https://webcemu.unicaen.fr/doku.php?id=moodle:export_liste_etudiant" text:style-name="Internet_20_link" text:visited-style-name="Visited_20_Internet_20_Link">exporter une liste d'étudiants d'un cours Moodle</text:a></text:p>
        </text:list-item>
      </text:list>
      <text:h text:style-name="Heading_20_2" text:outline-level="2"><text:bookmark-start text:name="__RefHeading___verification_des_inscritsla_liste_des_participants_4"/><text:bookmark-start text:name="verification_des_inscritsla_liste_des_participants"/>Vérification des inscrits : la liste des participants<text:bookmark-end text:name="__RefHeading___verification_des_inscritsla_liste_des_participants_4"/><text:bookmark-end text:name="verification_des_inscritsla_liste_des_participants"/></text:h>
      <text:p text:style-name="Text_20_body">Dans tout espace de cours, vous avez à votre disposition un bloc “Participants” et/ou un lien “Participants” dans le menu général (à gauche).</text:p>
      <text:p text:style-name="Text_20_body"><draw:frame draw:style-name="mediacenter" draw:name="0" text:anchor-type="paragraph" draw:z-index="0" svg:width="7.1172916666667cm" svg:height="3.0427083333333cm"><draw:image xlink:href="Pictures/18595c2ddd8b43d61c19383fc1d5f0d9.png" xlink:type="simple" xlink:show="embed" xlink:actuate="onLoad"/></draw:frame></text:p>
      <text:p text:style-name="Text_20_body">Vous obtenez la liste complète des participants. Vous pouvez faire un tri sur le rôle ou un tri alphabétique. Vous pouvez aussi sélectionner des participants et envoyer un message groupé.</text:p>
      <text:p text:style-name="Text_20_body"><draw:frame draw:style-name="media" draw:name="1" text:anchor-type="as-char" draw:z-index="1" svg:width="21.166666666667cm" style:rel-width="100%" svg:height="14.702512453974cm" style:rel-height="scale"><draw:image xlink:href="Pictures/8c9596f8e5a4ece8441bf93c100c36d6.png" xlink:type="simple" xlink:show="embed" xlink:actuate="onLoad"/></draw:frame></text:p>
      <text:h text:style-name="Heading_20_3" text:outline-level="3"><text:bookmark-start text:name="__RefHeading___regulation_des_inscriptions_hors_automatisation_5"/><text:bookmark-start text:name="regulation_des_inscriptions_hors_automatisation"/>Régulation des inscriptions hors automatisation<text:bookmark-end text:name="__RefHeading___regulation_des_inscriptions_hors_automatisation_5"/><text:bookmark-end text:name="regulation_des_inscriptions_hors_automatisation"/></text:h>
      <text:p text:style-name="Text_20_body">Le tableau récapitulatif ci-dessous liste les différentes possibilités de méthodes d'inscription non automatisées.</text:p>
      <text:p text:style-name="Text_20_body"><draw:frame draw:style-name="mediacenter" draw:name="2" text:anchor-type="paragraph" draw:z-index="2" svg:width="17.330208333333cm" style:rel-width="100%" svg:height="12.091458333333cm" style:rel-height="scale"><draw:image xlink:href="Pictures/5aed5835f5e1e990b8c31eb5b2df1ba1.png" xlink:type="simple" xlink:show="embed" xlink:actuate="onLoad"/></draw:frame></text:p>
      <text:p text:style-name="Text_20_body">Vous devez inscrire <text:span text:style-name="Strong_20_Emphasis">en dehors des automatisations</text:span> un <text:span text:style-name="Strong_20_Emphasis">nombre important d'utilisateurs</text:span> dans un cours ou un ensemble de cours. En fonction de la situation, nous vous recommandons les méthodes adaptées suivantes : 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Périmètre plateforme</text:p>
          </table:table-cell>
          <table:table-cell office:value-type="string" table:style-name="tablecell">
            <text:p text:style-name="tablealignleft">Périmètre usagers</text:p>
          </table:table-cell>
          <table:table-cell office:value-type="string" table:style-name="tablecell">
            <text:p text:style-name="tablealignleft">Méthode recommandée</text:p>
          </table:table-cell>
        </table:table-row>
        <table:table-row>
          <table:table-cell office:value-type="string" table:style-name="tablecell">
            <text:p text:style-name="tablealignleft">Un seul espace de cours</text:p>
          </table:table-cell>
          <table:table-cell office:value-type="string" table:style-name="tablecell">
            <text:p text:style-name="tablealignleft">Une ou plusieurs promotions complètes d'étudiants</text:p>
          </table:table-cell>
          <table:table-cell office:value-type="string" table:style-name="tablecell">
            <text:p text:style-name="tablealignleft"><text:a xlink:type="simple" xlink:href="https://webcemu.unicaen.fr/doku.php?id=moodle:cohortes" text:style-name="Internet_20_link" text:visited-style-name="Visited_20_Internet_20_Link">Synchronisation des cohortes d'inscription administrative</text:a></text:p>
          </table:table-cell>
        </table:table-row>
        <table:table-row>
          <table:table-cell office:value-type="string" table:style-name="tablecell">
            <text:p text:style-name="tablealignleft"> </text:p>
          </table:table-cell>
          <table:table-cell office:value-type="string" table:style-name="tablecell">
            <text:p text:style-name="tablealignleft">Un ensemble d'usagers ne correspondant pas à une cohorte d'inscription administrative</text:p>
          </table:table-cell>
          <table:table-cell office:value-type="string" table:style-name="tablecell">
            <text:p text:style-name="tablealignleft"><text:a xlink:type="simple" xlink:href="https://webcemu.unicaen.fr/doku.php?id=moodle:inscriptions:inscription_import" text:style-name="Internet_20_link" text:visited-style-name="Visited_20_Internet_20_Link">Inscription des utilisateurs en lots dans UN espace de cours (avec un fichier .csv)</text:a> ou <text:a xlink:type="simple" xlink:href="https://webcemu.unicaen.fr/doku.php?id=moodle:inscriptions:inscriptions:renouvellement_inscriptions_manuelles" text:style-name="Internet_20_link" text:visited-style-name="Visited_20_Internet_20_Link">renouveler des inscriptions de type "auto-inscription" ou "inscription manuelle"</text:a></text:p>
          </table:table-cell>
        </table:table-row>
        <table:table-row>
          <table:table-cell office:value-type="string" table:style-name="tablecell">
            <text:p text:style-name="tablealignleft">Plusieurs espaces de cours</text:p>
          </table:table-cell>
          <table:table-cell office:value-type="string" table:style-name="tablecell">
            <text:p text:style-name="tablealignleft">Une ou plusieurs promotions complètes d'étudiants</text:p>
          </table:table-cell>
          <table:table-cell office:value-type="string" table:style-name="tablecell">
            <text:p text:style-name="tablealignleft"><text:a xlink:type="simple" xlink:href="https://webcemu.unicaen.fr/doku.php?id=cemu:plateformes:moodle:administration:upload_enrolment_methods" text:style-name="Internet_20_link" text:visited-style-name="Visited_20_Internet_20_Link">Créer, modifier ou supprimer des méthodes d'inscription en masse : "Synchronisation de cohorte" et "Liens meta-cours"</text:a> (tuto en accès réservé CEMU)</text:p>
          </table:table-cell>
        </table:table-row>
        <table:table-row>
          <table:table-cell office:value-type="string" table:style-name="tablecell">
            <text:p text:style-name="tablealignleft"> </text:p>
          </table:table-cell>
          <table:table-cell office:value-type="string" table:style-name="tablecell">
            <text:p text:style-name="tablealignleft">Un ensemble d'usagers ne correspondant pas à une cohorte d'inscription administrative (par exemple des enseignants)</text:p>
          </table:table-cell>
          <table:table-cell office:value-type="string" table:style-name="tablecell">
            <text:p text:style-name="tablealignleft"><text:a xlink:type="simple" xlink:href="https://webcemu.unicaen.fr/doku.php?id=moodle:inscriptions:inscription_en_lots" text:style-name="Internet_20_link" text:visited-style-name="Visited_20_Internet_20_Link">Inscrire des utilisateurs en lots dans PLUSIEURS espaces de cours (avec un fichier .csv)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7::57:19</meta:creation-date>
    <dc:creator>Generated</dc:creator>
    <dc:date>2026-08-15T17::57:19</dc:date>
    <dc:language>en-US</dc:language>
    <meta:editing-cycles>1</meta:editing-cycles>
    <meta:editing-duration>PT0S</meta:editing-duration>
    <dc:title>moodle:inscriptions:gestion_inscriptions_cours</dc:title>
  </office:meta>
</office:document-meta>
</file>