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db3e89f2bf4bb172310a8014194b6d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gestion_des_groupes:attribuer_image_groupe"/><text:bookmark-start text:name="__RefHeading___attribuer_une_image_de_groupe_1"/><text:bookmark-start text:name="attribuer_une_image_de_groupe"/>Attribuer une image de groupe<text:bookmark-end text:name="__RefHeading___attribuer_une_image_de_groupe_1"/><text:bookmark-end text:name="attribuer_une_image_de_groupe"/></text:h>
      <text:p text:style-name="Text_20_body">Pour pouvoir attribuer une image à un groupe d'un espace de cours, il faut suivre les étapes suivantes:</text:p>
      <text:list text:style-name="Numbering_20_1" text:continue-numbering="false">
        <text:list-item>
          <text:p text:style-name="Numbering_20_1_Content_First"> Aller dans paramètres</text:p>
        </text:list-item>
        <text:list-item>
          <text:p text:style-name="Numbering_20_1_Content"> Cliquer dans la roue crantée à droite de la rubrique participants, puis cliquer dans la liste déroulante, sur groupes.</text:p>
        </text:list-item>
        <text:list-item>
          <text:p text:style-name="Numbering_20_1_Content"> Cliquer, dans la liste des groupes disponibles, sur le groupe qui vous intéresse.</text:p>
        </text:list-item>
        <text:list-item>
          <text:p text:style-name="Numbering_20_1_Content"> Cliquer sur <text:span text:style-name="Strong_20_Emphasis">modifier les réglages de groupe</text:span> </text:p>
        </text:list-item>
        <text:list-item>
          <text:p text:style-name="Numbering_20_1_Content_Last"> Enfin cliquer, dans la rubrique nouvelle image, sur choisir un fichier ou déposer directement l'image par simple glisser-déposer.</text:p>
        </text:list-item>
      </text:list>
      <text:p text:style-name="Text_20_body"><draw:frame draw:style-name="mediacenter" draw:name="0" text:anchor-type="paragraph" draw:z-index="0" svg:width="50.747083333333cm" style:rel-width="100%" svg:height="23.759583333333cm" style:rel-height="scale"><draw:image xlink:href="Pictures/7db3e89f2bf4bb172310a8014194b6d3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3::20:14</meta:creation-date>
    <dc:creator>Generated</dc:creator>
    <dc:date>2026-08-25T23::20:14</dc:date>
    <dc:language>en-US</dc:language>
    <meta:editing-cycles>1</meta:editing-cycles>
    <meta:editing-duration>PT0S</meta:editing-duration>
    <dc:title>moodle:inscriptions:gestion_des_groupes:attribuer_image_groupe</dc:title>
  </office:meta>
</office:document-meta>
</file>