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c7660464b66fe2578bc879d438aeeaf.png"/>
  <manifest:file-entry manifest:media-type="image/png" manifest:full-path="Pictures/3f458ace026a56ab6656343469d0c3af.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gimp"/><text:bookmark-start text:name="__RefHeading___presentation_du_logiciel_gimp_1"/><text:bookmark-start text:name="presentation_du_logiciel_gimp"/>Présentation du logiciel GIMP<text:bookmark-end text:name="__RefHeading___presentation_du_logiciel_gimp_1"/><text:bookmark-end text:name="presentation_du_logiciel_gimp"/></text:h>
      <text:p text:style-name="Text_20_body"><draw:frame draw:style-name="mediaright" draw:name="0" text:anchor-type="paragraph" draw:z-index="0" svg:width="3.96875cm" style:rel-width="100%" svg:height="3.96875cm" style:rel-height="scale"><draw:image xlink:href="Pictures/fc7660464b66fe2578bc879d438aeeaf.png" xlink:type="simple" xlink:show="embed" xlink:actuate="onLoad"/></draw:frame>
GIMP est un outil portable (i.e. utilisable sur de nombreuses plateformes) de manipulation d'images et de photos. Le mot GIMP est un acronyme de GNU Image Manipulation Program, en français Programme GNU de Manipulation d'Images.</text:p>
      <text:p text:style-name="Text_20_body">Ce logiciel est disponible sur la clé USB TICE du CEMU.</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GIMP n'est pas un freeware, c'est un logiciel libre par la licence GPL. La GPL donne à l'utilisateur la liberté de lire et de modifier le code source.</text:p>
          </table:table-cell>
        </table:table-row>
      </table:table>
      <text:h text:style-name="Heading_20_2" text:outline-level="2"><text:bookmark-start text:name="__RefHeading___fonctionnalites_2"/><text:bookmark-start text:name="fonctionnalites"/>Fonctionnalités<text:bookmark-end text:name="__RefHeading___fonctionnalites_2"/><text:bookmark-end text:name="fonctionnalites"/></text:h>
      <text:p text:style-name="Text_20_body">GIMP est un outil de manipulation d'images qui offre de nombreuses fonctionnalités.</text:p>
      <text:p text:style-name="Text_20_body">Il permet :</text:p>
      <text:list text:style-name="List_20_1" text:continue-numbering="false">
        <text:list-item>
          <text:p text:style-name="List_20_1_Content_First">     La retouche d'image numérique,</text:p>
        </text:list-item>
        <text:list-item>
          <text:p text:style-name="List_20_1_Content">     La conversion de formats,</text:p>
        </text:list-item>
        <text:list-item>
          <text:p text:style-name="List_20_1_Content">     L'importation de documents scannés,</text:p>
        </text:list-item>
        <text:list-item>
          <text:p text:style-name="List_20_1_Content">     La création graphique,</text:p>
        </text:list-item>
        <text:list-item>
          <text:p text:style-name="List_20_1_Content">     La création d'animation,</text:p>
        </text:list-item>
        <text:list-item>
          <text:p text:style-name="List_20_1_Content_Last">     …</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Description synthétique : <text:a xlink:type="simple" xlink:href="http://www.gimpfr.org/presentation.php" text:style-name="Internet_20_link" text:visited-style-name="Visited_20_Internet_20_Link">http://www.gimpfr.org/presentation.php</text:a></text:p>
          </table:table-cell>
        </table:table-row>
      </table:table>
      <text:p text:style-name="Text_20_body">Nous ne citerons ici que les outils utiles dans le cadre du traitement des images en vue de les déposer sur Moodle ou les intégrer dans des ressources pédagogiques (ex : présentation ou polycopié de cours).</text:p>
      <text:list text:style-name="List_20_1" text:continue-numbering="false">
        <text:list-item>
          <text:p text:style-name="List_20_1_Content_First">     Suite complète d'outils de dessin comprenant un crayon, un pinceau, un aérographe, un outil de clonage, etc…</text:p>
        </text:list-item>
        <text:list-item>
          <text:p text:style-name="List_20_1_Content">     Outils de transformations tels que rotation, mise à l'échelle, cisaillement et miroir,</text:p>
        </text:list-item>
        <text:list-item>
          <text:p text:style-name="List_20_1_Content">     Nombreux formats de fichiers acceptés : GIF, JPEG, PNG, XPM, TIFF, TGA, MPEG, PS, PDF, PCX, BMP y compris format Photoshop PSD</text:p>
        </text:list-item>
        <text:list-item>
          <text:p text:style-name="List_20_1_Content">     Historique illimité d'annulation,</text:p>
        </text:list-item>
        <text:list-item>
          <text:p text:style-name="List_20_1_Content">     Outils de sélection tels que rectangle, ellipse, main levée, par couleur, contiguë, courbes de Bézier et ciseaux intelligents,</text:p>
        </text:list-item>
        <text:list-item>
          <text:p text:style-name="List_20_1_Content_Last">     …</text:p>
        </text:list-item>
      </text:list>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Un excellent tutoriel est à votre disposition à l'adresse suivante : <text:a xlink:type="simple" xlink:href="http://docs.gimp.org/fr/" text:style-name="Internet_20_link" text:visited-style-name="Visited_20_Internet_20_Link">http://docs.gimp.org/fr/</text:a></text:p>
          </table:table-cell>
        </table:table-row>
      </table:table>
      <text:h text:style-name="Heading_20_2" text:outline-level="2"><text:bookmark-start text:name="__RefHeading___interoperabilite_3"/><text:bookmark-start text:name="interoperabilite"/>Interopérabilité<text:bookmark-end text:name="__RefHeading___interoperabilite_3"/><text:bookmark-end text:name="interoperabilite"/></text:h>
      <text:p text:style-name="Text_20_body">Une des forces de GIMP est sa libre disponibilité depuis de nombreuses sources pour de nombreux systèmes d'exploitation. La plupart des distributions GNU/Linux incluent GIMP en standard dans leurs applications. GIMP est aussi disponible pour d'autres systèmes d'exploitation comme Microsoft Windows™ ou Mac OS X™ d'Apple (Darwin).</text:p>
      <text:h text:style-name="Heading_20_2" text:outline-level="2"><text:bookmark-start text:name="__RefHeading___contexte_d_utilisation_tice_4"/><text:bookmark-start text:name="contexte_d_utilisation_tice"/>Contexte d'utilisation TICE<text:bookmark-end text:name="__RefHeading___contexte_d_utilisation_tice_4"/><text:bookmark-end text:name="contexte_d_utilisation_tice"/></text:h>
      <text:p text:style-name="Text_20_body">Retouches d'images (redimensionnement, ajout de texte, bordure, …) pour insertion dans des ressources</text:p>
      <text:p text:style-name="Text_20_body">Voir le chapitre 4 du tutoriel Gimp : Outils de transformation</text:p>
      <text:p text:style-name="Text_20_body"><text:a xlink:type="simple" xlink:href="http://docs.gimp.org/2.6/fr/gimp-tools-transform.html" text:style-name="Internet_20_link" text:visited-style-name="Visited_20_Internet_20_Link">http://docs.gimp.org/2.6/fr/gimp-tools-transform.html</text:a></text:p>
      <text:list text:style-name="List_20_1" text:continue-numbering="false">
        <text:list-item>
          <text:p text:style-name="List_20_1_Content_First">     Adaptation de tailles et de résolution des images en fonction des supports (écran ou impression).</text:p>
        </text:list-item>
        <text:list-item>
          <text:p text:style-name="List_20_1_Content_Last">     Conversion de format JPG vers PNG pour l'insertion d'images dans Moodle.</text:p>
        </text:list-item>
      </text:list>
      <text:p text:style-name="Text_20_body">Voir le chapitre 6 du tutoriel Gimp : Enregistrer les images avec Gimp</text:p>
      <text:p text:style-name="Text_20_body"><text:a xlink:type="simple" xlink:href="http://docs.gimp.org/2.6/fr/gimp-images-out.html" text:style-name="Internet_20_link" text:visited-style-name="Visited_20_Internet_20_Link">http://docs.gimp.org/2.6/fr/gimp-images-out.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20::31:30</meta:creation-date>
    <dc:creator>Generated</dc:creator>
    <dc:date>2026-08-09T20::31:30</dc:date>
    <dc:language>en-US</dc:language>
    <meta:editing-cycles>1</meta:editing-cycles>
    <meta:editing-duration>PT0S</meta:editing-duration>
    <dc:title>moodle:gimp</dc:title>
  </office:meta>
</office:document-meta>
</file>