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114e7b22098ed96418a72bd11e5cdb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gestion_des_groupes:creer_des_groupes_fichierexterne"/><text:bookmark-start text:name="__RefHeading___creer_des_groupes_a_partir_d_un_fichier_externe_1"/><text:bookmark-start text:name="creer_des_groupes_a_partir_d_un_fichier_externe"/>Créer des groupes à partir d'un fichier externe<text:bookmark-end text:name="__RefHeading___creer_des_groupes_a_partir_d_un_fichier_externe_1"/><text:bookmark-end text:name="creer_des_groupes_a_partir_d_un_fichier_externe"/></text:h>
      <text:h text:style-name="Heading_20_2" text:outline-level="2"><text:bookmark-start text:name="__RefHeading___preparation_du_fichier_2"/><text:bookmark-start text:name="preparation_du_fichier"/>Préparation du fichier<text:bookmark-end text:name="__RefHeading___preparation_du_fichier_2"/><text:bookmark-end text:name="preparation_du_fichier"/></text:h>
      <text:p text:style-name="Text_20_body">Pour importer directement des participants dans un espace de cours à partir d'un fichier, il faut que celui-ci soit dans un format précis et respecte une organisation strict. Le format recommandé est le .csv avec la virgule comme séparateur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Attention, certains tableurs ne permettent pas de générer des fichier .csv avec la virgule comme séparateur. 
</text:p>
          </table:table-cell>
        </table:table-row>
      </table:table>
      <text:p text:style-name="Text_20_body">Pour générer ce fichier, il est donc recommandé d'utiliser un éditeur de texte basique comme Notepad ou Bloc-notes sous Windows. Ce fichier comportera l'adresse mail du participant (<text:span text:style-name="Strong_20_Emphasis"/>@etu.unicaen.fr pour les étudiants ou <text:span text:style-name="Strong_20_Emphasis"/>@unicaen.fr pour les possesseurs d'un persopass).</text:p>
      <text:p text:style-name="Text_20_body">Ce fichier doit comporter, par ligne, <text:span text:style-name="Strong_20_Emphasis">une adresse mail</text:span> et un <text:span text:style-name="Strong_20_Emphasis">nom de groupe</text:span>, séparé par une virgule, comme ceci : </text:p>
      <text:p text:style-name="Text_20_body"><draw:frame draw:style-name="mediacenter" draw:name="1" text:anchor-type="paragraph" draw:z-index="1" svg:width="8.255cm" svg:height="2.54cm"><draw:image xlink:href="Pictures/114e7b22098ed96418a72bd11e5cdbaa.png" xlink:type="simple" xlink:show="embed" xlink:actuate="onLoad"/></draw:frame></text:p>
      <text:p text:style-name="Text_20_body">Une fois ce fichier rempli, il faut le sauvegarder avec l'extension '.csv'.</text:p>
      <text:h text:style-name="Heading_20_2" text:outline-level="2"><text:bookmark-start text:name="__RefHeading___importation_3"/><text:bookmark-start text:name="importation"/>Importation<text:bookmark-end text:name="__RefHeading___importation_3"/><text:bookmark-end text:name="impor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57:17</meta:creation-date>
    <dc:creator>Generated</dc:creator>
    <dc:date>2026-08-25T01::57:17</dc:date>
    <dc:language>en-US</dc:language>
    <meta:editing-cycles>1</meta:editing-cycles>
    <meta:editing-duration>PT0S</meta:editing-duration>
    <dc:title>moodle:gestion_des_groupes:creer_des_groupes_fichierexterne</dc:title>
  </office:meta>
</office:document-meta>
</file>