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a9cc58a1450432295bc45d6ece9f52.png"/>
  <manifest:file-entry manifest:media-type="image/png" manifest:full-path="Pictures/4e536332355f67e8814ed8d18b0f8a59.png"/>
  <manifest:file-entry manifest:media-type="image/png" manifest:full-path="Pictures/a7353efce8c67b102a863501b084298c.png"/>
  <manifest:file-entry manifest:media-type="image/png" manifest:full-path="Pictures/5ad24ea9cfd131c7a217923eae44fdf2.png"/>
  <manifest:file-entry manifest:media-type="image/png" manifest:full-path="Pictures/2f5b179e4d37be8df7200e5759983d50.png"/>
  <manifest:file-entry manifest:media-type="image/png" manifest:full-path="Pictures/b927f785371856d6a63c43ec7b3dfc5f.png"/>
  <manifest:file-entry manifest:media-type="image/png" manifest:full-path="Pictures/4b7a93005e7b6c8454ed2fda3fee80a9.png"/>
  <manifest:file-entry manifest:media-type="image/png" manifest:full-path="Pictures/420bb9cb993e1b2d995e3165f3ae36d9.png"/>
  <manifest:file-entry manifest:media-type="image/png" manifest:full-path="Pictures/239d67bb0af9d0aec48dd44f61db91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gestion_des_groupes:creer_des_groupes_aleatoires"/><text:bookmark-start text:name="__RefHeading___creer_des_groupes_aleatoires_1"/><text:bookmark-start text:name="creer_des_groupes_aleatoires"/>Créer des groupes aléatoires<text:bookmark-end text:name="__RefHeading___creer_des_groupes_aleatoires_1"/><text:bookmark-end text:name="creer_des_groupes_aleatoires"/></text:h>
      <text:h text:style-name="Heading_20_2" text:outline-level="2"><text:bookmark-start text:name="__RefHeading___etape_1acceder_a_l_interface_participants_du_cours_2"/><text:bookmark-start text:name="etape_1acceder_a_l_interface_participants_du_cours"/>Étape 1 : Accéder à l'interface participants du cours<text:bookmark-end text:name="__RefHeading___etape_1acceder_a_l_interface_participants_du_cours_2"/><text:bookmark-end text:name="etape_1acceder_a_l_interface_participants_du_cours"/></text:h>
      <text:p text:style-name="Text_20_body"><draw:frame draw:style-name="mediacenter" draw:name="0" text:anchor-type="paragraph" draw:z-index="0" svg:width="4.365625cm" svg:height="5.08cm"><draw:image xlink:href="Pictures/75a9cc58a1450432295bc45d6ece9f52.png" xlink:type="simple" xlink:show="embed" xlink:actuate="onLoad"/></draw:frame></text:p>
      <text:h text:style-name="Heading_20_2" text:outline-level="2"><text:bookmark-start text:name="__RefHeading___etape_2acceder_a_l_interface_groupes_3"/><text:bookmark-start text:name="etape_2acceder_a_l_interface_groupes"/>Étape 2 : Accéder à l'interface groupes<text:bookmark-end text:name="__RefHeading___etape_2acceder_a_l_interface_groupes_3"/><text:bookmark-end text:name="etape_2acceder_a_l_interface_groupes"/></text:h>
      <text:p text:style-name="Text_20_body"><draw:frame draw:style-name="mediacenter" draw:name="1" text:anchor-type="paragraph" draw:z-index="1" svg:width="20.425833333333cm" style:rel-width="100%" svg:height="6.270625cm" style:rel-height="scale"><draw:image xlink:href="Pictures/4e536332355f67e8814ed8d18b0f8a59.png" xlink:type="simple" xlink:show="embed" xlink:actuate="onLoad"/></draw:frame></text:p>
      <text:h text:style-name="Heading_20_2" text:outline-level="2"><text:bookmark-start text:name="__RefHeading___etape_3cliquer_sur_creer_des_groupes_automatiquement_4"/><text:bookmark-start text:name="etape_3cliquer_sur_creer_des_groupes_automatiquement"/>Étape 3 : Cliquer sur "Créer des groupes automatiquement"<text:bookmark-end text:name="__RefHeading___etape_3cliquer_sur_creer_des_groupes_automatiquement_4"/><text:bookmark-end text:name="etape_3cliquer_sur_creer_des_groupes_automatiquement"/></text:h>
      <text:p text:style-name="Text_20_body"><draw:frame draw:style-name="mediacenter" draw:name="2" text:anchor-type="paragraph" draw:z-index="2" svg:width="13.678958333333cm" svg:height="10.451041666667cm"><draw:image xlink:href="Pictures/a7353efce8c67b102a863501b084298c.png" xlink:type="simple" xlink:show="embed" xlink:actuate="onLoad"/></draw:frame></text:p>
      <text:h text:style-name="Heading_20_2" text:outline-level="2"><text:bookmark-start text:name="__RefHeading___etape_4indiquer_le_nom_que_doivent_porter_les_groupes_5"/><text:bookmark-start text:name="etape_4indiquer_le_nom_que_doivent_porter_les_groupes"/>Étape 4 : Indiquer le nom que doivent porter les groupes<text:bookmark-end text:name="__RefHeading___etape_4indiquer_le_nom_que_doivent_porter_les_groupes_5"/><text:bookmark-end text:name="etape_4indiquer_le_nom_que_doivent_porter_les_groupe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e caractère arobase (@) peut être utilisé pour créer des groupes contenant des lettres. Par exemple, « <text:span text:style-name="Strong_20_Emphasis">Groupe @</text:span> » générera des groupes nommés « Groupe A », « Groupe B », « Groupe C », etc.Le caractère dièse (#) peut être utilisé pour créer des groupes contenant des nombres. Par exemple, « <text:span text:style-name="Strong_20_Emphasis">Groupe #</text:span> » générera des groupes nommés « Groupe 1 », « Groupe 2 », « Groupe 3 », etc.</text:p>
          </table:table-cell>
        </table:table-row>
      </table:table>
      <text:p text:style-name="Text_20_body"><draw:frame draw:style-name="mediacenter" draw:name="4" text:anchor-type="paragraph" draw:z-index="4" svg:width="13.361458333333cm" svg:height="4.92125cm"><draw:image xlink:href="Pictures/2f5b179e4d37be8df7200e5759983d50.png" xlink:type="simple" xlink:show="embed" xlink:actuate="onLoad"/></draw:frame></text:p>
      <text:h text:style-name="Heading_20_2" text:outline-level="2"><text:bookmark-start text:name="__RefHeading___etape_5indiquer_le_nombre_de_groupes_qui_doivent_etre_crees_6"/><text:bookmark-start text:name="etape_5indiquer_le_nombre_de_groupes_qui_doivent_etre_crees"/>Étape 5 : Indiquer le nombre de groupes qui doivent être créés<text:bookmark-end text:name="__RefHeading___etape_5indiquer_le_nombre_de_groupes_qui_doivent_etre_crees_6"/><text:bookmark-end text:name="etape_5indiquer_le_nombre_de_groupes_qui_doivent_etre_crees"/></text:h>
      <text:p text:style-name="Text_20_body"><draw:frame draw:style-name="mediacenter" draw:name="5" text:anchor-type="paragraph" draw:z-index="5" svg:width="12.620625cm" svg:height="4.7889583333333cm"><draw:image xlink:href="Pictures/b927f785371856d6a63c43ec7b3dfc5f.png" xlink:type="simple" xlink:show="embed" xlink:actuate="onLoad"/></draw:frame></text:p>
      <text:h text:style-name="Heading_20_2" text:outline-level="2"><text:bookmark-start text:name="__RefHeading___etape_6si_besoin_choisir_le_groupe_dans_lequel_piocher_les_participants_7"/><text:bookmark-start text:name="etape_6si_besoin_choisir_le_groupe_dans_lequel_piocher_les_participants"/>Étape 6 : Si besoin, choisir le groupe dans lequel piocher les participants<text:bookmark-end text:name="__RefHeading___etape_6si_besoin_choisir_le_groupe_dans_lequel_piocher_les_participants_7"/><text:bookmark-end text:name="etape_6si_besoin_choisir_le_groupe_dans_lequel_piocher_les_participants"/></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Cette option est utile si la constitution des groupes aléatoire ne concerne pas tous les inscrits au cours. Avant d'activer cette option, vérifier si la liste des participants au cours correspond bien à la liste des personnes à inclure dans les nouveaux groupes définies aléatoirement dans cette procédure.</text:p>
          </table:table-cell>
        </table:table-row>
      </table:table>
      <text:p text:style-name="Text_20_body"><draw:frame draw:style-name="mediacenter" draw:name="7" text:anchor-type="paragraph" draw:z-index="7" svg:width="14.234583333333cm" svg:height="7.5141666666667cm"><draw:image xlink:href="Pictures/420bb9cb993e1b2d995e3165f3ae36d9.png" xlink:type="simple" xlink:show="embed" xlink:actuate="onLoad"/></draw:frame></text:p>
      <text:h text:style-name="Heading_20_2" text:outline-level="2"><text:bookmark-start text:name="__RefHeading___etape_7valider_la_demande_de_creation_des_groupes_aleatoires_8"/><text:bookmark-start text:name="etape_7valider_la_demande_de_creation_des_groupes_aleatoires"/>Étape 7 : Valider la demande de création des groupes aléatoires<text:bookmark-end text:name="__RefHeading___etape_7valider_la_demande_de_creation_des_groupes_aleatoires_8"/><text:bookmark-end text:name="etape_7valider_la_demande_de_creation_des_groupes_aleatoires"/></text:h>
      <text:p text:style-name="Text_20_body"><draw:frame draw:style-name="mediacenter" draw:name="8" text:anchor-type="paragraph" draw:z-index="8" svg:width="5.318125cm" svg:height="1.5875cm"><draw:image xlink:href="Pictures/239d67bb0af9d0aec48dd44f61db91a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8::28:34</meta:creation-date>
    <dc:creator>Generated</dc:creator>
    <dc:date>2026-08-15T08::28:34</dc:date>
    <dc:language>en-US</dc:language>
    <meta:editing-cycles>1</meta:editing-cycles>
    <meta:editing-duration>PT0S</meta:editing-duration>
    <dc:title>moodle:gestion_des_groupes:creer_des_groupes_aleatoires</dc:title>
  </office:meta>
</office:document-meta>
</file>